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4589e7de2f9ce42600b80fda8d6cf39.png"/>
  <manifest:file-entry manifest:media-type="image/png" manifest:full-path="Pictures/ad221141402f80be676841bf698c6624.png"/>
  <manifest:file-entry manifest:media-type="image/svg+xml" manifest:full-path="Pictures/f7d0cd66cd31aa2a364ea204dcebf11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bout:impressum"/><text:bookmark-start text:name="__RefHeading___impressum_1"/><text:bookmark-start text:name="impressum"/>Impressum<text:bookmark-end text:name="__RefHeading___impressum_1"/><text:bookmark-end text:name="impressum"/></text:h>
      <text:p text:style-name="Text_20_body"><draw:a xlink:type="simple" xlink:href="http://www.holzbauforschung.at"><draw:frame draw:style-name="media" draw:name="0" text:anchor-type="as-char" draw:z-index="0" svg:width="5.29166666667cm" style:rel-width="100%" svg:height="1.02326185835cm" style:rel-height="scale"><draw:image xlink:href="Pictures/94589e7de2f9ce42600b80fda8d6cf39.png" xlink:type="simple" xlink:show="embed" xlink:actuate="onLoad"/></draw:frame></draw:a></text:p>
      <text:p text:style-name="Text_20_body"><text:span text:style-name="Strong_20_Emphasis">holz.bau forschungs gmbh</text:span><text:line-break/>
Inffeldgasse 24<text:line-break/>
8010 Graz<text:line-break/>
Tel: +43 316 873 4601<text:line-break/>
Fax: +43 316 873 4619<text:line-break/>
<text:a xlink:type="simple" xlink:href="http://www.holzbauforschung.at" text:style-name="Internet_20_link" text:visited-style-name="Visited_20_Internet_20_Link">www.holzbauforschung.at</text:a></text:p>
      <text:p text:style-name="Text_20_body"><text:span text:style-name="Strong_20_Emphasis">Geschäftsführer:</text:span> <text:a xlink:type="simple" xlink:href="mailto:manfred.augustin@tugraz.at" text:style-name="Internet_20_link" text:visited-style-name="Visited_20_Internet_20_Link">Dipl.-Ing. Manfred Augustin</text:a></text:p>
      <text:p text:style-name="Text_20_body"><text:span text:style-name="Strong_20_Emphasis">Sitz:</text:span> Graz<text:line-break/>
<text:span text:style-name="Strong_20_Emphasis">Firmenbuchgericht:</text:span> Landesgericht für ZRS Graz<text:line-break/>
<text:span text:style-name="Strong_20_Emphasis">Firmenbuchnummer:</text:span> FN 232682f</text:p>
      <text:p text:style-name="Text_20_body">System hosted at <draw:a xlink:type="simple" xlink:href="http://www.tugraz.at"><draw:frame draw:style-name="media" draw:name="1" text:anchor-type="as-char" draw:z-index="1" svg:width="1.32291666667cm" svg:height="0.486945921986cm"><draw:image xlink:href="Pictures/ad221141402f80be676841bf698c6624.png" xlink:type="simple" xlink:show="embed" xlink:actuate="onLoad"/></draw:frame></draw:a></text:p>
      <text:h text:style-name="Heading_20_3" text:outline-level="3"><text:bookmark-start text:name="__RefHeading___copyright_2"/><text:bookmark-start text:name="copyright"/>Copyright<text:bookmark-end text:name="__RefHeading___copyright_2"/><text:bookmark-end text:name="copyright"/></text:h>
      <text:p text:style-name="Text_20_body"><draw:frame draw:style-name="media" draw:name="2" text:anchor-type="as-char" draw:z-index="2" svg:width="" svg:rel-width="100%" svg:height="0cm"><draw:image xlink:href="Pictures/f7d0cd66cd31aa2a364ea204dcebf11b.svg" xlink:type="simple" xlink:show="embed" xlink:actuate="onLoad"/></draw:frame></text:p>
      <text:h text:style-name="Heading_20_3" text:outline-level="3"><text:bookmark-start text:name="__RefHeading___haftungsausschluss_3"/><text:bookmark-start text:name="haftungsausschluss"/>Haftungsausschluss<text:bookmark-end text:name="__RefHeading___haftungsausschluss_3"/><text:bookmark-end text:name="haftungsausschluss"/></text:h>
      <text:p text:style-name="Text_20_body">Alle Inhalte des BSP Wikis wurden mit Sorgfalt und nach bestem Gewissen erstellt. Eine Gewähr für die Aktualität, Vollständigkeit und Richtigkeit sämtlicher Seiten kann jedoch nicht übernommen werden. Ein umgehendes Entfernen von Inhalten erfolgt ab dem Zeitpunkt der Kenntnis einer konkreten Rechtsverletzung, die holz.bau forschungs gmbh haftet nicht vor dem Zeitpunkt der Kenntniserlangung.</text:p>
      <text:p text:style-name="Text_20_body">Das BSP Wiki enthält Verweise auf Web-Auftritte Dritter, auf deren Inhalt die holz.bau forschungs gmbh keinen Einfluss hat und für welche die holz.bau forschungs gmbh aus diesem Grund keine Gewähr übernimmt. Für die Inhalte und Richtigkeit dieser Informationen ist die/der jeweilige Informationsanbieter/in des Web-Auftritts verantwortlich. Als der Verweis auf den Web-Auftritt des Dritten eingerichtet wurde, waren keine Rechtsverstöße erkennbar.</text:p>
      <text:p text:style-name="Text_20_body">Wird der holz.bau forschungs gmbh eine Rechtsverletzung zur Kenntnis gebracht, wird der jeweilige Verweis umgehend entfernt.</text:p>
      <text:p text:style-name="Text_20_body">Die auf dieser Website veröffentlichten Inhalte und Werke unterliegen dem Urheberrecht. Jede Art der Vervielfältigung, Bearbeitung, Verbreitung und jede Art der Verwertung außerhalb der Grenzen des Urheberrechts bedarf der vorherigen schriftlichen Zustimmung der jeweiligen Urheberin/des jeweiligen Urhebers.</text:p>
      <text:p text:style-name="Text_20_body">Durch den Besuch des BSP Wikis können Informationen über den Zugriff (beispielsweise Datum, Uhrzeit, aufgerufene Seite) gespeichert werden. Dies stellt keine Auswertung personenbezogener Daten (wie Name, Anschrift oder E-Mail-Adresse) dar. Sofern personenbezogene Daten erhoben werden, erfolgt dies mit dem vorherigen Einverständnis der Nutzerin/des Nutzers der Webseite. Eine Weiterleitung der Daten an Dritte findet ohne ausdrückliche Zustimmung der Nutzerin/des Nutzers nicht statt.</text:p>
      <text:p text:style-name="Text_20_body">Die holz.bau forschungs gmbh weist ausdrücklich darauf hin, dass die Übertragung von Daten im Internet (etwa per E-Mail) Sicherheitslücken aufweisen kann. Ein lückenloser Schutz der Daten vor dem Zugriff Dritter kann nicht gewährleistet werden. Die holz.bau forschungs gmbh kann keine Haftung für die durch solche Sicherheitslücken entstehenden Schäden übernehmen. Der Verwendung veröffentlichter Kontaktdaten durch Dritte zum Zwecke von Werbung wird ausdrücklich widersprochen. Die holz.bau forschungs gmbh behält sich rechtliche Schritte für den Fall der unverlangten Zusendung von Werbeinformationen (beispielsweise durch Spam-E-Mails) vo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1::04:25</meta:creation-date>
    <dc:creator>Generated</dc:creator>
    <dc:date>2026-09-10T01::04:25</dc:date>
    <dc:language>en-US</dc:language>
    <meta:editing-cycles>1</meta:editing-cycles>
    <meta:editing-duration>PT0S</meta:editing-duration>
    <dc:title>about:impressum</dc:title>
  </office:meta>
</office:document-meta>
</file>