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hotspot:software:cltdesigner:cltdesigner"/><text:bookmark-start text:name="__RefHeading___cltdesigner_1"/><text:bookmark-start text:name="cltdesigner"/>CLTdesigner<text:bookmark-end text:name="__RefHeading___cltdesigner_1"/><text:bookmark-end text:name="cltdesign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a xlink:type="simple" xlink:href="http://www.cltdesigner.at"><draw:frame draw:style-name="media" draw:name="0" text:anchor-type="as-char" draw:z-index="0" svg:width="" svg:rel-width="100%" svg:height="0cm"><draw:image xlink:href="/home/qm172nap/www/home/animals/bspwiki.at/data/media/clt/hotspot/software/cltdesigner/cltdesigner_logo.jpg" xlink:type="simple" xlink:show="embed" xlink:actuate="onLoad"/></draw:frame></draw:a></text:p>
          </table:table-cell>
        </table:table-row>
      </table:table>
      <text:p text:style-name="Text_20_body">Der CLTdesigner ist ein Softwarepaket für die Bemessung von Brettsperrholz (BSP).</text:p>
      <text:p text:style-name="Text_20_body"><text:a xlink:type="simple" xlink:href="http://www.cltdesigner.at" text:style-name="Internet_20_link" text:visited-style-name="Visited_20_Internet_20_Link">Homepage</text:a></text:p>
      <text:p text:style-name="Text_20_body"><text:a xlink:type="simple" xlink:href="https://wiki.cltdesigner.at/doku.php?id=cltdesigner:install" text:style-name="Internet_20_link" text:visited-style-name="Visited_20_Internet_20_Link">Download- und Installationsanleitung</text:a></text:p>
      <text:p text:style-name="Text_20_body"><text:a xlink:type="simple" xlink:href="https://wiki.cltdesigner.at/doku.php?id=cltdesigner:manual" text:style-name="Internet_20_link" text:visited-style-name="Visited_20_Internet_20_Link">Benutzerhandbuch</text:a></text:p>
      <text:p text:style-name="Text_20_body"><text:a xlink:type="simple" xlink:href="https://wiki.cltdesigner.at/doku.php?id=cltdesigner:theory" text:style-name="Internet_20_link" text:visited-style-name="Visited_20_Internet_20_Link">Implementierte Berechnungsverfahren</text:a></text:p>
      <text:p text:style-name="Text_20_body"><text:a xlink:type="simple" xlink:href="https://wiki.cltdesigner.at/doku.php?id=cltdesigner:versions" text:style-name="Internet_20_link" text:visited-style-name="Visited_20_Internet_20_Link">Versionen &amp; Änderungen</text:a></text:p>
      <text:p text:style-name="Text_20_body"><text:a xlink:type="simple" xlink:href="https://wiki.cltdesigner.at/doku.php?id=cltdesigner:help" text:style-name="Internet_20_link" text:visited-style-name="Visited_20_Internet_20_Link">Hilfecen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01:34</meta:creation-date>
    <dc:creator>Generated</dc:creator>
    <dc:date>2026-09-10T09::01:34</dc:date>
    <dc:language>en-US</dc:language>
    <meta:editing-cycles>1</meta:editing-cycles>
    <meta:editing-duration>PT0S</meta:editing-duration>
    <dc:title>clt:hotspot:software:cltdesigner:cltdesigner</dc:title>
  </office:meta>
</office:document-meta>
</file>