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t:special:building_services:plumbing_design:downloads"/><text:bookmark-start text:name="__RefHeading___downloads_1"/><text:bookmark-start text:name="downloads"/>Downloads<text:bookmark-end text:name="__RefHeading___downloads_1"/><text:bookmark-end text:name="downloads"/></text:h>
      <text:h text:style-name="Heading_20_2" text:outline-level="2"><text:bookmark-start text:name="__RefHeading___link_zum_clt_plumbing_design_wiki_2"/><text:bookmark-start text:name="link_zum_clt_plumbing_design_wiki"/>Link zum CLT_Plumbing_Design Wiki<text:bookmark-end text:name="__RefHeading___link_zum_clt_plumbing_design_wiki_2"/><text:bookmark-end text:name="link_zum_clt_plumbing_design_wiki"/></text:h>
      <text:p text:style-name="Text_20_body"><text:a xlink:type="simple" xlink:href="https://bspwiki.at/doku.php?id=clt:special:building_services:plumbing_design" text:style-name="Internet_20_link" text:visited-style-name="Visited_20_Internet_20_Link">Computergestützter Planungsprozess zur automatisierten Gestaltung von Nassräumen für den Holz-Massivbau (CLT_Plumbing_Design)</text:a></text:p>
      <text:h text:style-name="Heading_20_2" text:outline-level="2"><text:bookmark-start text:name="__RefHeading___clt_plumbing_designer_3"/><text:bookmark-start text:name="clt_plumbing_designer"/>CLT_Plumbing_Designer<text:bookmark-end text:name="__RefHeading___clt_plumbing_designer_3"/><text:bookmark-end text:name="clt_plumbing_designer"/></text:h>
      <text:h text:style-name="Heading_20_3" text:outline-level="3"><text:bookmark-start text:name="__RefHeading___registrierung_4"/><text:bookmark-start text:name="registrierung"/>Registrierung<text:bookmark-end text:name="__RefHeading___registrierung_4"/><text:bookmark-end text:name="registrierung"/></text:h>
      <text:p text:style-name="Text_20_body">Die Registrierung für die Benutzung des CLT_Plumbing_Designers erfolgt derzeit über Kontaktaufnahme mit <text:a xlink:type="simple" xlink:href="mailto:edv@holzbauforschung.at" text:style-name="Internet_20_link" text:visited-style-name="Visited_20_Internet_20_Link">edv(at)holzbauforschung.at</text:a>. Der Link zum Programm wird Ihnen dann per E-Mail zugesandt.</text:p>
      <text:h text:style-name="Heading_20_2" text:outline-level="2"><text:bookmark-start text:name="__RefHeading___veroeffentlichungen_5"/><text:bookmark-start text:name="veroeffentlichungen"/>Veröffentlichungen<text:bookmark-end text:name="__RefHeading___veroeffentlichungen_5"/><text:bookmark-end text:name="veroeffentlichungen"/></text:h>
      <text:p text:style-name="Text_20_body">[n/a: Zugriff verweigert]</text:p>
      <text:h text:style-name="Heading_20_2" text:outline-level="2"><text:bookmark-start text:name="__RefHeading___praesentationen_6"/><text:bookmark-start text:name="praesentationen"/>Präsentationen<text:bookmark-end text:name="__RefHeading___praesentationen_6"/><text:bookmark-end text:name="praesentationen"/></text:h>
      <text:p text:style-name="Text_20_body">[n/a: Zugriff verweigert]</text:p>
      <text:h text:style-name="Heading_20_2" text:outline-level="2"><text:bookmark-start text:name="__RefHeading___berichte_7"/><text:bookmark-start text:name="berichte"/>Berichte<text:bookmark-end text:name="__RefHeading___berichte_7"/><text:bookmark-end text:name="berichte"/></text:h>
      <text:p text:style-name="Text_20_body">[n/a: Zugriff verweigert]</text:p>
      <text:h text:style-name="Heading_20_2" text:outline-level="2"><text:bookmark-start text:name="__RefHeading___leitdetails_8"/><text:bookmark-start text:name="leitdetails"/>Leitdetails<text:bookmark-end text:name="__RefHeading___leitdetails_8"/><text:bookmark-end text:name="leitdetails"/></text:h>
      <text:p text:style-name="Text_20_body">[n/a: Zugriff verweigert]</text:p>
      <text:h text:style-name="Heading_20_2" text:outline-level="2"><text:bookmark-start text:name="__RefHeading___bim-modelle_der_standardtypen_9"/><text:bookmark-start text:name="bim-modelle_der_standardtypen"/>BIM-Modelle der Standardtypen<text:bookmark-end text:name="__RefHeading___bim-modelle_der_standardtypen_9"/><text:bookmark-end text:name="bim-modelle_der_standardtypen"/></text:h>
      <text:p text:style-name="Text_20_body"><text:span text:style-name="Strong_20_Emphasis">Revit-Dateien</text:span></text:p>
      <text:p text:style-name="Text_20_body">[n/a: Zugriff verweigert]<text:span text:style-name="Strong_20_Emphasis">IFC-Dateien</text:span></text:p>
      <text:p text:style-name="Text_20_body">[n/a: Zugriff verweigert]</text:p>
      <text:h text:style-name="Heading_20_2" text:outline-level="2"><text:bookmark-start text:name="__RefHeading___dynamo-skripte_und_vorlagen_10"/><text:bookmark-start text:name="dynamo-skripte_und_vorlagen"/>Dynamo-Skripte und Vorlagen<text:bookmark-end text:name="__RefHeading___dynamo-skripte_und_vorlagen_10"/><text:bookmark-end text:name="dynamo-skripte_und_vorlagen"/></text:h>
      <text:p text:style-name="Text_20_body"><text:span text:style-name="Strong_20_Emphasis">Revit-Vorlagen</text:span></text:p>
      <text:p text:style-name="Text_20_body">[n/a: Zugriff verweigert]<text:span text:style-name="Strong_20_Emphasis">Dynamo-Skripte</text:span></text:p>
      <text:p text:style-name="Text_20_body">[n/a: Zugriff verweigert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2::05:55</meta:creation-date>
    <dc:creator>Generated</dc:creator>
    <dc:date>2026-09-10T12::05:55</dc:date>
    <dc:language>en-US</dc:language>
    <meta:editing-cycles>1</meta:editing-cycles>
    <meta:editing-duration>PT0S</meta:editing-duration>
    <dc:title>clt:special:building_services:plumbing_design:downloads</dc:title>
  </office:meta>
</office:document-meta>
</file>