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lt:special:building_services:plumbing_design:hintergrundinfos:bim_modelle"/><text:bookmark-start text:name="__RefHeading___bim_modelle_1"/><text:bookmark-start text:name="bim_modelle"/>BIM Modelle<text:bookmark-end text:name="__RefHeading___bim_modelle_1"/><text:bookmark-end text:name="bim_modelle"/></text:h>
      <text:p text:style-name="Text_20_body">Die BIM Modelle für die 12 Standardtypen können jeweils in Mindestgröße barrierefrei adaptierbar via «CLT_Plumbing_Designer» downgeloadet werden. Sie stehen jeweils für eine zentrale bzw. eine dezentrale Warmwasserversorgung zur Verfügung. Eine wasserführende Heizung ist in allen Modellen eingeplant. Für manche Typen stehen auch BIM Modelle mit Handwaschbecken im separatem WC zum download bereit.</text:p>
      <text:p text:style-name="Text_20_body">Die Modelle wurden in Autodesk Revit 2022 erstellt und können als Revit Datei oder IFC Datei downgeloadet werden. Vorschaubilder dieser BIM Modelle in Mindestabmessung barrierefrei adaptierbar werden im «CLT_Plumbing_Designer» bei der Konfiguration der jeweiligen Standardtypen angezeigt.
Die BIM Modelle wurden mit Unterstützung des Geberit BIM Plug-ins für Autodesk Revit erstellt. Nahezu alle Rohre und Formteile der Heizungs- und Sanitärinstallation wurden mit Geberit Familien modelliert, die von den Abmessungen her realen Produkten entsprechen. Dies bietet den besonderen Vorteil, dass sichergestellt ist, dass die Installationen wirklich in der Praxis baubar sind.</text:p>
      <text:p text:style-name="Text_20_body">Für die Trinkwasserrohre bzw. die Heizungsrohre (jeweils Verteilungsleitungen, nicht Steigleitungen) wurden Geberit Mepla Rohre verwendet. Dieses Produkt gibt es als biegsame Rollenware und ermöglicht damit eine deutliche Reduktion von Verbindungsstellen. Bei der Modellierung wurde eine eigene Bodenfamilie erstellt, welche die Biegeradien der Mepla Rohre automatisch berücksichtigt.</text:p>
      <text:p text:style-name="Text_20_body">Die Abwasserleitungen im Schacht wurden mit Geberit Silent PRO modelliert, jene in den Vorsatzschalen mit Geberit Silent PP. Es gibt noch leichte Probleme bei der graphischen Darstellung in den BIM Modellen (im Bereich von Formteilen wie Rohrbögen oder Abzweigern gibt es manchmal Lücken). Dabei handelt es sich allerdings um reine Darstellungsprobleme, die keinen Einfluss auf die Baubarkeit hab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0T07::42:13</meta:creation-date>
    <dc:creator>Generated</dc:creator>
    <dc:date>2026-09-10T07::42:13</dc:date>
    <dc:language>en-US</dc:language>
    <meta:editing-cycles>1</meta:editing-cycles>
    <meta:editing-duration>PT0S</meta:editing-duration>
    <dc:title>clt:special:building_services:plumbing_design:hintergrundinfos:bim_modelle</dc:title>
  </office:meta>
</office:document-meta>
</file>