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lt:special:building_services:plumbing_design:hintergrundinfos:installationskonzepte:eck"/><text:bookmark-start text:name="__RefHeading___installationskonzept_2_ueber_eck_1"/><text:bookmark-start text:name="installationskonzept_2_ueber_eck"/>Installationskonzept 2 – über Eck<text:bookmark-end text:name="__RefHeading___installationskonzept_2_ueber_eck_1"/><text:bookmark-end text:name="installationskonzept_2_ueber_eck"/></text:h>
      <text:p text:style-name="Text_20_body">Sind Sanitärgegenstände an zwei nicht gegenüberliegenden Wänden positioniert, kann die Installation über Eck mit zwei Vorsatzschalen/Installationsregistern erfolgen. Grundsätzlich ist der Einsatz der Schachtmodule hinter dem WC bzw. dem Waschbecken wie bei Installationskonzept 1 gezeigt möglich. Bei der Anordnung der Sanitärgegenstände über Eck kann es aber auch vorkommen, dass der Hauptschacht an der Gangwand liegt und sämtliche Steigleitungen, also auch Heizungssteigleitungen, in einem Schacht positioniert werden können (siehe folgende Abbildung, Typ rechts). Zudem bietet es sich an, den Heizungsschacht hinter der Waschmaschine bzw. dem Boiler zu situieren, wenn diese an der Gangwand positioniert sind (siehe folgende Abbildung, Typ links). </text:p>
      <text:p text:style-name="Text_20_body">Sowohl der Heizungsschacht hinter der Waschmaschine, als auch der Schacht hinter dem Waschbecken mit allen Steigleitungen sind häufig in Badezimmergrundrissen einsetzbar und stellen damit weitere potenzielle Schachtmodule da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0T06::20:37</meta:creation-date>
    <dc:creator>Generated</dc:creator>
    <dc:date>2026-09-10T06::20:37</dc:date>
    <dc:language>en-US</dc:language>
    <meta:editing-cycles>1</meta:editing-cycles>
    <meta:editing-duration>PT0S</meta:editing-duration>
    <dc:title>clt:special:building_services:plumbing_design:hintergrundinfos:installationskonzepte:eck</dc:title>
  </office:meta>
</office:document-meta>
</file>