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t:special:building_services:plumbing_design:hintergrundinfos:installationskonzepte:gegenueber"/><text:bookmark-start text:name="__RefHeading___installationskonzept_3_gegenueber_1"/><text:bookmark-start text:name="installationskonzept_3_gegenueber"/>Installationskonzept 3 – gegenüber<text:bookmark-end text:name="__RefHeading___installationskonzept_3_gegenueber_1"/><text:bookmark-end text:name="installationskonzept_3_gegenueber"/></text:h>
      <text:p text:style-name="Text_20_body">Sind Sanitärgegenstände an gegenüberliegenden Wänden angebracht, kann auch ohne dritte Vorsatzschale/Installationsregister holzbauadäquat installiert werden. Eine Leitungsführung im Fußboden ist nicht notwendig und kann, wie die folgende Abbildung zeigt, mit einem zweiten Abwasserfallrohr (im Heizungs- oder Badewannenschacht) und Trinkwasserleitungen in der abgehängten Decke umgangen werden.</text:p>
      <text:p text:style-name="Text_20_body">Die einzelnen Installationsregister können mit den Standardschachtgrößen (z.B. Schachtmodul WC) wiederum problemlos vorgefertigt werden. Das Schachtmodul Heizungssteigleitungen inkl. Abwasserfallrohr eignet sich aufgrund seiner vielen Einsatzmöglichkeiten ebenfalls sehr gut für die modulare Vorfertigung. Liegt die Badewanne (oder Dusche) nicht an der Wand mit dem Hauptschacht, kann ein eigener Schacht mit dem zusätzlichen Abwasserfallrohr sowie den Heizungssteigleitungen direkt hinter der Badewanne vorgesehen werden. Eine Integration der Notentwässerung ist hier ebenfalls möglich (höheres Feuchteschadenspotenzial im Badewannen/Duschbereich). Die Zugänglichkeit zu diesem Schacht sollte über Revisionstüren sichergestellt werden, die neben dem Spritzwasserbereich liegen (z.B. über den Heizungsverteiler in der Gangwand).</text:p>
      <text:p text:style-name="Text_20_body">Die Montage und der Anschluss der Trinkwasserleitungen in der abgehängten Decke erfolgt auf der Baustelle. Die Verlegung in der abgehängten Decke hat im Vergleich zur Fußbodenkonstruktion den Vorteil, dass allfällige Wasserschäden viel früher erkannt werden können und eine Zugänglichkeit weitaus einfacher ist, als bei Leitungen unter dem Estrich in der Fußbodenkonstruktion.</text:p>
      <text:p text:style-name="Text_20_body">Die Installationskonzepte für gegenüberliegende Installationen lassen sich sehr vielfältig einsetzen und liefern gleichzeitig platzsparende und effiziente holzbauadäquate Lösungen. Durch die Installationsbereiche in zwei gegenüberliegenden Wänden (davon keine Gangwand) erhöht sich die Chance, dass auch die Küche direkt an einen dieser Installationsbereiche angrenzt und die notwendigen Kücheninstallationen ebenfalls direkt integriert werden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4::29:50</meta:creation-date>
    <dc:creator>Generated</dc:creator>
    <dc:date>2026-09-10T04::29:50</dc:date>
    <dc:language>en-US</dc:language>
    <meta:editing-cycles>1</meta:editing-cycles>
    <meta:editing-duration>PT0S</meta:editing-duration>
    <dc:title>clt:special:building_services:plumbing_design:hintergrundinfos:installationskonzepte:gegenueber</dc:title>
  </office:meta>
</office:document-meta>
</file>