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bfcf94ccbbb52a83e6ac222d27ff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building_services:plumbing_design:hintergrundinfos:installationskonzepte:reihe"/><text:bookmark-start text:name="__RefHeading___installationskonzept_1_reihe_1"/><text:bookmark-start text:name="installationskonzept_1_reihe"/>Installationskonzept 1 – Reihe<text:bookmark-end text:name="__RefHeading___installationskonzept_1_reihe_1"/><text:bookmark-end text:name="installationskonzept_1_reihe"/></text:h>
      <text:p text:style-name="Text_20_body">Die folgende Abbildung zeigt zwei Badezimmertypen die in Reihe installiert sind – d.h. <text:span text:style-name="Strong_20_Emphasis">alle Sanitärgegenstände sind an einer Wand angeschlossen</text:span> und werden über diese ver- und entsorgt. Beim <text:span text:style-name="Strong_20_Emphasis">linken Badezimmertyp</text:span> befindet sich der <text:span text:style-name="Strong_20_Emphasis">Hauptschacht hinter dem Waschbecken</text:span>, beim <text:span text:style-name="Strong_20_Emphasis">rechten Typ</text:span> liegt ein <text:span text:style-name="Strong_20_Emphasis">WC direkt an das Badezimmer angrenzend</text:span> und der <text:span text:style-name="Strong_20_Emphasis">Schacht</text:span> befindet sicher daher <text:span text:style-name="Strong_20_Emphasis">hinter dem WC</text:span>. Diese Schachtausprägungen eignen sich besonders gut zur Standardisierung von TGA-Modulen, da sie besonders häufig vorkommen. Selbiges gilt für die Heizungsschächte, die jeweils an der Gangwand situiert sind und auch sehr oft in dieser Art und Weise als Schachtmodul realisiert werden können.</text:p>
      <text:p text:style-name="Text_20_body">Bei beiden Typen ist ein <text:span text:style-name="Strong_20_Emphasis">Deckensprung im Schachtbereich notwendig</text:span>. Vom Badezimmer aus ist dieser aufgrund der durchgehenden Beplankung nicht erkennbar.</text:p>
      <text:p text:style-name="Text_20_body"><draw:frame draw:style-name="mediacenter" draw:name="Installationskonzept 1 – Reihe Legend" text:anchor-type="paragraph" draw:z-index="0" svg:width="86.0954166667cm" style:rel-width="100%"><draw:text-box><text:p text:style-name="legendcenter"><draw:frame draw:style-name="mediacenter" draw:name="Installationskonzept 1 – Reihe" text:anchor-type="paragraph" draw:z-index="0" svg:width="86.0954166667cm" style:rel-width="100%" svg:height="47.5720833333cm" style:rel-height="scale"><draw:image xlink:href="Pictures/9ebfcf94ccbbb52a83e6ac222d27ff12.png" xlink:type="simple" xlink:show="embed" xlink:actuate="onLoad"/></draw:frame>Installationskonzept 1 – Reihe</text:p></draw:text-box></draw:frame></text:p>
      <text:p text:style-name="Text_20_body">Um Verbindungsstellen bei den <text:span text:style-name="Strong_20_Emphasis">Trinkwasserleitungen</text:span> aufgrund ihrer Fehleranfälligkeit möglichst weitgehend zu reduzieren, werden <text:span text:style-name="Strong_20_Emphasis">Doppelanschlusswinkel</text:span> eingesetzt und das Wasser über diese, an den Sanitärgestellen hinter den Sanitärobjekten durchgeschliffen. Zusätzliche T-Abzweiger können so Großteils vermieden werden. Dieses Installationsprinzip wird bei allen gezeigten Installationskonzepten angewand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8::03:58</meta:creation-date>
    <dc:creator>Generated</dc:creator>
    <dc:date>2026-09-10T08::03:58</dc:date>
    <dc:language>en-US</dc:language>
    <meta:editing-cycles>1</meta:editing-cycles>
    <meta:editing-duration>PT0S</meta:editing-duration>
    <dc:title>clt:special:building_services:plumbing_design:hintergrundinfos:installationskonzepte:reihe</dc:title>
  </office:meta>
</office:document-meta>
</file>