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t:special:building_services:plumbing_design:hintergrundinfos:typologisierung"/><text:bookmark-start text:name="__RefHeading___typologisierung_1"/><text:bookmark-start text:name="typologisierung"/>Typologisierung<text:bookmark-end text:name="__RefHeading___typologisierung_1"/><text:bookmark-end text:name="typologisierung"/></text:h>
      <text:p text:style-name="Text_20_body">Im Forschungsprojekt wurden als Basis für möglichst generisch anwendbare Badezimmerentwürfe und Installationskonzepte, sowie den später darauf aufbauenden automatisierten Entwurfsprozess, über 1100 <text:span text:style-name="Strong_20_Emphasis">Badezimmergrundrisse analysiert</text:span> und <text:span text:style-name="Strong_20_Emphasis">kategorisiert</text:span>. Ziel war es, besonders häufige Badezimmertypen zu identifizieren und daraus in weiterer Folge <text:span text:style-name="Strong_20_Emphasis">standardisierte Installationskonzepte</text:span> sowie immer <text:span text:style-name="Strong_20_Emphasis">wiederkehrende Module für die TGA ableiten</text:span> zu können. Als Kriterien für die Kategorisierung dienten die <text:span text:style-name="Strong_20_Emphasis">Art und Anordnung</text:span> der vorhandenen <text:span text:style-name="Strong_20_Emphasis">Sanitärausstattung</text:span> (Dusche, Badewanne, WC, …). Beide Kriterien spielen bei der Ausbildung der Sanitärinstallation eine wesentliche Rolle Fortmüller, P., Silly, G., Matzler, D., Thiel, A., Schickhofer, G., Monsberger, M.: Concepts for timber-specific MEP installations and sealings in bathrooms of multi-story residential buildings. In Proceedings of International Structural Engineering and Construction 11(2) 2024 Developing Materials and Structures for Sustainable Engineering. Fargo: ISEC Press 2024..</text:p>
      <text:p text:style-name="Text_20_body">Anschließend wurden die gängigsten Badezimmertypen mit ihren <text:span text:style-name="Strong_20_Emphasis">Mindestabmessungen</text:span> (gemäß ÖNORM H 5411 ÖNORM H 5411: Sanitäre Einrichtungsgegenstände. Planung und Ausführung. Wien: Austrian Standards Institute 2023. bzw. ÖNORM B 1600 ÖNORM B 1600: Barrierefreies Bauen. Planungsgrundlagen. Wien: Austrian Standards Institute 2023.) in Bezug auf den <text:span text:style-name="Strong_20_Emphasis">Platzbedarf</text:span> von Sanitärgegenständen inkl. <text:span text:style-name="Strong_20_Emphasis">holzbauadäquater Leitungsführung</text:span> durchgeplant. Diese Typen wurden dann noch um Typen ergänzt, die besondere Vorteile in Bezug auf kompakte Installationsführung und vielseitiger Einsetzbarkeit in Wohnbauplanungen aufweisen (<text:a xlink:type="simple" xlink:href="https://bspwiki.at/doku.php?id=clt:special:building_services:plumbing_design:standardtypen:t1:t1_01" text:style-name="Internet_20_link" text:visited-style-name="Visited_20_Internet_20_Link">T1_01</text:a>, <text:a xlink:type="simple" xlink:href="https://bspwiki.at/doku.php?id=clt:special:building_services:plumbing_design:standardtypen:t2:t2_01" text:style-name="Internet_20_link" text:visited-style-name="Visited_20_Internet_20_Link">T2_01</text:a>) bzw. um Typen mit Badewanne die trotz des hohen Platzbedarfes gemäß der neuen ÖNORM B1600 – 2023 eine effiziente Raumnutzung zulassen.</text:p>
      <text:p text:style-name="Text_20_body">Diese, in weiterer Folge, <text:span text:style-name="Strong_20_Emphasis"><text:a xlink:type="simple" xlink:href="https://bspwiki.at/doku.php?id=clt:special:building_services:plumbing_design:standardtypen" text:style-name="Internet_20_link" text:visited-style-name="Visited_20_Internet_20_Link">Standardtypen</text:a></text:span> genannten Badezimmertypen wurden danach in den online Konfigurator <text:span text:style-name="Strong_20_Emphasis"><text:a xlink:type="simple" xlink:href="https://bspwiki.at/doku.php?id=clt:special:building_services:plumbing_design:plumbing_designer" text:style-name="Internet_20_link" text:visited-style-name="Visited_20_Internet_20_Link">CLT_Plumbing_Designer</text:a></text:span> implementier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7::44:55</meta:creation-date>
    <dc:creator>Generated</dc:creator>
    <dc:date>2026-09-10T07::44:55</dc:date>
    <dc:language>en-US</dc:language>
    <meta:editing-cycles>1</meta:editing-cycles>
    <meta:editing-duration>PT0S</meta:editing-duration>
    <dc:title>clt:special:building_services:plumbing_design:hintergrundinfos:typologisierung</dc:title>
  </office:meta>
</office:document-meta>
</file>