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t:special:building_services:plumbing_design:hintergrundinfos"/><text:bookmark-start text:name="__RefHeading___hintergrundinfos_1"/><text:bookmark-start text:name="hintergrundinfos"/>Hintergrundinfos<text:bookmark-end text:name="__RefHeading___hintergrundinfos_1"/><text:bookmark-end text:name="hintergrundinfos"/></text:h>
      <text:h text:style-name="Heading_20_3" text:outline-level="3"><text:bookmark-start text:name="__RefHeading___allgemeines_2"/><text:bookmark-start text:name="allgemeines"/>Allgemeines<text:bookmark-end text:name="__RefHeading___allgemeines_2"/><text:bookmark-end text:name="allgemeines"/></text:h>
      <text:p text:style-name="Text_20_body">Das Forschungsprojekt <text:span text:style-name="Strong_20_Emphasis">CLT_Plumbing_Design – Computergestützter Planungsprozess zur automatisierten Gestaltung von Nassräumen für den Holz-Massivbau</text:span> beschäftigte sich mit der holzbauadäquaten Ausführung von Nasszellen (Badezimmer/WCs). Die im Projekt <text:span text:style-name="Strong_20_Emphasis">CLT_Plumbing_Design</text:span> erarbeiteten Lösungen zielen auf einen verbesserten Feuchteschutz der Holzkonstruktion, auf eine Forcierung der TGA-Modularisierung und somit auf eine Reduktion der Komplexität im zugehörigen Planungs- und Bauprozess ab.</text:p>
      <text:p text:style-name="Text_20_body">Die folgenden Kapitel geben einen kurzen Einblick in drei – in diesem Kontext relevante – Problemfelder.</text:p>
      <text:h text:style-name="Heading_20_3" text:outline-level="3"><text:bookmark-start text:name="__RefHeading___problemfeld_1feuchteschaeden_im_holzbau_3"/><text:bookmark-start text:name="problemfeld_1feuchteschaeden_im_holzbau"/>Problemfeld 1: Feuchteschäden im Holzbau<text:bookmark-end text:name="__RefHeading___problemfeld_1feuchteschaeden_im_holzbau_3"/><text:bookmark-end text:name="problemfeld_1feuchteschaeden_im_holzbau"/></text:h>
      <text:p text:style-name="Text_20_body">Für den <text:span text:style-name="Strong_20_Emphasis">Bau- und Werkstoff Holz</text:span> stellt <text:span text:style-name="Strong_20_Emphasis">Feuchtigkeit</text:span> aus statisch-konstruktiver Sicht ein <text:span text:style-name="Strong_20_Emphasis">großes Problem</text:span> dar. <text:span text:style-name="Strong_20_Emphasis">Feuchteschäden</text:span>, die über einen längeren Zeitraum unbemerkt bleiben, haben das Potenzial die Holzkonstruktion massiv zu schädigen Monsberger, M. und Partl R.: Gebäudetechnik – Eine Schlüsseldisziplin im modernen Holzbau.  		                     In Versorgen und Umhüllen im Holzbau. Schnittstellen des Holzbaus zur Gebäude- und Fassadentechnik. 2. Klagenfurter Holzbau-Fachtagung. Graz: Verlag der Technischen Universität Graz 2016.. Die meist <text:span text:style-name="Strong_20_Emphasis">aufwändigen und kostenintensiven Sanierungen</text:span> von lastabtragenden Holzbauteilen können sich in weiterer Folge auch negativ auf die gesamte Holzbau-Branche auswirken.</text:p>
      <text:p text:style-name="Text_20_body">Als Schadensursache kann entweder Brauchwasser, welches über undichte Abdichtungen zur Holzkonstruktion verschleppt wird, oder aber Trinkwasser, welches über undichte Rohre bzw. Installationskomponenten austritt, genannt werden . Alleine in Deutschland werden den Versicherungen über eine Million Leitungswasserschäden pro Jahr gemeldet Mohrmann, M.: Wasserdichter Holzbau. Halten Abdichtungen ihr Versprechen? In Holzbau - die neue quadriga 2/2021. Wiesbaden: Vieweg+Teubner Verlag 2005.. Laut Schadensursachenstatistik des IFS (Institut für Schadenverhütung und Schadenforschung der öffentlichen Versicherer e.V.) können rund 40 % der untersuchten Leitungswasserschäden auf Installations- bzw. Montagefehler zurückgeführt werden Knap, M., Nahrwold, F. und Pfullmann T.: Die Chart Show der Leitungswasserschäden. Schadensprisma.de 1/2018. <text:a xlink:type="simple" xlink:href="http://www.schadenprisma.de/wp-content/uploads/pdf/1/sp_1_2018_art1.pdf" text:style-name="Internet_20_link" text:visited-style-name="Visited_20_Internet_20_Link">www.schadenprisma.de/wp-content/uploads/pdf/1/sp_1_2018_art1.pdf</text:a>, abgerufen am 22.10.2023..</text:p>
      <text:p text:style-name="Text_20_body">Leider gibt es in der Branche kaum Bewusstsein dafür, dass bei Holzbauten die Planung und Umsetzung der Sanitärinstallation von besonderer Bedeutung ist. <text:span text:style-name="Strong_20_Emphasis">Sanitärinstallationen</text:span> sollten <text:span text:style-name="Strong_20_Emphasis">kompakt geführt und zugänglich</text:span> sein, möglichst <text:span text:style-name="Strong_20_Emphasis">kurze Leitungslängen</text:span> mit <text:span text:style-name="Strong_20_Emphasis">wenigen Verbindungsstellen</text:span> aufweisen sowie weitgehend <text:span text:style-name="Strong_20_Emphasis">vorgefertigt</text:span> sein . Diese Grundsätze, welche ganz maßgeblich zur Reduktion von Wasserschäden beitragen können, sind für die Holz(massiv)bauweise essentiell, jedoch auch problemlos im z. B. mineralischen Massivbau umsetzbar. Falls dennoch Schäden auftreten, gilt es diese rasch zu detektieren und eine evtl. Schadensausbreitung bestmöglich zu minimieren . In diesem Zusammenhang spielt bei einem Holz(massiv)bau die <text:span text:style-name="Strong_20_Emphasis">Abdichtung auf der lastabtragenden Rohdecke</text:span> eine wichtige Rolle.</text:p>
      <text:p text:style-name="Text_20_body"><text:span text:style-name="Strong_20_Emphasis">Derzeit</text:span> ist es durchaus üblich, <text:span text:style-name="Strong_20_Emphasis">wasserführende Leitungen im Fußbodenaufbau</text:span>, und damit in weiterer Folge <text:span text:style-name="Strong_20_Emphasis">weder sichtbar noch zugänglich</text:span>, zu installieren. Aufgrund des dort vorhandenen, großen Platzangebotes wird meist zusätzlich auf eine durchdachte Planung der Installationsführung verzichtet Schickhofer, G. und Schmid, G.: Gebäudetechnik für Geschoßbauten in Holz-Massivbauweise. 		                          In Versorgen und Umhüllen im Holzbau. Schnittstellen des Holzbaus zur Gebäude- und Fassadentechnik. 1. Klagenfurter Holzbau-Fachtagung. Graz: Verlag der Technischen Universität Graz 2014.. Diese Vorgehensweise gilt es unabhängig vom verwendeten Baustoff zu vermeiden und speziell für Holzkonstruktionen sollten holzbauadäquate Installationskonzepte zur Anwendung kommen. Zusätzlich stellt die <text:span text:style-name="Strong_20_Emphasis">Abdichtung auf der Rohdecke</text:span>, welche <text:span text:style-name="Strong_20_Emphasis">in Österreich</text:span> für Badezimmer im Holzbau gemäß ÖNORM B 3692:2014 ÖNORM B 3692: Planung und Ausführung von Bauwerksabdichtungen. Wien: Austrian Standards Institute 2014. den aktuellen <text:span text:style-name="Strong_20_Emphasis">Stand der Technik</text:span> abbildet, eine weitere wichtige konstruktive Schutzmaßnahme für die lastabtragende Holzkonstruktion dar. Leider führen <text:span text:style-name="Strong_20_Emphasis">fehlende normative Detailvorgaben</text:span> zu einer <text:span text:style-name="Strong_20_Emphasis">mangelhaften Ausführung</text:span> dieser Abdichtung und somit zu einer <text:span text:style-name="Strong_20_Emphasis">Verfehlung der Schutzfunktion</text:span> im Falle einer Leckage. Zudem werden hochinstallierte Bereiche wie <text:span text:style-name="Strong_20_Emphasis">Vorsatzschalen oder Schächte meist nicht mit einer Abdichtung versehen</text:span> Fortmüller, P., Silly, G., Matzler, D., Thiel, A., Schickhofer, G., Monsberger, M.: Concepts for timber-specific MEP installations and sealings in bathrooms of multi-story residential buildings. In Proceedings of International Structural Engineering and Construction 11(2) 2024 Developing Materials and Structures for Sustainable Engineering. Fargo: ISEC Press 2024..</text:p>
      <text:h text:style-name="Heading_20_3" text:outline-level="3"><text:bookmark-start text:name="__RefHeading___problemfeld_2komplexitaet_in_planung_und_ausfuehrung_4"/><text:bookmark-start text:name="problemfeld_2komplexitaet_in_planung_und_ausfuehrung"/>Problemfeld 2: Komplexität in Planung und Ausführung<text:bookmark-end text:name="__RefHeading___problemfeld_2komplexitaet_in_planung_und_ausfuehrung_4"/><text:bookmark-end text:name="problemfeld_2komplexitaet_in_planung_und_ausfuehrung"/></text:h>
      <text:p text:style-name="Text_20_body">Die Leitungsführung innerhalb des Fußbodenaufbaus zeigt, dass <text:span text:style-name="Strong_20_Emphasis">kaum ganzheitliches, Planungs- und Bauphasen übergreifendes, Verständnis</text:span> bei vielen am Bau beteiligten Gewerken vorhanden ist. Als besonders <text:span text:style-name="Strong_20_Emphasis">problematisch</text:span> sind hier die <text:span text:style-name="Strong_20_Emphasis">konstruktiven Schnittstellen</text:span> zwischen den einzelnen Gewerken einzustufen. Unkenntnis über die Arbeit des anderen Gewerks führt oft dazu, dass Schnittstellen zwar am Plan wahrgenommen werden, jedoch <text:span text:style-name="Strong_20_Emphasis">kein Bewusstsein für die Auswirkungen</text:span> von solchen, nicht vollumfänglich gelösten, Detailpunkten vorhanden ist. Dies könnte z. B. im Fall der Gewerke „Bauwerksabdichtung“ und „HKLS-Installation“ zu unsachgemäß ausgeführten Durchdringungen der Abdichtung (= potentielle Schwachstelle im Schadensfall) führen Mersch, F. und Rullán Lemke C.: Kooperation der Baugewerke: nur eine Frage der Kommunikation?. In Wertschätzung – Kommunikation – Kooperation: Perspektiven von Professionalität in Lehrkräftebildung, Berufsbildung und Erwerbsarbeit. Festschrift zum 60. Geburtstag von Prof. Dr. Johannes Meyer. Berlin: Universitätsverlag der TU Berlin 2016..</text:p>
      <text:p text:style-name="Text_20_body">Gebäudetechnische Anlagen sind komplex und ihre Implementierung im Gebäude herausfordernd. Durch starke Abhängigkeiten zum Bauwerk (Platzbedarf, baulich konstruktive Einbettung…), das notwendige enge Zusammenspiel von unterschiedlichen Planer*innen und ausführenden Gewerken, sowie den stetig steigenden Vorgaben (Normen, Herstellervorgaben…) stellt dies oft eine Herausforderung und nicht selten eine schwer zu lösende Aufgabe dar Fortmüller, P., Monsberger, M.: Prozessorientierte und integrierte Schnittstellenplanung als Basis für eine konfliktreduzierte Gebäudetechnik-Integration im Baukörper. In Aktuelle Entwicklungen in Baubetrieb, Bauwirtschaft und Bauvertragsrecht: 50 Jahre Institut für Baubetrieb und Bauwirtschaft der TU Graz. Wiesbaden: Springer Vieweg 2019..</text:p>
      <text:p text:style-name="Text_20_body"><text:span text:style-name="Emphasis">«Der klassische Bauablauf ist geprägt von Schnittstellenproblemen, Bearbeitung in der falschen Reihenfolge, Änderungen, fehlender (Detail-)Planung, terminlicher Unzuverlässigkeit der Beteiligten, Störungen von Externen, Lieferproblemen etc. Diese Probleme führen zu deutlichen Beeinträchtigungen des Bauablaufs. Viele dieser Faktoren stehen in Wechselwirkung zueinander, sodass sich die Probleme gegenseitig hochschaukeln. Die Komplexität der Baustelle nimmt stetig zu».</text:span> Binninger, M., Wolfbeiß, O.: Taktplanung und Taktsteuerung bei weisenburger. In Lean Construction – Das Managementhandbuch - Agile Methoden und Lean Management im Bauwesen. Berlin: Springer Gabler 2018.</text:p>
      <text:p text:style-name="Text_20_body">Um permanente Änderungen während der Planungs- und Ausführungsphase, Bauverzögerungen, Mehrkosten und evtl. sogar Schuldzuweisungen bestmöglich zu vermeiden, sollte sich die bisher gängige Art und Weise Projekte umzusetzen, gerade in Bezug auf die TGA, grundlegend ändern. Im Fall von Nasszellen (Badezimmer/WC) bietet es sich beispielsweise an, systematisch klassische, <text:span text:style-name="Strong_20_Emphasis">immer wiederkehrende konstruktive Detailpunkte zwischen BAU und TGA zu identifizieren und diese vollumfänglich durchzuplanen</text:span>. Ebenso gilt es, <text:span text:style-name="Strong_20_Emphasis">standardisierte Lösungen</text:span>, z. B. für die Installationsführung, zu <text:span text:style-name="Strong_20_Emphasis">definieren</text:span> und der <text:span text:style-name="Strong_20_Emphasis">Branche niederschwellig</text:span> und in frühen Planungsphasen einfach nutzbar <text:span text:style-name="Strong_20_Emphasis">zugänglich zu machen</text:span>. Nur so kann eine <text:span text:style-name="Strong_20_Emphasis">hohe Planungssicherheit</text:span>, ohne dauernde Änderungsschleifen und damit verbundene Zusatzaufwände aufgrund von nicht bedachten Problemstellen, erreicht werden. Dies kann die Komplexität für die planende Person deutlich reduzieren und in weiterer Folge zu einer erheblich verbesserten Ausführungsqualität führen. Gerade für wasserführende Installationen im Holzbau ist dies von hoher Relevanz.</text:p>
      <text:h text:style-name="Heading_20_3" text:outline-level="3"><text:bookmark-start text:name="__RefHeading___problemfeld_3modularisierung_der_tga_5"/><text:bookmark-start text:name="problemfeld_3modularisierung_der_tga"/>Problemfeld 3: Modularisierung der TGA<text:bookmark-end text:name="__RefHeading___problemfeld_3modularisierung_der_tga_5"/><text:bookmark-end text:name="problemfeld_3modularisierung_der_tga"/></text:h>
      <text:p text:style-name="Text_20_body">Der <text:span text:style-name="Strong_20_Emphasis">Holzbau ermöglicht hohe Vorfertigungsgrade</text:span> der (lastabtragenden) Holzkonstruktion. Die Bandbreite reicht von einzelnen Trägern, über Wände und Decken bis hin zu komplett ausgestatteten Raumzellen. Vor allem hinsichtlich der Bauzeit ist daher der Holzbau dem mineralischen Massivbau meist weit überlegen. <text:span text:style-name="Strong_20_Emphasis">TGA-Installationen</text:span> werden dagegen noch relativ <text:span text:style-name="Strong_20_Emphasis">selten</text:span> im größeren Stil <text:span text:style-name="Strong_20_Emphasis">modularisiert</text:span> bzw. gar <text:span text:style-name="Strong_20_Emphasis">standardisiert</text:span>. Aktuelle Beispiele für die Modularisierung von größeren TGA-Bauteilen stellen z. B. <text:span text:style-name="Strong_20_Emphasis">Installationsregister</text:span> in Wohnbauten Geberit: Modulares Bauen schafft Vorteile im Bauprozess. In IKZ 2023/Ausgabe 16. <text:a xlink:type="simple" xlink:href="http://www.ikz.de/medien/ikz-haustechnik/heftarchiv/jahrgang-2023/ausgabe-16/news/detail/modulares-bauen-schafft-vorteile-im-bauprozess/" text:style-name="Internet_20_link" text:visited-style-name="Visited_20_Internet_20_Link">www.ikz.de/medien/ikz-haustechnik/heftarchiv/jahrgang-2023/ausgabe-16/news/detail/modulares-bauen-schafft-vorteile-im-bauprozess/</text:a>, abgerufen am 10.3.2024. oder <text:span text:style-name="Strong_20_Emphasis">Installationsmodule</text:span> für TGA-Trassen im Gangbereich von Bürogebäuden Wolisz H.: Bauen nach dem Lego Prinzip. In Deutsche BauZeitschrift 12/2023. <text:a xlink:type="simple" xlink:href="http://www.dbz.de/artikel/bauen-nach-dem-lego-prinzip-4043814.html" text:style-name="Internet_20_link" text:visited-style-name="Visited_20_Internet_20_Link">www.dbz.de/artikel/bauen-nach-dem-lego-prinzip-4043814.html</text:a>, abgerufen am 10.3.2024. dar.</text:p>
      <text:p text:style-name="Text_20_body">Der <text:span text:style-name="Strong_20_Emphasis">Großteil</text:span> der gesamten <text:span text:style-name="Strong_20_Emphasis">TGA-Installation</text:span> wird allerdings nach wie vor <text:span text:style-name="Strong_20_Emphasis">auf der Baustelle errichtet</text:span> und teilweise auch erst dort mit anderen Gewerken koordiniert. Dafür gilt es Materialien zeitlich passend zu liefern bzw. zwischenzulagern, die Verfügbarkeit von <text:span text:style-name="Strong_20_Emphasis">qualifiziertem Personal</text:span> (Facharbeitermangel) sicherzustellen und die Abhängigkeiten zwischen TGA- und BAU-Gewerken zu bedenken bzw. einzuplanen. Müssen die nötigen <text:span text:style-name="Strong_20_Emphasis">Arbeiten unter Zeitdruck</text:span> ausgeführt werden, hat das unmittelbaren Einfluss auf die <text:span text:style-name="Strong_20_Emphasis">Ausführungsqualität</text:span>. Aus diesen Gründen wäre auch in diesem Bereich eine industrielle Vorfertigung zu forcieren.</text:p>
      <text:p text:style-name="Text_20_body">Bei Sanitärinstallationen hat sich die <text:span text:style-name="Strong_20_Emphasis">Verwendung einzelner Module</text:span> wie z. B. <text:span text:style-name="Strong_20_Emphasis">Sanitär-Montagelemente</text:span> für WCs oder Waschtische bzw. sogenannter <text:span text:style-name="Strong_20_Emphasis">Box-Systeme</text:span> und <text:span text:style-name="Strong_20_Emphasis">Ausschubmodule</text:span> mittlerweile zum Standard entwickelt. Der Einsatz solcher Module bringt zwar Vorteile im Bau, allerdings keine nennenswerten Vorteile in der Planung, da sie <text:span text:style-name="Strong_20_Emphasis">keine standardisierte Gesamtlösung</text:span> für eine Badezimmerinstallation, sondern immer nur einen kleinen Teil einer kompletten Badezimmerinstallation, darstellen.</text:p>
      <text:p text:style-name="Text_20_body">Im Gegensatz dazu stehen <text:span text:style-name="Strong_20_Emphasis">Installationsregister</text:span> – also <text:span text:style-name="Strong_20_Emphasis">komplett vorgefertigte Installationswände bzw. Schächte</text:span>. Durch den Einsatz solcher Register kann die Bauzeit verkürzt und die Ausführungsqualität, was vor allem hinsichtlich Wasserschäden von großer Bedeutung ist, deutlich gesteigert werden. Es handelt sich dabei jedoch <text:span text:style-name="Strong_20_Emphasis">nicht</text:span> um <text:span text:style-name="Strong_20_Emphasis">standardisierte</text:span>, sondern um individuell für einzelne Bauaufgaben geplante und gefertigte <text:span text:style-name="Strong_20_Emphasis">Produkte</text:span>.</text:p>
      <text:p text:style-name="Text_20_body">Solche <text:span text:style-name="Strong_20_Emphasis">Installationsregister</text:span> leisten aktuell also noch <text:span text:style-name="Strong_20_Emphasis">keinen Beitrag</text:span> zur Reduktion der <text:span text:style-name="Strong_20_Emphasis">Planungskomplexität</text:span> und stehen auch nicht automatisch für eine holzbauadäquate Installationsführung. Trotz Register und damit verbundenen Installationswänden bzw. Schächten verlaufen nach wie vor viele wasserführende Leitungen im Fußbodenaufbau und führen zu den zuvor erläuterten Problemen.</text:p>
      <text:h text:style-name="Heading_20_3" text:outline-level="3"><text:bookmark-start text:name="__RefHeading___welche_loesungen_braucht_es_daher_6"/><text:bookmark-start text:name="welche_loesungen_braucht_es_daher"/>Welche Lösungen braucht es daher?<text:bookmark-end text:name="__RefHeading___welche_loesungen_braucht_es_daher_6"/><text:bookmark-end text:name="welche_loesungen_braucht_es_daher"/></text:h>
      <text:p text:style-name="Text_20_body">Aufgrund der aufgezeigten Problemfelder müssen allgemein anwendbare <text:span text:style-name="Strong_20_Emphasis">Standardlösungen für Sanitärinstallationen</text:span> von Badezimmern und WCs entwickelt werden, die sowohl die Problematik von <text:span text:style-name="Strong_20_Emphasis">Feuchteschäden im Holzbau</text:span>, als auch die <text:span text:style-name="Strong_20_Emphasis">Komplexität in Planung und Ausführung</text:span> berücksichtigen.</text:p>
      <text:p text:style-name="Text_20_body">Im Forschungsprojekt <text:span text:style-name="Strong_20_Emphasis">CLT_Plumbing_Design</text:span> konnten mit den entwickelten <text:span text:style-name="Strong_20_Emphasis"><text:a xlink:type="simple" xlink:href="https://bspwiki.at/doku.php?id=clt:special:building_services:plumbing_design:hintergrundinfos:installationskonzepte:installationskonzepte" text:style-name="Internet_20_link" text:visited-style-name="Visited_20_Internet_20_Link">holzbauadäquaten Installationskonzepten</text:a></text:span>, den <text:span text:style-name="Strong_20_Emphasis"><text:a xlink:type="simple" xlink:href="https://bspwiki.at/doku.php?id=clt:special:building_services:plumbing_design:hintergrundinfos:installationskonzepte:bim_modelle" text:style-name="Internet_20_link" text:visited-style-name="Visited_20_Internet_20_Link"> BIM-Modellen</text:a></text:span> von häufig vorkommenden Badezimmertypen, sowie den Tools für einen automatisierten Planungsprozess in Form des Online Konfigurators <text:span text:style-name="Strong_20_Emphasis"><text:a xlink:type="simple" xlink:href="https://bspwiki.at/doku.php?id=clt:special:building_services:plumbing_design:plumbing_designer" text:style-name="Internet_20_link" text:visited-style-name="Visited_20_Internet_20_Link">CLT_Plumbing_Designer</text:a></text:span> bzw. den <text:span text:style-name="Strong_20_Emphasis">Skripten für einen automatisierten BIM-Workflow</text:span> ganz entscheidende und vor allem umfassende und ganzheitlich gedachte Lösungen für die aufgezeigten Problembereiche geschaffen werden.</text:p>
      <text:list text:style-name="List_20_1" text:continue-numbering="false">
        <text:list-item>
          <text:p text:style-name="List_20_1_Content_First"> <text:a xlink:type="simple" xlink:href="https://bspwiki.at/doku.php?id=clt:special:building_services:plumbing_design:hintergrundinfos:installationskonzepte:typologisierung" text:style-name="Internet_20_link" text:visited-style-name="Visited_20_Internet_20_Link">Typologisierung</text:a></text:p>
        </text:list-item>
        <text:list-item>
          <text:p text:style-name="List_20_1_Content"> <text:a xlink:type="simple" xlink:href="https://bspwiki.at/doku.php?id=clt:special:building_services:plumbing_design:hintergrundinfos:installationskonzepte:installationskonzepte" text:style-name="Internet_20_link" text:visited-style-name="Visited_20_Internet_20_Link">Installationskonzepte</text:a></text:p>
        </text:list-item>
        <text:list-item>
          <text:p text:style-name="List_20_1_Content"> <text:a xlink:type="simple" xlink:href="https://bspwiki.at/doku.php?id=clt:special:building_services:plumbing_design:hintergrundinfos:installationskonzepte:schachtauspraegungen" text:style-name="Internet_20_link" text:visited-style-name="Visited_20_Internet_20_Link">Schachtausprägungen und Vorsatzschalen</text:a></text:p>
        </text:list-item>
        <text:list-item>
          <text:p text:style-name="List_20_1_Content"> <text:a xlink:type="simple" xlink:href="https://bspwiki.at/doku.php?id=clt:special:building_services:plumbing_design:hintergrundinfos:installationskonzepte:bim_modelle" text:style-name="Internet_20_link" text:visited-style-name="Visited_20_Internet_20_Link">BIM Modelle</text:a></text:p>
        </text:list-item>
        <text:list-item>
          <text:p text:style-name="List_20_1_Content_Last"> <text:a xlink:type="simple" xlink:href="https://bspwiki.at/doku.php?id=clt:special:building_services:plumbing_design:hintergrundinfos:installationskonzepte:automatisierte_bim_modelle" text:style-name="Internet_20_link" text:visited-style-name="Visited_20_Internet_20_Link">Automatisierte BIM Modellerstellu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7::16:39</meta:creation-date>
    <dc:creator>Generated</dc:creator>
    <dc:date>2026-09-10T07::16:39</dc:date>
    <dc:language>en-US</dc:language>
    <meta:editing-cycles>1</meta:editing-cycles>
    <meta:editing-duration>PT0S</meta:editing-duration>
    <dc:title>clt:special:building_services:plumbing_design:hintergrundinfos</dc:title>
  </office:meta>
</office:document-meta>
</file>