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t:special:building_services:plumbing_design:lizenz"/><text:bookmark-start text:name="__RefHeading___lizenz_1"/><text:bookmark-start text:name="lizenz"/>Lizenz<text:bookmark-end text:name="__RefHeading___lizenz_1"/><text:bookmark-end text:name="lizenz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Die Projektergebnisse können unter Nennung des Urhebers kostenlos genutzt werden.</text:span></text:p><table:table table:style-name="Table"><table:table-column/><table:table-column/><table:table-row><table:table-cell office:value-type="string" table:style-name="tablecell"><text:p text:style-name="tablealignleft"><text:a xlink:type="simple" xlink:href="https://bspwiki.at/doku.php?id=clt:special:building_services:plumbing_design:downloads#bim-modelle_der_standardtypen" text:style-name="Internet_20_link" text:visited-style-name="Visited_20_Internet_20_Link">BIM Modelle (Revit- und IFC-Dateien)</text:a><text:line-break/> <text:a xlink:type="simple" xlink:href="https://bspwiki.at/doku.php?id=clt:special:building_services:plumbing_design:downloads#dynamo-skripte_und_vorlagen" text:style-name="Internet_20_link" text:visited-style-name="Visited_20_Internet_20_Link">Dynamo-Skripte</text:a><text:line-break/> <text:a xlink:type="simple" xlink:href="https://bspwiki.at/doku.php?id=clt:special:building_services:plumbing_design:leitdetails" text:style-name="Internet_20_link" text:visited-style-name="Visited_20_Internet_20_Link">Leitdetails</text:a><text:line-break/> <text:a xlink:type="simple" xlink:href="https://bspwiki.at/doku.php?id=clt:special:building_services:plumbing_design:hintergrundinfos:schachtauspraegungen" text:style-name="Internet_20_link" text:visited-style-name="Visited_20_Internet_20_Link">Schachtpläne</text:a>  </text:p></table:table-cell><table:table-cell office:value-type="string" table:style-name="tablecell"><text:p text:style-name="tablealignleft"><text:span text:style-name="Strong_20_Emphasis">Technische Universität Graz</text:span><text:line-break/> <text:span text:style-name="Strong_20_Emphasis">Institut für Bauphysik, Gebäudetechnik und Hochbau</text:span>  </text:p></table:table-cell></table:table-row><table:table-row><table:table-cell office:value-type="string" table:style-name="tablecell"><text:p text:style-name="tablealignleft"><text:a xlink:type="simple" xlink:href="https://bspwiki.at/doku.php?id=clt:special:building_services:plumbing_design:standardtypen" text:style-name="Internet_20_link" text:visited-style-name="Visited_20_Internet_20_Link">Standardtypen</text:a><text:line-break/> <text:a xlink:type="simple" xlink:href="https://bspwiki.at/doku.php?id=clt:special:building_services:plumbing_design:plumbing_designer" text:style-name="Internet_20_link" text:visited-style-name="Visited_20_Internet_20_Link">CLT_Plumbing_Designer</text:a><text:line-break/> <text:a xlink:type="simple" xlink:href="https://bspwiki.at/doku.php?id=clt:special:building_services:plumbing_design:mockup" text:style-name="Internet_20_link" text:visited-style-name="Visited_20_Internet_20_Link">Fotos Mockup</text:a>  </text:p></table:table-cell><table:table-cell office:value-type="string" table:style-name="tablecell"><text:p text:style-name="tablealignleft"><text:span text:style-name="Strong_20_Emphasis">Kompetenzzentrum</text:span><text:line-break/> <text:span text:style-name="Strong_20_Emphasis">holz.bau forschungs gmbh</text:span>  </text:p></table:table-cell></table:table-row></table:table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10::49:58</meta:creation-date>
    <dc:creator>Generated</dc:creator>
    <dc:date>2026-09-10T10::49:58</dc:date>
    <dc:language>en-US</dc:language>
    <meta:editing-cycles>1</meta:editing-cycles>
    <meta:editing-duration>PT0S</meta:editing-duration>
    <dc:title>clt:special:building_services:plumbing_design:lizenz</dc:title>
  </office:meta>
</office:document-meta>
</file>