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6df4166684d8c5f5aa98bf5678e2d7a.png"/>
  <manifest:file-entry manifest:media-type="image/png" manifest:full-path="Pictures/45005c13db4534f23396b4301f112fe4.png"/>
  <manifest:file-entry manifest:media-type="image/png" manifest:full-path="Pictures/887bd8bb2448345144bb5c6bd50ec033.png"/>
  <manifest:file-entry manifest:media-type="image/png" manifest:full-path="Pictures/2592417dcc644c70d4dd74da0afc2504.png"/>
  <manifest:file-entry manifest:media-type="image/png" manifest:full-path="Pictures/f239d4221139daf5fb0d7f2176f2bc99.png"/>
  <manifest:file-entry manifest:media-type="image/png" manifest:full-path="Pictures/9df3da0781ef044c74598fdffde019da.png"/>
  <manifest:file-entry manifest:media-type="image/png" manifest:full-path="Pictures/bad378403f969f603e38cfb097ebb93a.png"/>
  <manifest:file-entry manifest:media-type="image/png" manifest:full-path="Pictures/31edb3298d22619881dcf7d0f6765766.png"/>
  <manifest:file-entry manifest:media-type="image/png" manifest:full-path="Pictures/a59bbf0ec069b43c1b0b80b05c8259f5.png"/>
  <manifest:file-entry manifest:media-type="image/png" manifest:full-path="Pictures/96a95615a2728e2bb5367fc6a869651c.png"/>
  <manifest:file-entry manifest:media-type="image/png" manifest:full-path="Pictures/b5e761c3713c55f937e9849be86715f3.png"/>
  <manifest:file-entry manifest:media-type="image/png" manifest:full-path="Pictures/8befac58571613d87179d8a648242ac5.png"/>
  <manifest:file-entry manifest:media-type="image/png" manifest:full-path="Pictures/5d90cbc440d7231a1f60878e467755ff.png"/>
  <manifest:file-entry manifest:media-type="image/png" manifest:full-path="Pictures/4c5c1a868703917beb92b20f0132b499.png"/>
  <manifest:file-entry manifest:media-type="image/png" manifest:full-path="Pictures/1ffca1c1c8acde4b094d993836915579.png"/>
  <manifest:file-entry manifest:media-type="image/png" manifest:full-path="Pictures/680e082aa5d8e3b41f2ca97382bd3825.png"/>
  <manifest:file-entry manifest:media-type="image/png" manifest:full-path="Pictures/2bafd7e928d8b71e4bb60b8af08ab0b2.png"/>
  <manifest:file-entry manifest:media-type="image/png" manifest:full-path="Pictures/50213831e70ab582e74011e11dc63760.png"/>
  <manifest:file-entry manifest:media-type="image/png" manifest:full-path="Pictures/32eadc26bd0396fec449107560f292b7.png"/>
  <manifest:file-entry manifest:media-type="image/png" manifest:full-path="Pictures/928b92c7c39d909f8e55aa7a5a707b54.png"/>
  <manifest:file-entry manifest:media-type="image/png" manifest:full-path="Pictures/ee70b035864b4c5d34f00d2951aa9045.png"/>
  <manifest:file-entry manifest:media-type="image/png" manifest:full-path="Pictures/2034e13b9a9e2504390116d59c526812.png"/>
  <manifest:file-entry manifest:media-type="image/png" manifest:full-path="Pictures/5e674f91865f4b55f38e99b6b58d586e.png"/>
  <manifest:file-entry manifest:media-type="image/png" manifest:full-path="Pictures/69ad69e8a11bff6adbff07e631fb0d1d.png"/>
  <manifest:file-entry manifest:media-type="image/png" manifest:full-path="Pictures/454b6d55dd10ad96d084a7bbb0e9203f.png"/>
  <manifest:file-entry manifest:media-type="image/png" manifest:full-path="Pictures/b49f551e55e6a18f730d0624d95745c0.png"/>
  <manifest:file-entry manifest:media-type="image/png" manifest:full-path="Pictures/fb593a8cacd8fca94ee039631dec314b.png"/>
  <manifest:file-entry manifest:media-type="image/png" manifest:full-path="Pictures/27d9518437e95b32fa9f3fb88a6cfad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t:special:building_services:plumbing_design:plumbing_designer:manual"/><text:bookmark-start text:name="__RefHeading___benutzerhandbuch_1"/><text:bookmark-start text:name="benutzerhandbuch"/>Benutzerhandbuch<text:bookmark-end text:name="__RefHeading___benutzerhandbuch_1"/><text:bookmark-end text:name="benutzerhandbuch"/></text:h>
      <table:table table:style-name="Table">
        <table:table-column table:style-name="odt_auto_style_table_column_1_1"/>
        <table:table-column table:style-name="odt_auto_style_table_column_1_2"/>
        <table:table-row>
          <table:table-cell office:value-type="string" table:style-name="tablecell">
            <text:p text:style-name="tablealignleft"><draw:frame draw:style-name="PluginODTAutoStyle_Frame_5_text_frame" draw:name="Frame1" text:anchor-type="paragraph" svg:width="0pt" draw:z-index="0" svg:x="0cm" svg:y="0cm" svg:min-height="1cm"><draw:text-box><table:table table:style-name="Table"><table:table-column table:style-name="odt_auto_style_table_column_2_1"/><table:table-row><table:table-cell office:value-type="string" table:style-name="tablecell"><text:p text:style-name="tablealignleft"><text:span text:style-name="Strong_20_Emphasis">Version 1.0</text:span></text:p></table:table-cell></table:table-row></table:table></draw:text-box></draw:frame></text:p>
          </table:table-cell>
          <table:table-cell office:value-type="string" table:style-name="tablecell"/>
        </table:table-row>
      </table:table>
      <text:h text:style-name="Heading_20_2" text:outline-level="2"><text:bookmark-start text:name="__RefHeading___startbildschirm_2"/><text:bookmark-start text:name="startbildschirm"/>Startbildschirm<text:bookmark-end text:name="__RefHeading___startbildschirm_2"/><text:bookmark-end text:name="startbildschirm"/></text:h>
      <text:p text:style-name="Text_20_body">Beim Aufruf des Programmes erscheint zunächst der Startbildschirm mit allgemeinen Angaben zum Tool, wie z.B. aktuelle Version, Kontaktinformationen und Projektpartner.</text:p>
      <text:p text:style-name="Text_20_body">Im unteren Bereich des Fensters befindet sich die Auswahl, ob mit dem <text:a xlink:type="simple" xlink:href="#__RefHeading___konfigurator_der_standardtypologien_3" text:style-name="Local_20_link" text:visited-style-name="Visited_20_Local_20_Link">Konfigurator der Standardtypologien</text:a> oder der benutzerdefinierten Eingabe fortgesetzt werden möchte. Aktuell ist die benutzerdefinierte Eingabe noch nicht aktiviert.</text:p>
      <text:p text:style-name="Text_20_body"><draw:frame draw:style-name="mediacenter" draw:name="Startbildschirm Legend" text:anchor-type="paragraph" draw:z-index="0" svg:width="13.2291666667cm"><draw:text-box><text:p text:style-name="legendcenter"><draw:frame draw:style-name="mediacenter" draw:name="Startbildschirm" text:anchor-type="paragraph" draw:z-index="0" svg:width="13.2291666667cm" svg:height="10.3027603573cm"><draw:image xlink:href="Pictures/b6df4166684d8c5f5aa98bf5678e2d7a.png" xlink:type="simple" xlink:show="embed" xlink:actuate="onLoad"/></draw:frame>Startbildschirm</text:p></draw:text-box></draw:frame></text:p>
      <text:h text:style-name="Heading_20_2" text:outline-level="2"><text:bookmark-start text:name="__RefHeading___konfigurator_der_standardtypologien_3"/><text:bookmark-start text:name="konfigurator_der_standardtypologien"/>Konfigurator der Standardtypologien<text:bookmark-end text:name="__RefHeading___konfigurator_der_standardtypologien_3"/><text:bookmark-end text:name="konfigurator_der_standardtypologien"/></text:h>
      <text:p text:style-name="Text_20_body">Wurde beim Startbildschirm die Option <text:span text:style-name="Strong_20_Emphasis">"Konfigurator starten …"</text:span> gewählt, wird ein Fenster mit den vordefinierten Grundrissen, den sogenannten <text:span text:style-name="Strong_20_Emphasis">Standardtypologien</text:span> gestartet.</text:p>
      <text:p text:style-name="Text_20_body"><draw:frame draw:style-name="mediacenter" draw:name="Konfigurator der Standardtypologien Legend" text:anchor-type="paragraph" draw:z-index="0" svg:width="21.1666666667cm" style:rel-width="100%"><draw:text-box><text:p text:style-name="legendcenter"><draw:frame draw:style-name="mediacenter" draw:name="Konfigurator der Standardtypologien" text:anchor-type="paragraph" draw:z-index="1" svg:width="21.1666666667cm" style:rel-width="100%" svg:height="18.9500605327cm" style:rel-height="scale"><draw:image xlink:href="Pictures/45005c13db4534f23396b4301f112fe4.png" xlink:type="simple" xlink:show="embed" xlink:actuate="onLoad"/></draw:frame>Konfigurator der Standardtypologien</text:p></draw:text-box></draw:frame></text:p>
      <text:p text:style-name="Text_20_body">Im oberen Bereich des Fensters besteht dann die Möglichkeit die Typologien nach Größe des benötigten Platzes (Länge in x-Richtung und Länge in y-Richtung), Anzahl der Räume (alles in einem Raum oder aufgeteilt in mehrere Räume) sowie nach vorhandener Ausstattung (mit oder ohne WC, Dusche oder Badewanne) zu <text:span text:style-name="Strong_20_Emphasis">filtern</text:span>.</text:p>
      <text:p text:style-name="Text_20_body"><draw:frame draw:style-name="mediacenter" draw:name="Filtermöglichkeiten Legend" text:anchor-type="paragraph" draw:z-index="0" svg:width="82.2325cm" style:rel-width="100%"><draw:text-box><text:p text:style-name="legendcenter"><draw:frame draw:style-name="mediacenter" draw:name="Filtermöglichkeiten" text:anchor-type="paragraph" draw:z-index="2" svg:width="82.2325cm" style:rel-width="100%" svg:height="5.97958333333cm" style:rel-height="scale"><draw:image xlink:href="Pictures/887bd8bb2448345144bb5c6bd50ec033.png" xlink:type="simple" xlink:show="embed" xlink:actuate="onLoad"/></draw:frame>Filtermöglichkeiten</text:p></draw:text-box></draw:frame></text:p>
      <text:p text:style-name="Text_20_body"><draw:frame draw:style-name="mediacenter" draw:name="Gefilterte Standardtypologien Legend" text:anchor-type="paragraph" draw:z-index="0" svg:width="21.1666666667cm" style:rel-width="100%"><draw:text-box><text:p text:style-name="legendcenter"><draw:frame draw:style-name="mediacenter" draw:name="Gefilterte Standardtypologien" text:anchor-type="paragraph" draw:z-index="3" svg:width="21.1666666667cm" style:rel-width="100%" svg:height="12.3149165649cm" style:rel-height="scale"><draw:image xlink:href="Pictures/2592417dcc644c70d4dd74da0afc2504.png" xlink:type="simple" xlink:show="embed" xlink:actuate="onLoad"/></draw:frame>Gefilterte Standardtypologien</text:p></draw:text-box></draw:frame></text:p>
      <text:p text:style-name="Text_20_body">Auf der linken Seite des Fensters sind <text:span text:style-name="Strong_20_Emphasis">allgemeine Projekteinstellungen und -optionen</text:span> angeführt, welche die Mindestabmessungen der Standardtypologien beeinflussen.</text:p>
      <text:p text:style-name="Text_20_body"><draw:frame draw:style-name="mediacenter" draw:name="Allgemeine Projektoptionen Legend" text:anchor-type="paragraph" draw:z-index="0" svg:width="7.9375cm" style:rel-width="100%"><draw:text-box><text:p text:style-name="legendcenter"><draw:frame draw:style-name="mediacenter" draw:name="Allgemeine Projektoptionen" text:anchor-type="paragraph" draw:z-index="4" svg:width="7.9375cm" style:rel-width="100%" svg:height="5.69429347826cm" style:rel-height="scale"><draw:image xlink:href="Pictures/f239d4221139daf5fb0d7f2176f2bc99.png" xlink:type="simple" xlink:show="embed" xlink:actuate="onLoad"/></draw:frame>Allgemeine Projektoptionen</text:p></draw:text-box></draw:frame></text:p>
      <text:p text:style-name="Text_20_body">Grundsätzlich ist zu entscheiden, ob die <text:span text:style-name="Strong_20_Emphasis">Warmwasserbereitung zentral oder dezentral</text:span> erfolgt, wieviele Geschoße vorhanden sind (aktuell ist diese Auswahl mit 4 fixiert, von 1-4 gleiche Rohrdimensionen!) und welche <text:span text:style-name="Strong_20_Emphasis">Platzbedarfe</text:span> notwendig sind. Hier wird unterschieden in <text:span text:style-name="Strong_20_Emphasis">barrierefrei und anpassbar nach ÖNORM B 1600:2023</text:span> und <text:span text:style-name="Strong_20_Emphasis">keine Barrierefreiheit</text:span> mit Platzbedarf <text:span text:style-name="Strong_20_Emphasis">nach ÖNORM H 5411:2023</text:span>.</text:p>
      <text:p text:style-name="Text_20_body"><text:span text:style-name="Strong_20_Emphasis">Anpassbar</text:span> bedeutet, dass eine Zwischenwand entfernt werden kann und eine Badewanne zu einer Dusche umgebaut werden kann. Andere Umbaumaßnahmen sind aktuell nicht berücksichtigt.</text:p>
      <text:p text:style-name="Text_20_body"><draw:frame draw:style-name="media" draw:name="Barrierefreier Grundriss Legend" text:anchor-type="as-char" draw:z-index="0" svg:width="5.29166666667cm" style:rel-width="100%"><draw:text-box><text:p text:style-name="legendcenter"><draw:frame draw:style-name="media" draw:name="Barrierefreier Grundriss" text:anchor-type="as-char" draw:z-index="5" svg:width="5.29166666667cm" style:rel-width="100%" svg:height="4.03319006686cm" style:rel-height="scale"><draw:image xlink:href="Pictures/9df3da0781ef044c74598fdffde019da.png" xlink:type="simple" xlink:show="embed" xlink:actuate="onLoad"/></draw:frame>Barrierefreier Grundriss</text:p></draw:text-box></draw:frame> <draw:frame draw:style-name="media" draw:name="Anpassbarer Grundriss Legend" text:anchor-type="as-char" draw:z-index="0" svg:width="5.29166666667cm" style:rel-width="100%"><draw:text-box><text:p text:style-name="legendcenter"><draw:frame draw:style-name="media" draw:name="Anpassbarer Grundriss" text:anchor-type="as-char" draw:z-index="6" svg:width="5.29166666667cm" style:rel-width="100%" svg:height="4.40694006309cm" style:rel-height="scale"><draw:image xlink:href="Pictures/bad378403f969f603e38cfb097ebb93a.png" xlink:type="simple" xlink:show="embed" xlink:actuate="onLoad"/></draw:frame>Anpassbarer Grundriss</text:p></draw:text-box></draw:frame> <draw:frame draw:style-name="media" draw:name="Grundriss mit Platzbedarf nach H5411 Legend" text:anchor-type="as-char" draw:z-index="0" svg:width="5.29166666667cm" style:rel-width="100%"><draw:text-box><text:p text:style-name="legendcenter"><draw:frame draw:style-name="media" draw:name="Grundriss mit Platzbedarf nach H5411" text:anchor-type="as-char" draw:z-index="7" svg:width="5.29166666667cm" style:rel-width="100%" svg:height="4.49452457265cm" style:rel-height="scale"><draw:image xlink:href="Pictures/31edb3298d22619881dcf7d0f6765766.png" xlink:type="simple" xlink:show="embed" xlink:actuate="onLoad"/></draw:frame>Grundriss mit Platzbedarf nach H5411</text:p></draw:text-box></draw:frame></text:p>
      <text:p text:style-name="Text_20_body">Des Weiteren besteht die Möglichkeit die <text:span text:style-name="Strong_20_Emphasis">Heizung</text:span> (Heizungsschacht, HZ VL, HZ RL, Heizungsverteiler) mitzuplanen sowie bei Grundrissen mit einem separaten Raum fürs WC gibt es die Option eines Handwaschbeckens sowie die Möglichkeit die Schachtbreite hinter dem WC der Raumbreite anzupassen.</text:p>
      <text:p text:style-name="Text_20_body"><draw:frame draw:style-name="media" draw:name="Schachtbreite dem WC angepasst Legend" text:anchor-type="as-char" draw:z-index="0" svg:width="5.29166666667cm" style:rel-width="100%"><draw:text-box><text:p text:style-name="legendcenter"><draw:frame draw:style-name="media" draw:name="Schachtbreite dem WC angepasst" text:anchor-type="as-char" draw:z-index="8" svg:width="5.29166666667cm" style:rel-width="100%" svg:height="4.32806069959cm" style:rel-height="scale"><draw:image xlink:href="Pictures/a59bbf0ec069b43c1b0b80b05c8259f5.png" xlink:type="simple" xlink:show="embed" xlink:actuate="onLoad"/></draw:frame>Schachtbreite dem WC angepasst</text:p></draw:text-box></draw:frame> <draw:frame draw:style-name="media" draw:name="Mindestschachtbreite Legend" text:anchor-type="as-char" draw:z-index="0" svg:width="5.29166666667cm" style:rel-width="100%"><draw:text-box><text:p text:style-name="legendcenter"><draw:frame draw:style-name="media" draw:name="Mindestschachtbreite" text:anchor-type="as-char" draw:z-index="9" svg:width="5.29166666667cm" style:rel-width="100%" svg:height="4.52404835391cm" style:rel-height="scale"><draw:image xlink:href="Pictures/96a95615a2728e2bb5367fc6a869651c.png" xlink:type="simple" xlink:show="embed" xlink:actuate="onLoad"/></draw:frame>Mindestschachtbreite</text:p></draw:text-box></draw:frame></text:p>
      <text:h text:style-name="Heading_20_2" text:outline-level="2"><text:bookmark-start text:name="__RefHeading___projektfenster_4"/><text:bookmark-start text:name="projektfenster"/>Projektfenster<text:bookmark-end text:name="__RefHeading___projektfenster_4"/><text:bookmark-end text:name="projektfenster"/></text:h>
      <text:p text:style-name="Text_20_body">Im oberen Bereich des Projektfensters befinden sich die Menüleiste und mehrere Buttons. Der Hauptbereich des Fensters besteht aus der interaktiven Zeichenfläche (links), dem Parameterpanel (rechts oben) und der Darstellung der Musterlösung (rechts unten).</text:p>
      <text:p text:style-name="Text_20_body"><draw:frame draw:style-name="mediacenter" draw:name="Projektfenster Legend" text:anchor-type="paragraph" draw:z-index="0" svg:width="141.393333333cm"><draw:text-box><text:p text:style-name="legendcenter"><draw:frame draw:style-name="mediacenter" draw:name="Projektfenster" text:anchor-type="paragraph" draw:z-index="10" svg:width="141.393333333cm" svg:height="78.3166666667cm"><draw:image xlink:href="Pictures/b5e761c3713c55f937e9849be86715f3.png" xlink:type="simple" xlink:show="embed" xlink:actuate="onLoad"/></draw:frame>Projektfenster</text:p></draw:text-box></draw:frame></text:p>
      <text:h text:style-name="Heading_20_3" text:outline-level="3"><text:bookmark-start text:name="__RefHeading___menues_5"/><text:bookmark-start text:name="menues"/>Menüs<text:bookmark-end text:name="__RefHeading___menues_5"/><text:bookmark-end text:name="menues"/></text:h>
      <text:p text:style-name="Text_20_body">Das Menü <text:span text:style-name="Strong_20_Emphasis">Datei</text:span> bietet folgende Möglichkeiten:</text:p>
      <text:list text:style-name="List_20_1" text:continue-numbering="false">
        <text:list-item>
          <text:p text:style-name="List_20_1_Content_First"> Neues Projekt erstellen</text:p>
        </text:list-item>
        <text:list-item>
          <text:p text:style-name="List_20_1_Content"> Öffnen eines Projektes sowie Anzeige der kürzlich benutzten Dokumente</text:p>
        </text:list-item>
        <text:list-item>
          <text:p text:style-name="List_20_1_Content"> Speichern</text:p>
        </text:list-item>
        <text:list-item>
          <text:p text:style-name="List_20_1_Content"> Exportieren als PDF-Datei </text:p>
        </text:list-item>
        <text:list-item>
          <text:p text:style-name="List_20_1_Content_Last"> Programm beenden</text:p>
        </text:list-item>
      </text:list>
      <text:p text:style-name="Text_20_body"><draw:frame draw:style-name="media" draw:name="Datei Legend" text:anchor-type="as-char" draw:z-index="0" svg:width="5.29166666667cm" style:rel-width="100%"><draw:text-box><text:p text:style-name="legendcenter"><draw:frame draw:style-name="media" draw:name="Datei" text:anchor-type="as-char" draw:z-index="11" svg:width="5.29166666667cm" style:rel-width="100%" svg:height="6.26180555556cm" style:rel-height="scale"><draw:image xlink:href="Pictures/8befac58571613d87179d8a648242ac5.png" xlink:type="simple" xlink:show="embed" xlink:actuate="onLoad"/></draw:frame>Datei</text:p></draw:text-box></draw:frame></text:p>
      <text:p text:style-name="Text_20_body">Im Menü <text:span text:style-name="Strong_20_Emphasis">Bearbeiten</text:span> können Projektinformationen eingegeben, sowie die Einstellungen verändert werden.</text:p>
      <text:p text:style-name="Text_20_body"><draw:frame draw:style-name="media" draw:name="Bearbeiten Legend" text:anchor-type="as-char" draw:z-index="0" svg:width="5.68854166667cm" style:rel-width="100%"><draw:text-box><text:p text:style-name="legendcenter"><draw:frame draw:style-name="media" draw:name="Bearbeiten" text:anchor-type="as-char" draw:z-index="12" svg:width="5.68854166667cm" style:rel-width="100%" svg:height="3.43682725694cm" style:rel-height="scale"><draw:image xlink:href="Pictures/5d90cbc440d7231a1f60878e467755ff.png" xlink:type="simple" xlink:show="embed" xlink:actuate="onLoad"/></draw:frame>Bearbeiten</text:p></draw:text-box></draw:frame></text:p>
      <text:p text:style-name="Text_20_body">Im Menü <text:span text:style-name="Strong_20_Emphasis">Hilfe</text:span> kann das Benutzerhandbuch aufgerufen werden. Zudem können Informationen über das Programm angezeigt werden.</text:p>
      <text:p text:style-name="Text_20_body"><draw:frame draw:style-name="media" draw:name="Hilfe Legend" text:anchor-type="as-char" draw:z-index="0" svg:width="10.5833333333cm"><draw:text-box><text:p text:style-name="legendcenter"><draw:frame draw:style-name="media" draw:name="Hilfe" text:anchor-type="as-char" draw:z-index="13" svg:width="10.5833333333cm" svg:height="3.43808851224cm"><draw:image xlink:href="Pictures/4c5c1a868703917beb92b20f0132b499.png" xlink:type="simple" xlink:show="embed" xlink:actuate="onLoad"/></draw:frame>Hilfe</text:p></draw:text-box></draw:frame></text:p>
      <text:h text:style-name="Heading_20_3" text:outline-level="3"><text:bookmark-start text:name="__RefHeading___buttons_6"/><text:bookmark-start text:name="buttons"/>Buttons<text:bookmark-end text:name="__RefHeading___buttons_6"/><text:bookmark-end text:name="buttons"/></text:h>
      <text:p text:style-name="Text_20_body"><draw:frame draw:style-name="media" draw:name="Selektieren, Spiegeln, Verschieben Legend" text:anchor-type="as-char" draw:z-index="0" svg:width="9.15458333333cm" style:rel-width="100%"><draw:text-box><text:p text:style-name="legendcenter"><draw:frame draw:style-name="media" draw:name="Selektieren, Spiegeln, Verschieben" text:anchor-type="as-char" draw:z-index="14" svg:width="9.15458333333cm" style:rel-width="100%" svg:height="1.5875cm" style:rel-height="scale"><draw:image xlink:href="Pictures/1ffca1c1c8acde4b094d993836915579.png" xlink:type="simple" xlink:show="embed" xlink:actuate="onLoad"/></draw:frame>Selektieren, Spiegeln, Verschieben</text:p></draw:text-box></draw:frame></text:p>
      <text:p text:style-name="Text_20_body">Von links nach rechts:</text:p>
      <text:list text:style-name="List_20_1" text:continue-numbering="false">
        <text:list-item>
          <text:p text:style-name="List_20_1_Content_First"> <text:span text:style-name="Strong_20_Emphasis">Selektieren</text:span>: aktuell können nur die Sanitärgegenstände, Türen und der Wendekreis selektiert werden</text:p>
        </text:list-item>
        <text:list-item>
          <text:p text:style-name="List_20_1_Content"> <text:span text:style-name="Strong_20_Emphasis">Spiegeln</text:span>: Sanitärgegenstände und Türen können entlang der Wand gespiegelt werden</text:p>
        </text:list-item>
        <text:list-item>
          <text:p text:style-name="List_20_1_Content_Last"> <text:span text:style-name="Strong_20_Emphasis">Verschieben in mm-Schritten nach links, rechts, oben, unten</text:span>: Sanitärgegenstände und Türen können entlang der Wand verschoben werden; der Wendekreis frei im Raum</text:p>
        </text:list-item>
      </text:list>
      <text:p text:style-name="Text_20_body"><draw:frame draw:style-name="media" draw:name="Wendekreis, Schachtanbindung, Anordnung entlang einer Wand, Verteilung entlang einer Wand, Mindestwandlänge für selektierte Sanitärgegenstände Legend" text:anchor-type="as-char" draw:z-index="0" svg:width="11.0595833333cm"><draw:text-box><text:p text:style-name="legendcenter"><draw:frame draw:style-name="media" draw:name="Wendekreis, Schachtanbindung, Anordnung entlang einer Wand, Verteilung entlang einer Wand, Mindestwandlänge für selektierte Sanitärgegenstände" text:anchor-type="as-char" draw:z-index="15" svg:width="11.0595833333cm" svg:height="1.32291666667cm"><draw:image xlink:href="Pictures/680e082aa5d8e3b41f2ca97382bd3825.png" xlink:type="simple" xlink:show="embed" xlink:actuate="onLoad"/></draw:frame>Wendekreis, Schachtanbindung, Anordnung entlang einer Wand, Verteilung entlang einer Wand, Mindestwandlänge für selektierte Sanitärgegenstände</text:p></draw:text-box></draw:frame></text:p>
      <text:p text:style-name="Text_20_body">Von links nach rechts:</text:p>
      <text:list text:style-name="List_20_1" text:continue-numbering="false">
        <text:list-item>
          <text:p text:style-name="List_20_1_Content_First"> <text:span text:style-name="Strong_20_Emphasis">TC</text:span>: Auffinden einer gültigen Position des Wendekreises</text:p>
        </text:list-item>
        <text:list-item>
          <text:p text:style-name="List_20_1_Content"> <text:span text:style-name="Strong_20_Emphasis">W2S</text:span>: Visualisierung der Anbindung der benötigten Anschlüssen eines Sanitärgegenstandes an Schächte bzw. Versorgungsstellen</text:p>
        </text:list-item>
        <text:list-item>
          <text:p text:style-name="List_20_1_Content"> <text:span text:style-name="Strong_20_Emphasis">arrange</text:span>: Anordnung von selektierten Sanitärgegenständen (in der Reihenfolge, wie sie selektiert wurden) an einer Wand von links nach rechts oder bei gleichzeitigem Drücken der SHIFT-Taste von rechts nach links. Wird gleichzeitig die CTRL-Taste gedrückt gehalten, wird der erste bzw. letzte Sanitärgegenstand nicht verschoben.</text:p>
        </text:list-item>
        <text:list-item>
          <text:p text:style-name="List_20_1_Content"> <text:span text:style-name="Strong_20_Emphasis">distribute</text:span>: Verteilen von Sanitärgegenständen entlang einer Wand</text:p>
        </text:list-item>
        <text:list-item>
          <text:p text:style-name="List_20_1_Content_Last"> <text:span text:style-name="Strong_20_Emphasis">min L</text:span>: gibt die Mindestlänge einer Wand für die selektierten Objekte aus</text:p>
        </text:list-item>
      </text:list>
      <text:p text:style-name="Text_20_body"><draw:frame draw:style-name="media" draw:name="16" text:anchor-type="as-char" draw:z-index="16" svg:width="21.9604166667cm" style:rel-width="100%" svg:height="1.37583333333cm" style:rel-height="scale"><draw:image xlink:href="Pictures/2bafd7e928d8b71e4bb60b8af08ab0b2.png" xlink:type="simple" xlink:show="embed" xlink:actuate="onLoad"/></draw:frame></text:p>
      <text:p text:style-name="Text_20_body">Von links nach rechts:</text:p>
      <text:list text:style-name="List_20_1" text:continue-numbering="false">
        <text:list-item>
          <text:p text:style-name="List_20_1_Content_First"> <text:span text:style-name="Strong_20_Emphasis">→ Dynamo</text:span>: Export in eine csv-Datei, die mittels des <text:a xlink:type="simple" xlink:href="https://bspwiki.at/doku.php?id=clt:special:building_services:plumbing_design:downloads#dynamo-skripte" text:style-name="Internet_20_link" text:visited-style-name="Visited_20_Internet_20_Link">Dynamo-Scripts</text:a> weiterverarbeitet werden kann</text:p>
        </text:list-item>
        <text:list-item>
          <text:p text:style-name="List_20_1_Content"> <text:span text:style-name="Strong_20_Emphasis">BIM-Model</text:span>: Durch Drücken dieses Buttons wird, falls vorhanden, das BIM-Modell des jeweiligen Typs heruntergeladen</text:p>
        </text:list-item>
        <text:list-item>
          <text:p text:style-name="List_20_1_Content"> <text:span text:style-name="Strong_20_Emphasis">IFC</text:span>: Durch Drücken dieses Buttons wird, falls vorhanden, die IFC-Datei des jeweiligen Typs heruntergeladen</text:p>
        </text:list-item>
        <text:list-item>
          <text:p text:style-name="List_20_1_Content"> <text:span text:style-name="Strong_20_Emphasis">Leitdetails</text:span>: Link zu den vorhandenen Leitdetails</text:p>
        </text:list-item>
        <text:list-item>
          <text:p text:style-name="List_20_1_Content_Last"> <text:span text:style-name="Strong_20_Emphasis">Konfigurator</text:span>: Öffnet den <text:a xlink:type="simple" xlink:href="#__RefHeading___konfigurator_der_standardtypologien_3" text:style-name="Local_20_link" text:visited-style-name="Visited_20_Local_20_Link">Konfigurator der Standardtypologien</text:a></text:p>
        </text:list-item>
      </text:list>
      <text:p text:style-name="Text_20_body"><draw:frame draw:style-name="media" draw:name="Konflikte Legend" text:anchor-type="as-char" draw:z-index="0" svg:width="3.06916666667cm" style:rel-width="100%"><draw:text-box><text:p text:style-name="legendcenter"><draw:frame draw:style-name="media" draw:name="Konflikte" text:anchor-type="as-char" draw:z-index="17" svg:width="3.06916666667cm" style:rel-width="100%" svg:height="1.32291666667cm" style:rel-height="scale"><draw:image xlink:href="Pictures/50213831e70ab582e74011e11dc63760.png" xlink:type="simple" xlink:show="embed" xlink:actuate="onLoad"/></draw:frame>Konflikte</text:p></draw:text-box></draw:frame> Sollten <text:span text:style-name="Strong_20_Emphasis">Konflikte</text:span> vorliegen, kann mit diesem Button das Fenster mit den vorliegenden Fehlern und Warnungen angezeigt werden. Siehe auch Visualisierung der Konflikte in der Zeichenfläche.</text:p>
      <text:p text:style-name="Text_20_body"><draw:frame draw:style-name="media" draw:name="Fenster mit vorliegenden Konflikten Legend" text:anchor-type="as-char" draw:z-index="0" svg:width="74.4008333333cm" style:rel-width="100%"><draw:text-box><text:p text:style-name="legendcenter"><draw:frame draw:style-name="media" draw:name="Fenster mit vorliegenden Konflikten" text:anchor-type="as-char" draw:z-index="18" svg:width="74.4008333333cm" style:rel-width="100%" svg:height="12.2766666667cm" style:rel-height="scale"><draw:image xlink:href="Pictures/32eadc26bd0396fec449107560f292b7.png" xlink:type="simple" xlink:show="embed" xlink:actuate="onLoad"/></draw:frame>Fenster mit vorliegenden Konflikten</text:p></draw:text-box></draw:frame></text:p>
      <text:p text:style-name="Text_20_body"><draw:frame draw:style-name="media" draw:name="Info, Benutzerhandbuch und Background Legend" text:anchor-type="as-char" draw:z-index="0" svg:width="4.445cm" style:rel-width="100%"><draw:text-box><text:p text:style-name="legendcenter"><draw:frame draw:style-name="media" draw:name="Info, Benutzerhandbuch und Background" text:anchor-type="as-char" draw:z-index="19" svg:width="4.445cm" style:rel-width="100%" svg:height="1.37583333333cm" style:rel-height="scale"><draw:image xlink:href="Pictures/928b92c7c39d909f8e55aa7a5a707b54.png" xlink:type="simple" xlink:show="embed" xlink:actuate="onLoad"/></draw:frame>Info, Benutzerhandbuch und Background</text:p></draw:text-box></draw:frame> Der linke Button ruft das <text:span text:style-name="Strong_20_Emphasis">Info-Fenster</text:span>, der mittlere das <text:span text:style-name="Strong_20_Emphasis">Benutzerhandbuch</text:span> und der rechte die <text:span text:style-name="Strong_20_Emphasis">Background-Informationen</text:span> auf.</text:p>
      <text:p text:style-name="Text_20_body"><draw:frame draw:style-name="media" draw:name="Verfügbare Sprachen (DE | EN) Legend" text:anchor-type="as-char" draw:z-index="0" svg:width="3.86291666667cm" style:rel-width="100%"><draw:text-box><text:p text:style-name="legendcenter"><draw:frame draw:style-name="media" draw:name="Verfügbare Sprachen (DE | EN)" text:anchor-type="as-char" draw:z-index="20" svg:width="3.86291666667cm" style:rel-width="100%" svg:height="1.48166666667cm" style:rel-height="scale"><draw:image xlink:href="Pictures/ee70b035864b4c5d34f00d2951aa9045.png" xlink:type="simple" xlink:show="embed" xlink:actuate="onLoad"/></draw:frame>Verfügbare Sprachen (DE | EN)</text:p></draw:text-box></draw:frame> Über diese Buttons kann die <text:span text:style-name="Strong_20_Emphasis">Sprache</text:span> (Deutsch oder Englisch) verändert werden. In der derzeit vorliegenden Version ist nur Deutsch verfügbar.</text:p>
      <text:h text:style-name="Heading_20_3" text:outline-level="3"><text:bookmark-start text:name="__RefHeading___zeichenflaeche_7"/><text:bookmark-start text:name="zeichenflaeche"/>Zeichenfläche<text:bookmark-end text:name="__RefHeading___zeichenflaeche_7"/><text:bookmark-end text:name="zeichenflaeche"/></text:h>
      <text:p text:style-name="Text_20_body">In der Zeichenfläche wird der Grundriss des Projektes dargestellt.</text:p>
      <text:p text:style-name="Text_20_body"><draw:frame draw:style-name="media" draw:name="21" text:anchor-type="as-char" draw:z-index="21" svg:width="10.5833333333cm" svg:height="8.04871865782cm"><draw:image xlink:href="Pictures/2034e13b9a9e2504390116d59c526812.png" xlink:type="simple" xlink:show="embed" xlink:actuate="onLoad"/></draw:frame> <draw:frame draw:style-name="media" draw:name="22" text:anchor-type="as-char" draw:z-index="22" svg:width="10.5833333333cm" svg:height="8.04871865782cm"><draw:image xlink:href="Pictures/5e674f91865f4b55f38e99b6b58d586e.png" xlink:type="simple" xlink:show="embed" xlink:actuate="onLoad"/></draw:frame></text:p>
      <text:p text:style-name="Text_20_body">Sanitärgegenstände und Türen können durch einen Mausklick auf das Objekt selektiert und entlang der Wand durch Drücken der CTRL_Taste und ziehen der Maus in die jeweilige Richtung verschoben werden.</text:p>
      <text:h text:style-name="Heading_20_3" text:outline-level="3"><text:bookmark-start text:name="__RefHeading___parameterpanel_8"/><text:bookmark-start text:name="parameterpanel"/>Parameterpanel<text:bookmark-end text:name="__RefHeading___parameterpanel_8"/><text:bookmark-end text:name="parameterpanel"/></text:h>
      <text:p text:style-name="Text_20_body">Die Anpassungsmöglichkeiten an die reale Situation bestehen hinsichtlich:</text:p>
      <text:list text:style-name="List_20_1" text:continue-numbering="false">
        <text:list-item>
          <text:p text:style-name="List_20_1_Content_First"> Warmwasserbereitung (zentral, dezentral)</text:p>
        </text:list-item>
        <text:list-item>
          <text:p text:style-name="List_20_1_Content"> Barrierefreiheit bzw. andere zugrundeliegende Normen für Platzbedarfe</text:p>
        </text:list-item>
        <text:list-item>
          <text:p text:style-name="List_20_1_Content"> Raumgrößen und Wandstärken</text:p>
        </text:list-item>
        <text:list-item>
          <text:p text:style-name="List_20_1_Content"> Größe von Schächten und Vorsatzschalen</text:p>
        </text:list-item>
        <text:list-item>
          <text:p text:style-name="List_20_1_Content"> Positionen von Sanitärgegenständen (über interaktive Zeichenfläche)</text:p>
        </text:list-item>
        <text:list-item>
          <text:p text:style-name="List_20_1_Content_Last"> Türposition sowie Anschlagrichtung (über interaktive Zeichenfläche)</text:p>
        </text:list-item>
      </text:list>
      <text:p text:style-name="Text_20_body"><draw:frame draw:style-name="media" draw:name="Veränderbare Parameter der ausgewählten Standardtypologie Legend" text:anchor-type="as-char" draw:z-index="0" svg:width="13.2291666667cm"><draw:text-box><text:p text:style-name="legendcenter"><draw:frame draw:style-name="media" draw:name="Veränderbare Parameter der ausgewählten Standardtypologie" text:anchor-type="as-char" draw:z-index="23" svg:width="13.2291666667cm" svg:height="13.7054166667cm"><draw:image xlink:href="Pictures/69ad69e8a11bff6adbff07e631fb0d1d.png" xlink:type="simple" xlink:show="embed" xlink:actuate="onLoad"/></draw:frame>Veränderbare Parameter der ausgewählten Standardtypologie</text:p></draw:text-box></draw:frame></text:p>
      <text:p text:style-name="Text_20_body">Bei jeder Änderung erfolgt eine regelbasierte Überprüfung ob die Platzbedarfe und Mindestgrößen eingehalten und alle erforderlichen Anschlüsse vorhanden sind. Sollte dies nicht der Fall sein, werden Fehlermeldungen/Warnhinweise angezeigt sowie die betroffenen Objekte markiert.</text:p>
      <text:p text:style-name="Text_20_body"><draw:frame draw:style-name="mediacenter" draw:name="Grundriss mit Fehlermeldungen und Warnhinweisen Legend" text:anchor-type="paragraph" draw:z-index="0" svg:width="10.5833333333cm"><draw:text-box><text:p text:style-name="legendcenter"><draw:frame draw:style-name="mediacenter" draw:name="Grundriss mit Fehlermeldungen und Warnhinweisen" text:anchor-type="paragraph" draw:z-index="24" svg:width="10.5833333333cm" svg:height="8.07861111111cm"><draw:image xlink:href="Pictures/454b6d55dd10ad96d084a7bbb0e9203f.png" xlink:type="simple" xlink:show="embed" xlink:actuate="onLoad"/></draw:frame>Grundriss mit Fehlermeldungen und Warnhinweisen</text:p></draw:text-box></draw:frame></text:p>
      <text:h text:style-name="Heading_20_3" text:outline-level="3"><text:bookmark-start text:name="__RefHeading___d-ansichten_der_musterloesung_9"/><text:bookmark-start text:name="d-ansichten_der_musterloesung"/>3D-Ansichten der Musterlösung<text:bookmark-end text:name="__RefHeading___d-ansichten_der_musterloesung_9"/><text:bookmark-end text:name="d-ansichten_der_musterloesung"/></text:h>
      <text:p text:style-name="Text_20_body">Im rechten unteren Bereich des Projektfensters werden die Musterlösungen der Installationen in 3D-Ansichten dargestellt. Über die Dropdown-Auswahl kann die jeweilige Ansicht ausgewählt werden. Mit + und - kann die Musterlösung vergrößert bzw. verkleinert werden.</text:p>
      <text:p text:style-name="Text_20_body"><draw:frame draw:style-name="mediacenter" draw:name="3D-Ansicht der Musterlösung Legend" text:anchor-type="paragraph" draw:z-index="0" svg:width="10.5833333333cm"><draw:text-box><text:p text:style-name="legendcenter"><draw:frame draw:style-name="mediacenter" draw:name="3D-Ansicht der Musterlösung" text:anchor-type="paragraph" draw:z-index="25" svg:width="10.5833333333cm" svg:height="11.1635599415cm"><draw:image xlink:href="Pictures/b49f551e55e6a18f730d0624d95745c0.png" xlink:type="simple" xlink:show="embed" xlink:actuate="onLoad"/></draw:frame>3D-Ansicht der Musterlösung</text:p></draw:text-box></draw:frame></text:p>
      <text:h text:style-name="Heading_20_3" text:outline-level="3"><text:bookmark-start text:name="__RefHeading___info_10"/><text:bookmark-start text:name="info"/>Info<text:bookmark-end text:name="__RefHeading___info_10"/><text:bookmark-end text:name="info"/></text:h>
      <text:p text:style-name="Text_20_body">Im Info-Fenster findet man u.a. die Kontaktadresse, sowie die Möglichkeit die Nutzungsbedingungen anzuzeigen und einen „Feedback-Button“.</text:p>
      <text:p text:style-name="Text_20_body"><draw:frame draw:style-name="mediacenter" draw:name="Info-Fenster Legend" text:anchor-type="paragraph" draw:z-index="0" svg:width="13.2291666667cm"><draw:text-box><text:p text:style-name="legendcenter"><draw:frame draw:style-name="mediacenter" draw:name="Info-Fenster" text:anchor-type="paragraph" draw:z-index="26" svg:width="13.2291666667cm" svg:height="10.0713354577cm"><draw:image xlink:href="Pictures/fb593a8cacd8fca94ee039631dec314b.png" xlink:type="simple" xlink:show="embed" xlink:actuate="onLoad"/></draw:frame>Info-Fenster</text:p></draw:text-box></draw:frame></text:p>
      <text:h text:style-name="Heading_20_3" text:outline-level="3"><text:bookmark-start text:name="__RefHeading___projektinfo_11"/><text:bookmark-start text:name="projektinfo"/>Projektinfo<text:bookmark-end text:name="__RefHeading___projektinfo_11"/><text:bookmark-end text:name="projektinfo"/></text:h>
      <text:p text:style-name="Text_20_body">Über das Menü „Bearbeiten | Projektinfo“ gelangt man zur Eingabe der Projektinformationen. Hier können Projektnummer und Projektname vergeben, sowie eine Beschreibung der betrachteten Räume vorgenommen werden. Des Weiteren kann ein Bearbeiter eingetragen werden. Erstellungs- und Änderungsdatum des Projektes, sowie der Speicherort werden automatisch gesetzt.</text:p>
      <text:p text:style-name="Text_20_body"><draw:frame draw:style-name="mediacenter" draw:name="Projektinformationen Legend" text:anchor-type="paragraph" draw:z-index="0" svg:width="13.2291666667cm"><draw:text-box><text:p text:style-name="legendcenter"><draw:frame draw:style-name="mediacenter" draw:name="Projektinformationen" text:anchor-type="paragraph" draw:z-index="27" svg:width="13.2291666667cm" svg:height="11.3057771868cm"><draw:image xlink:href="Pictures/27d9518437e95b32fa9f3fb88a6cfad9.png" xlink:type="simple" xlink:show="embed" xlink:actuate="onLoad"/></draw:frame>Projektinformationen</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9::18:06</meta:creation-date>
    <dc:creator>Generated</dc:creator>
    <dc:date>2026-09-10T09::18:06</dc:date>
    <dc:language>en-US</dc:language>
    <meta:editing-cycles>1</meta:editing-cycles>
    <meta:editing-duration>PT0S</meta:editing-duration>
    <dc:title>clt:special:building_services:plumbing_design:plumbing_designer:manual</dc:title>
  </office:meta>
</office:document-meta>
</file>