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6df4166684d8c5f5aa98bf5678e2d7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lt:special:building_services:plumbing_design:plumbing_designer"/><text:bookmark-start text:name="__RefHeading___clt_plumbing_designer_1"/><text:bookmark-start text:name="clt_plumbing_designer"/>CLT Plumbing Designer<text:bookmark-end text:name="__RefHeading___clt_plumbing_designer_1"/><text:bookmark-end text:name="clt_plumbing_designer"/></text:h>
      <text:p text:style-name="Text_20_body">Der CLT Plumbing Designer ist ein Softwaretool für die holzbaugerechte Planung und Ausführung von Sanitärinstallationen.</text:p>
      <text:p text:style-name="Text_20_body"><draw:frame draw:style-name="mediacenter" draw:name="CLT Plumbing Designer Legend" text:anchor-type="paragraph" draw:z-index="0" svg:width="10.5833333333cm"><draw:text-box><text:p text:style-name="legendcenter"><draw:frame draw:style-name="mediacenter" draw:name="CLT Plumbing Designer" text:anchor-type="paragraph" draw:z-index="0" svg:width="10.5833333333cm" svg:height="8.24220828582cm"><draw:image xlink:href="Pictures/b6df4166684d8c5f5aa98bf5678e2d7a.png" xlink:type="simple" xlink:show="embed" xlink:actuate="onLoad"/></draw:frame>CLT Plumbing Designer</text:p></draw:text-box></draw:frame></text:p>
      <text:list text:style-name="List_20_1" text:continue-numbering="false">
        <text:list-item>
          <text:p text:style-name="List_20_1_Content_First"> <text:a xlink:type="simple" xlink:href="https://bspwiki.at/doku.php?id=clt:special:building_services:plumbing_design:plumbing_designer:install" text:style-name="Internet_20_link" text:visited-style-name="Visited_20_Internet_20_Link">Download- und Installationsanleitung</text:a></text:p>
        </text:list-item>
        <text:list-item>
          <text:p text:style-name="List_20_1_Content"> <text:a xlink:type="simple" xlink:href="https://bspwiki.at/doku.php?id=clt:special:building_services:plumbing_design:plumbing_designer:manual" text:style-name="Internet_20_link" text:visited-style-name="Visited_20_Internet_20_Link">Benutzerhandbuch</text:a></text:p>
        </text:list-item>
        <text:list-item>
          <text:p text:style-name="List_20_1_Content_Last"> <text:a xlink:type="simple" xlink:href="https://bspwiki.at/doku.php?id=clt:special:building_services:plumbing_design:plumbing_designer:versions" text:style-name="Internet_20_link" text:visited-style-name="Visited_20_Internet_20_Link">Versionen &amp; Änderunge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7::42:12</meta:creation-date>
    <dc:creator>Generated</dc:creator>
    <dc:date>2026-09-10T07::42:12</dc:date>
    <dc:language>en-US</dc:language>
    <meta:editing-cycles>1</meta:editing-cycles>
    <meta:editing-duration>PT0S</meta:editing-duration>
    <dc:title>clt:special:building_services:plumbing_design:plumbing_designer</dc:title>
  </office:meta>
</office:document-meta>
</file>