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ab44259912f2132025475ed32af1540.png"/>
  <manifest:file-entry manifest:media-type="image/png" manifest:full-path="Pictures/e7f3feafa602d695f9f7f4fe6ab9e7e7.png"/>
  <manifest:file-entry manifest:media-type="image/png" manifest:full-path="Pictures/114499d6e34272e6d2e8cd3ec685d2d0.png"/>
  <manifest:file-entry manifest:media-type="image/png" manifest:full-path="Pictures/281f6a834f9fefe4e6cc4284ace537d7.png"/>
  <manifest:file-entry manifest:media-type="image/png" manifest:full-path="Pictures/fa1bbc68b55e9c75e9d4394ae0eff153.png"/>
  <manifest:file-entry manifest:media-type="image/png" manifest:full-path="Pictures/8a41444c4739c0d78bb57c7cdce5b735.png"/>
  <manifest:file-entry manifest:media-type="image/png" manifest:full-path="Pictures/73aa67e88892043f563212d3a2f9c470.png"/>
  <manifest:file-entry manifest:media-type="image/png" manifest:full-path="Pictures/cda35fd533b1aeaf5bc782c3e798151e.png"/>
  <manifest:file-entry manifest:media-type="image/png" manifest:full-path="Pictures/2486c9da790a383336bf8102866a09cb.png"/>
  <manifest:file-entry manifest:media-type="image/png" manifest:full-path="Pictures/62d5d93c5f6315f80209cab0d427d861.png"/>
  <manifest:file-entry manifest:media-type="image/png" manifest:full-path="Pictures/d7b2887fb04968934a2f986ddc6e289d.png"/>
  <manifest:file-entry manifest:media-type="image/png" manifest:full-path="Pictures/7c07e373fba7fdfdd7e3802068a93c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t:special:building_services:plumbing_design:standardtypen"/><text:bookmark-start text:name="__RefHeading___standardtypen_1"/><text:bookmark-start text:name="standardtypen"/>Standardtypen<text:bookmark-end text:name="__RefHeading___standardtypen_1"/><text:bookmark-end text:name="standardtypen"/></text:h>
      <text:p text:style-name="Text_20_body">Die Standardtypenbezeichnung setzt sich aus dem Kürzel des Ausstattungstypen des Badezimmers (siehe Tab.  sowie <text:a xlink:type="simple" xlink:href="https://bspwiki.at/lib/exe/fetch.php?media=clt:special:building_services:plumbing_design:downloads:reports:typologienkatalog.pdf" text:style-name="Internet_20_link" text:visited-style-name="Visited_20_Internet_20_Link">CLT_Plumbing_Design Katalog Nassraumtypologien AP 2</text:a>) (weitere Räume mit anderen Sanitärgegenständen können, müssen aber nicht angrenzen) und einer laufenden Nummer zusammen.</text:p>
      <text:p text:style-name="Text_20_body">Tab. 1: Ausstattungstypen T1 bis T12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Ausstattungstyp  </text:p>
          </table:table-cell>
          <table:table-cell office:value-type="string" table:style-name="tableheader">
            <text:p text:style-name="Table_20_Heading">Sanitärausstattung des Badezimmers  </text:p>
          </table:table-cell>
        </table:table-row>
        <table:table-row>
          <table:table-cell office:value-type="string" table:style-name="tableheader">
            <text:p text:style-name="Table_20_Heading">  T1  </text:p>
          </table:table-cell>
          <table:table-cell office:value-type="string" table:style-name="tablecell">
            <text:p text:style-name="tablealignleft">Waschbecken, Dusche  </text:p>
          </table:table-cell>
        </table:table-row>
        <table:table-row>
          <table:table-cell office:value-type="string" table:style-name="tableheader">
            <text:p text:style-name="Table_20_Heading">  T2  </text:p>
          </table:table-cell>
          <table:table-cell office:value-type="string" table:style-name="tablecell">
            <text:p text:style-name="tablealignleft">Waschbecken, Badewanne  </text:p>
          </table:table-cell>
        </table:table-row>
        <table:table-row>
          <table:table-cell office:value-type="string" table:style-name="tableheader">
            <text:p text:style-name="Table_20_Heading">  T3  </text:p>
          </table:table-cell>
          <table:table-cell office:value-type="string" table:style-name="tablecell">
            <text:p text:style-name="tablealignleft">Waschbecken, Dusche, Badewanne  </text:p>
          </table:table-cell>
        </table:table-row>
        <table:table-row>
          <table:table-cell office:value-type="string" table:style-name="tableheader">
            <text:p text:style-name="Table_20_Heading">  T4  </text:p>
          </table:table-cell>
          <table:table-cell office:value-type="string" table:style-name="tablecell">
            <text:p text:style-name="tablealignleft">Waschbecken, Dusche, Waschmaschine  </text:p>
          </table:table-cell>
        </table:table-row>
        <table:table-row>
          <table:table-cell office:value-type="string" table:style-name="tableheader">
            <text:p text:style-name="Table_20_Heading">  T5  </text:p>
          </table:table-cell>
          <table:table-cell office:value-type="string" table:style-name="tablecell">
            <text:p text:style-name="tablealignleft">Waschbecken, Badewanne, Waschmaschine  </text:p>
          </table:table-cell>
        </table:table-row>
        <table:table-row>
          <table:table-cell office:value-type="string" table:style-name="tableheader">
            <text:p text:style-name="Table_20_Heading">  T6  </text:p>
          </table:table-cell>
          <table:table-cell office:value-type="string" table:style-name="tablecell">
            <text:p text:style-name="tablealignleft">Waschbecken, Dusche, Badewanne, Waschmaschine  </text:p>
          </table:table-cell>
        </table:table-row>
        <table:table-row>
          <table:table-cell office:value-type="string" table:style-name="tableheader">
            <text:p text:style-name="Table_20_Heading">  T7  </text:p>
          </table:table-cell>
          <table:table-cell office:value-type="string" table:style-name="tablecell">
            <text:p text:style-name="tablealignleft">Waschbecken, Dusche, WC  </text:p>
          </table:table-cell>
        </table:table-row>
        <table:table-row>
          <table:table-cell office:value-type="string" table:style-name="tableheader">
            <text:p text:style-name="Table_20_Heading">  T8  </text:p>
          </table:table-cell>
          <table:table-cell office:value-type="string" table:style-name="tablecell">
            <text:p text:style-name="tablealignleft">Waschbecken, Badewanne, WC  </text:p>
          </table:table-cell>
        </table:table-row>
        <table:table-row>
          <table:table-cell office:value-type="string" table:style-name="tableheader">
            <text:p text:style-name="Table_20_Heading">  T9  </text:p>
          </table:table-cell>
          <table:table-cell office:value-type="string" table:style-name="tablecell">
            <text:p text:style-name="tablealignleft">Waschbecken, Dusche, Badewanne, WC  </text:p>
          </table:table-cell>
        </table:table-row>
        <table:table-row>
          <table:table-cell office:value-type="string" table:style-name="tableheader">
            <text:p text:style-name="Table_20_Heading">  T10  </text:p>
          </table:table-cell>
          <table:table-cell office:value-type="string" table:style-name="tablecell">
            <text:p text:style-name="tablealignleft">Waschbecken, Dusche, Waschmaschine, WC  </text:p>
          </table:table-cell>
        </table:table-row>
        <table:table-row>
          <table:table-cell office:value-type="string" table:style-name="tableheader">
            <text:p text:style-name="Table_20_Heading">  T11  </text:p>
          </table:table-cell>
          <table:table-cell office:value-type="string" table:style-name="tablecell">
            <text:p text:style-name="tablealignleft">Waschbecken, Badewanne, Waschmaschine, WC  </text:p>
          </table:table-cell>
        </table:table-row>
        <table:table-row>
          <table:table-cell office:value-type="string" table:style-name="tableheader">
            <text:p text:style-name="Table_20_Heading">  T12  </text:p>
          </table:table-cell>
          <table:table-cell office:value-type="string" table:style-name="tablecell">
            <text:p text:style-name="tablealignleft">Waschbecken, Dusche, Badewanne, Waschmaschine, WC  </text:p>
          </table:table-cell>
        </table:table-row>
      </table:table>
      <text:h text:style-name="Heading_20_2" text:outline-level="2"><text:bookmark-start text:name="__RefHeading___standardtypen_t1_2"/><text:bookmark-start text:name="standardtypen_t1"/>Standardtypen T1<text:bookmark-end text:name="__RefHeading___standardtypen_t1_2"/><text:bookmark-end text:name="standardtypen_t1"/></text:h>
      <text:p text:style-name="Text_20_body">Die Ausstattung des Standardtyps T1 besteht aus einem Waschbecken und einer Dusche. Extra Räume mit WC und Waschmaschine können, aber müssen nicht, direkt daneben angeordnet sein.</text:p>
      <text:p text:style-name="Plugin_Wrap_Paragraph_Centered"><draw:frame draw:style-name="media" draw:name="Standardtyp T1_01 Legend" text:anchor-type="as-char" draw:z-index="0" svg:width="31.2208333333cm" style:rel-width="100%"><draw:text-box><text:p text:style-name="legendcenter"><draw:frame draw:style-name="media" draw:name="Standardtyp T1_01" text:anchor-type="as-char" draw:z-index="0" svg:width="31.2208333333cm" style:rel-width="100%" svg:height="20.16125cm" style:rel-height="scale"><draw:image xlink:href="Pictures/1ab44259912f2132025475ed32af1540.png" xlink:type="simple" xlink:show="embed" xlink:actuate="onLoad"/></draw:frame>Standardtyp T1_01</text:p></draw:text-box></draw:frame></text:p>
      <text:p text:style-name="Text_20_body"><text:a xlink:type="simple" xlink:href="https://bspwiki.at/doku.php?id=clt:special:building_services:plumbing_design:standardtypen:t1:t1_01" text:style-name="Internet_20_link" text:visited-style-name="Visited_20_Internet_20_Link">Standardtyp T1_01</text:a></text:p>
      <text:p text:style-name="Text_20_body">Alle Seiten in dieser Kategorie anzeigen</text:p>
      <text:h text:style-name="Heading_20_2" text:outline-level="2"><text:bookmark-start text:name="__RefHeading___standardtypen_t2_3"/><text:bookmark-start text:name="standardtypen_t2"/>Standardtypen T2<text:bookmark-end text:name="__RefHeading___standardtypen_t2_3"/><text:bookmark-end text:name="standardtypen_t2"/></text:h>
      <text:p text:style-name="Text_20_body">Die Ausstattung des Standardtyps T2 besteht aus einem Waschbecken und einer Badewanne. Extra Räume mit WC und Waschmaschine können, aber müssen nicht, direkt daneben angeordnet sein.</text:p>
      <text:p text:style-name="Plugin_Wrap_Paragraph_Centered"><draw:frame draw:style-name="media" draw:name="Standardtyp T2_01 Legend" text:anchor-type="as-char" draw:z-index="0" svg:width="31.2208333333cm" style:rel-width="100%"><draw:text-box><text:p text:style-name="legendcenter"><draw:frame draw:style-name="media" draw:name="Standardtyp T2_01" text:anchor-type="as-char" draw:z-index="1" svg:width="31.2208333333cm" style:rel-width="100%" svg:height="20.2141666667cm" style:rel-height="scale"><draw:image xlink:href="Pictures/e7f3feafa602d695f9f7f4fe6ab9e7e7.png" xlink:type="simple" xlink:show="embed" xlink:actuate="onLoad"/></draw:frame>Standardtyp T2_01</text:p></draw:text-box></draw:frame></text:p>
      <text:p text:style-name="Text_20_body"><text:a xlink:type="simple" xlink:href="https://bspwiki.at/doku.php?id=clt:special:building_services:plumbing_design:standardtypen:t2:t2_01" text:style-name="Internet_20_link" text:visited-style-name="Visited_20_Internet_20_Link">Standardtyp T2_01</text:a></text:p>
      <text:p text:style-name="Text_20_body">Alle Seiten in dieser Kategorie anzeigen</text:p>
      <text:h text:style-name="Heading_20_2" text:outline-level="2"><text:bookmark-start text:name="__RefHeading___standardtypen_t4_4"/><text:bookmark-start text:name="standardtypen_t4"/>Standardtypen T4<text:bookmark-end text:name="__RefHeading___standardtypen_t4_4"/><text:bookmark-end text:name="standardtypen_t4"/></text:h>
      <text:p text:style-name="Text_20_body">Die Ausstattung des Standardtyps T4 besteht aus einem Waschbecken, einer Dusche und der Waschmaschine. Ein extra Raum mit WC kann, aber muss nicht, direkt daneben angeordnet sein.</text:p>
      <text:p text:style-name="Plugin_Wrap_Paragraph_Centered"><draw:frame draw:style-name="media" draw:name="Standardtyp T4_01 Legend" text:anchor-type="as-char" draw:z-index="0" svg:width="31.2208333333cm" style:rel-width="100%"><draw:text-box><text:p text:style-name="legendcenter"><draw:frame draw:style-name="media" draw:name="Standardtyp T4_01" text:anchor-type="as-char" draw:z-index="2" svg:width="31.2208333333cm" style:rel-width="100%" svg:height="20.2670833333cm" style:rel-height="scale"><draw:image xlink:href="Pictures/114499d6e34272e6d2e8cd3ec685d2d0.png" xlink:type="simple" xlink:show="embed" xlink:actuate="onLoad"/></draw:frame>Standardtyp T4_01</text:p></draw:text-box></draw:frame></text:p>
      <text:p text:style-name="Text_20_body"><text:a xlink:type="simple" xlink:href="https://bspwiki.at/doku.php?id=clt:special:building_services:plumbing_design:standardtypen:t4:t4_01" text:style-name="Internet_20_link" text:visited-style-name="Visited_20_Internet_20_Link">Standardtyp T4_01</text:a></text:p>
      <text:p text:style-name="Plugin_Wrap_Paragraph_Centered"><draw:frame draw:style-name="media" draw:name="Standardtyp T4_02 Legend" text:anchor-type="as-char" draw:z-index="0" svg:width="31.3266666667cm" style:rel-width="100%"><draw:text-box><text:p text:style-name="legendcenter"><draw:frame draw:style-name="media" draw:name="Standardtyp T4_02" text:anchor-type="as-char" draw:z-index="3" svg:width="31.3266666667cm" style:rel-width="100%" svg:height="20.2670833333cm" style:rel-height="scale"><draw:image xlink:href="Pictures/281f6a834f9fefe4e6cc4284ace537d7.png" xlink:type="simple" xlink:show="embed" xlink:actuate="onLoad"/></draw:frame>Standardtyp T4_02</text:p></draw:text-box></draw:frame></text:p>
      <text:p text:style-name="Text_20_body"><text:a xlink:type="simple" xlink:href="https://bspwiki.at/doku.php?id=clt:special:building_services:plumbing_design:standardtypen:t4:t4_02" text:style-name="Internet_20_link" text:visited-style-name="Visited_20_Internet_20_Link">Standardtyp T4_02</text:a></text:p>
      <text:p text:style-name="Plugin_Wrap_Paragraph_Centered"><draw:frame draw:style-name="media" draw:name="Standardtyp T4_03 Legend" text:anchor-type="as-char" draw:z-index="0" svg:width="31.27375cm" style:rel-width="100%"><draw:text-box><text:p text:style-name="legendcenter"><draw:frame draw:style-name="media" draw:name="Standardtyp T4_03" text:anchor-type="as-char" draw:z-index="4" svg:width="31.27375cm" style:rel-width="100%" svg:height="20.2670833333cm" style:rel-height="scale"><draw:image xlink:href="Pictures/fa1bbc68b55e9c75e9d4394ae0eff153.png" xlink:type="simple" xlink:show="embed" xlink:actuate="onLoad"/></draw:frame>Standardtyp T4_03</text:p></draw:text-box></draw:frame></text:p>
      <text:p text:style-name="Text_20_body"><text:a xlink:type="simple" xlink:href="https://bspwiki.at/doku.php?id=clt:special:building_services:plumbing_design:standardtypen:t4:t4_03" text:style-name="Internet_20_link" text:visited-style-name="Visited_20_Internet_20_Link">Standardtyp T4_03</text:a></text:p>
      <text:p text:style-name="Plugin_Wrap_Paragraph_Centered"><draw:frame draw:style-name="media" draw:name="Standardtyp T4_04 Legend" text:anchor-type="as-char" draw:z-index="0" svg:width="31.27375cm" style:rel-width="100%"><draw:text-box><text:p text:style-name="legendcenter"><draw:frame draw:style-name="media" draw:name="Standardtyp T4_04" text:anchor-type="as-char" draw:z-index="5" svg:width="31.27375cm" style:rel-width="100%" svg:height="20.2141666667cm" style:rel-height="scale"><draw:image xlink:href="Pictures/8a41444c4739c0d78bb57c7cdce5b735.png" xlink:type="simple" xlink:show="embed" xlink:actuate="onLoad"/></draw:frame>Standardtyp T4_04</text:p></draw:text-box></draw:frame></text:p>
      <text:p text:style-name="Text_20_body"><text:a xlink:type="simple" xlink:href="https://bspwiki.at/doku.php?id=clt:special:building_services:plumbing_design:standardtypen:t4:t4_04" text:style-name="Internet_20_link" text:visited-style-name="Visited_20_Internet_20_Link">Standardtyp T4_04</text:a></text:p>
      <text:p text:style-name="Text_20_body">Alle Seiten in dieser Kategorie anzeigen</text:p>
      <text:h text:style-name="Heading_20_2" text:outline-level="2"><text:bookmark-start text:name="__RefHeading___standardtypen_t5_5"/><text:bookmark-start text:name="standardtypen_t5"/>Standardtypen T5<text:bookmark-end text:name="__RefHeading___standardtypen_t5_5"/><text:bookmark-end text:name="standardtypen_t5"/></text:h>
      <text:p text:style-name="Text_20_body">Die Ausstattung des Standardtyps T5 besteht aus einem Waschbecken, einer Badewanne und der Waschmaschine. Ein extra Raum mit WC kann, aber muss nicht, direkt daneben angeordnet sein.</text:p>
      <text:p text:style-name="Plugin_Wrap_Paragraph_Centered"><draw:frame draw:style-name="media" draw:name="Standardtyp T5_01 Legend" text:anchor-type="as-char" draw:z-index="0" svg:width="31.27375cm" style:rel-width="100%"><draw:text-box><text:p text:style-name="legendcenter"><draw:frame draw:style-name="media" draw:name="Standardtyp T5_01" text:anchor-type="as-char" draw:z-index="6" svg:width="31.27375cm" style:rel-width="100%" svg:height="20.2141666667cm" style:rel-height="scale"><draw:image xlink:href="Pictures/73aa67e88892043f563212d3a2f9c470.png" xlink:type="simple" xlink:show="embed" xlink:actuate="onLoad"/></draw:frame>Standardtyp T5_01</text:p></draw:text-box></draw:frame></text:p>
      <text:p text:style-name="Text_20_body"><text:a xlink:type="simple" xlink:href="https://bspwiki.at/doku.php?id=clt:special:building_services:plumbing_design:standardtypen:t5:t5_01" text:style-name="Internet_20_link" text:visited-style-name="Visited_20_Internet_20_Link">Standardtyp T5_01</text:a></text:p>
      <text:p text:style-name="Plugin_Wrap_Paragraph_Centered"><draw:frame draw:style-name="media" draw:name="Standardtyp T5_02 Legend" text:anchor-type="as-char" draw:z-index="0" svg:width="31.27375cm" style:rel-width="100%"><draw:text-box><text:p text:style-name="legendcenter"><draw:frame draw:style-name="media" draw:name="Standardtyp T5_02" text:anchor-type="as-char" draw:z-index="7" svg:width="31.27375cm" style:rel-width="100%" svg:height="20.2670833333cm" style:rel-height="scale"><draw:image xlink:href="Pictures/cda35fd533b1aeaf5bc782c3e798151e.png" xlink:type="simple" xlink:show="embed" xlink:actuate="onLoad"/></draw:frame>Standardtyp T5_02</text:p></draw:text-box></draw:frame></text:p>
      <text:p text:style-name="Text_20_body"><text:a xlink:type="simple" xlink:href="https://bspwiki.at/doku.php?id=clt:special:building_services:plumbing_design:standardtypen:t5:t5_02" text:style-name="Internet_20_link" text:visited-style-name="Visited_20_Internet_20_Link">Standardtyp T5_02</text:a></text:p>
      <text:p text:style-name="Plugin_Wrap_Paragraph_Centered"><draw:frame draw:style-name="media" draw:name="Standardtyp T5_03 Legend" text:anchor-type="as-char" draw:z-index="0" svg:width="31.2208333333cm" style:rel-width="100%"><draw:text-box><text:p text:style-name="legendcenter"><draw:frame draw:style-name="media" draw:name="Standardtyp T5_03" text:anchor-type="as-char" draw:z-index="8" svg:width="31.2208333333cm" style:rel-width="100%" svg:height="20.2141666667cm" style:rel-height="scale"><draw:image xlink:href="Pictures/2486c9da790a383336bf8102866a09cb.png" xlink:type="simple" xlink:show="embed" xlink:actuate="onLoad"/></draw:frame>Standardtyp T5_03</text:p></draw:text-box></draw:frame></text:p>
      <text:p text:style-name="Text_20_body"><text:a xlink:type="simple" xlink:href="https://bspwiki.at/doku.php?id=clt:special:building_services:plumbing_design:standardtypen:t5:t5_03" text:style-name="Internet_20_link" text:visited-style-name="Visited_20_Internet_20_Link">Standardtyp T5_03</text:a></text:p>
      <text:p text:style-name="Text_20_body">Alle Seiten in dieser Kategorie anzeigen</text:p>
      <text:h text:style-name="Heading_20_2" text:outline-level="2"><text:bookmark-start text:name="__RefHeading___standardtypen_t10_6"/><text:bookmark-start text:name="standardtypen_t10"/>Standardtypen T10<text:bookmark-end text:name="__RefHeading___standardtypen_t10_6"/><text:bookmark-end text:name="standardtypen_t10"/></text:h>
      <text:p text:style-name="Text_20_body">Die Ausstattung des Standardtyps T10 besteht aus einem Waschbecken, einer Dusche, der Waschmaschine und einem WC.</text:p>
      <text:p text:style-name="Plugin_Wrap_Paragraph_Centered"><draw:frame draw:style-name="media" draw:name="Standardtyp T10_01 Legend" text:anchor-type="as-char" draw:z-index="0" svg:width="31.2208333333cm" style:rel-width="100%"><draw:text-box><text:p text:style-name="legendcenter"><draw:frame draw:style-name="media" draw:name="Standardtyp T10_01" text:anchor-type="as-char" draw:z-index="9" svg:width="31.2208333333cm" style:rel-width="100%" svg:height="20.32cm" style:rel-height="scale"><draw:image xlink:href="Pictures/62d5d93c5f6315f80209cab0d427d861.png" xlink:type="simple" xlink:show="embed" xlink:actuate="onLoad"/></draw:frame>Standardtyp T10_01</text:p></draw:text-box></draw:frame></text:p>
      <text:p text:style-name="Text_20_body"><text:a xlink:type="simple" xlink:href="https://bspwiki.at/doku.php?id=clt:special:building_services:plumbing_design:standardtypen:t10:t10_01" text:style-name="Internet_20_link" text:visited-style-name="Visited_20_Internet_20_Link">Standardtyp T10_01</text:a></text:p>
      <text:p text:style-name="Plugin_Wrap_Paragraph_Centered"><draw:frame draw:style-name="media" draw:name="Standardtyp T10_02 Legend" text:anchor-type="as-char" draw:z-index="0" svg:width="31.1679166667cm" style:rel-width="100%"><draw:text-box><text:p text:style-name="legendcenter"><draw:frame draw:style-name="media" draw:name="Standardtyp T10_02" text:anchor-type="as-char" draw:z-index="10" svg:width="31.1679166667cm" style:rel-width="100%" svg:height="20.2141666667cm" style:rel-height="scale"><draw:image xlink:href="Pictures/d7b2887fb04968934a2f986ddc6e289d.png" xlink:type="simple" xlink:show="embed" xlink:actuate="onLoad"/></draw:frame>Standardtyp T10_02</text:p></draw:text-box></draw:frame></text:p>
      <text:p text:style-name="Text_20_body"><text:a xlink:type="simple" xlink:href="https://bspwiki.at/doku.php?id=clt:special:building_services:plumbing_design:standardtypen:t10:t10_02" text:style-name="Internet_20_link" text:visited-style-name="Visited_20_Internet_20_Link">Standardtyp T10_02</text:a></text:p>
      <text:p text:style-name="Text_20_body">Alle Seiten in dieser Kategorie anzeigen</text:p>
      <text:h text:style-name="Heading_20_2" text:outline-level="2"><text:bookmark-start text:name="__RefHeading___standardtypen_t11_7"/><text:bookmark-start text:name="standardtypen_t11"/>Standardtypen T11<text:bookmark-end text:name="__RefHeading___standardtypen_t11_7"/><text:bookmark-end text:name="standardtypen_t11"/></text:h>
      <text:p text:style-name="Text_20_body">Die Ausstattung des Standardtyps T11 besteht aus einem Waschbecken, einer Badewanne, der Waschmaschine und einem WC.</text:p>
      <text:p text:style-name="Plugin_Wrap_Paragraph_Centered"><draw:frame draw:style-name="media" draw:name="Standardtyp T11_01 Legend" text:anchor-type="as-char" draw:z-index="0" svg:width="31.27375cm" style:rel-width="100%"><draw:text-box><text:p text:style-name="legendcenter"><draw:frame draw:style-name="media" draw:name="Standardtyp T11_01" text:anchor-type="as-char" draw:z-index="11" svg:width="31.27375cm" style:rel-width="100%" svg:height="20.2670833333cm" style:rel-height="scale"><draw:image xlink:href="Pictures/7c07e373fba7fdfdd7e3802068a93c91.png" xlink:type="simple" xlink:show="embed" xlink:actuate="onLoad"/></draw:frame>Standardtyp T11_01</text:p></draw:text-box></draw:frame></text:p>
      <text:p text:style-name="Text_20_body"><text:a xlink:type="simple" xlink:href="https://bspwiki.at/doku.php?id=clt:special:building_services:plumbing_design:standardtypen:t11:t11_01" text:style-name="Internet_20_link" text:visited-style-name="Visited_20_Internet_20_Link">Standardtyp T11_01</text:a></text:p>
      <text:p text:style-name="Text_20_body">Alle Seiten in dieser Kategorie anzeigen</text:p>
      <text:p text:style-name="Horizontal_20_Line"/>
      <text:p text:style-name="Text_20_body">Alle Seiten in dieser Kategorie anzei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7::12:00</meta:creation-date>
    <dc:creator>Generated</dc:creator>
    <dc:date>2026-09-10T07::12:00</dc:date>
    <dc:language>en-US</dc:language>
    <meta:editing-cycles>1</meta:editing-cycles>
    <meta:editing-duration>PT0S</meta:editing-duration>
    <dc:title>clt:special:building_services:plumbing_design:standardtypen</dc:title>
  </office:meta>
</office:document-meta>
</file>