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4589e7de2f9ce42600b80fda8d6cf39.png"/>
  <manifest:file-entry manifest:media-type="image/png" manifest:full-path="Pictures/6522d38ec2c9596aaab4affdb03ce685.png"/>
  <manifest:file-entry manifest:media-type="image/png" manifest:full-path="Pictures/be158ff6821995ba1a4000a7d119e4ba.png"/>
  <manifest:file-entry manifest:media-type="image/png" manifest:full-path="Pictures/08070a80ac7a796263023e14e43185dd.png"/>
  <manifest:file-entry manifest:media-type="image/png" manifest:full-path="Pictures/2206e7a25d70f40494d06eff712392b2.png"/>
  <manifest:file-entry manifest:media-type="image/png" manifest:full-path="Pictures/c9a8a10ba02a0a15589006d20c61570c.png"/>
  <manifest:file-entry manifest:media-type="image/png" manifest:full-path="Pictures/3e69b92c33a23fa13276bf42e10eade8.png"/>
  <manifest:file-entry manifest:media-type="image/png" manifest:full-path="Pictures/9ec1cca9d1844929992795d791c9e312.png"/>
  <manifest:file-entry manifest:media-type="image/png" manifest:full-path="Pictures/f083d35f01b2fe7e083090a28c2c91d9.png"/>
  <manifest:file-entry manifest:media-type="image/png" manifest:full-path="Pictures/182e30c0fed520a0abbd8d9f962cb7c6.png"/>
  <manifest:file-entry manifest:media-type="image/png" manifest:full-path="Pictures/dbcb1a23961af4bc7899a7ba3c8229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name="PluginODTAutoStyle_Frame_3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48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5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62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68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7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82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88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94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8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2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110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1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22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130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3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42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t:special:building_services:plumbing_design"/><text:bookmark-start text:name="__RefHeading___computergestuetzter_planungsprozess_zur_automatisierten_gestaltung_von_nassraeumen_fuer_den_holz-massivbau_clt_plumbing_design_1"/><text:bookmark-start text:name="computergestuetzter_planungsprozess_zur_automatisierten_gestaltung_von_nassraeumen_fuer_den_holz-massivbau_clt_plumbing_design"/>Computergestützter Planungsprozess zur automatisierten Gestaltung von Nassräumen für den Holz-Massivbau (CLT_Plumbing_Design)<text:bookmark-end text:name="__RefHeading___computergestuetzter_planungsprozess_zur_automatisierten_gestaltung_von_nassraeumen_fuer_den_holz-massivbau_clt_plumbing_design_1"/><text:bookmark-end text:name="computergestuetzter_planungsprozess_zur_automatisierten_gestaltung_von_nassraeumen_fuer_den_holz-massivbau_clt_plumbing_design"/></text:h>
      <text:h text:style-name="Heading_20_2" text:outline-level="2"><text:bookmark-start text:name="__RefHeading___kurzzusammenfassung_2"/><text:bookmark-start text:name="kurzzusammenfassung"/>Kurzzusammenfassung<text:bookmark-end text:name="__RefHeading___kurzzusammenfassung_2"/><text:bookmark-end text:name="kurzzusammenfassung"/></text:h>
      <text:p text:style-name="Text_20_body"><text:span text:style-name="Strong_20_Emphasis">Projektlaufzeit: 06/2021 - 05/2024</text:span></text:p>
      <text:p text:style-name="Text_20_body">Die Größenordnung der aktuell umgesetzten Projekte in Holzbauweise unterstreicht den steten Vormarsch des „industriellen Holzbaus“, welcher auch vor dem mehrgeschossigen Wohnbau nicht Halt gemacht hat.</text:p>
      <text:p text:style-name="Text_20_body">Was die <text:span text:style-name="Strong_20_Emphasis">Gebäudetechnik</text:span>, insbesondere die Installation von <text:span text:style-name="Strong_20_Emphasis">wasserführenden Leitungen</text:span> betrifft, werden oft bekannte Herangehensweisen aus dem mineralischen Massivbau unreflektiert übernommen (z. B. unkoordinierte Leitungsführung und Verbindungsstellen in Schüttungen auf Rohdecken). Dieses Vorgehen birgt ein hohes <text:span text:style-name="Strong_20_Emphasis">Risiko für Leckagen inkl. Feuchteschäden</text:span> und führt oft zu kostenintensiven und aufwändigen Sanierungen an der tragenden Holzkonstruktion.</text:p>
      <text:p text:style-name="Text_20_body">Zur Minimierung der oben genannten Problematik braucht es eine ganzheitliche Betrachtung des Planungs- und Ausführungsprozesses, beginnend bei der architektonischen Raumgestaltung bis hin zu Themen wie Sanitärinstallation, Holz- und Trockenbau, Abdichtung, Brandschutz, Schallschutz, Barrierefreiheit, Vorfertigung und vielen mehr.</text:p>
      <text:p text:style-name="Text_20_body">Das FFG-Forschungsprojekt <text:span text:style-name="Strong_20_Emphasis">CLT_Plumbing_Design</text:span> beschäftigte sich daher mit der <text:span text:style-name="Strong_20_Emphasis">holzbaugerechten Planung und Ausführung von Sanitärinstallationen</text:span> in Nassräumen mehrgeschossiger Wohnbauten unter Berücksichtigung der vorher genannten Punkte.</text:p>
      <text:p text:style-name="Text_20_body">Auf Basis von über 1000 analysierten Grundrissen wurden <text:span text:style-name="Strong_20_Emphasis">Standardtypologien</text:span> definiert und in weiterer Folge <text:span text:style-name="Strong_20_Emphasis">holzbaugerechte Installationskonzepte</text:span> für Badezimmer bzw. WCs entwickelt. Diese zeichnen sich durch eine kompakte, zugängliche Leitungsführung aus und tragen in Kombination mit entsprechenden <text:span text:style-name="Strong_20_Emphasis">Abdichtungskonzepten</text:span> zu einem deutlich höheren Schutz der tragenden Holzkonstruktion bei. Die angestrebten Lösungen sind zudem vorfertigbar und können auch auf den mineralischen Massivbau übertragen werden. Um diese Konzepte inkl. der umfassenden Informationen schon in einer sehr frühen Planungsphase zur Verfügung stellen zu können, wurde das <text:span text:style-name="Strong_20_Emphasis">kostenlose und frei nutzbare Software-Tool <text:a xlink:type="simple" xlink:href="https://bspwiki.at/doku.php?id=clt:special:building_services:plumbing_design:plumbing_designer" text:style-name="Internet_20_link" text:visited-style-name="Visited_20_Internet_20_Link">CLT_Plumbing_Designer</text:a></text:span> entwickelt.</text:p>
      <text:p text:style-name="Text_20_body">Dem Planer/der Planerin soll es dadurch innerhalb weniger Minuten möglich sein, auf Basis von Raumabmessungen sowie gewünschten Sanitär-Einrichtungsgegenständen, eine holzbauadäquate Badezimmer- bzw. WC-Installation inkl. Sanitär-Installationskomponenten, Leitungsführung, notwendiger Schachtgrößen und Vorsatzschalenabmessungen zu erhalten.</text:p>
      <text:p text:style-name="Text_20_body">Zudem wird auch das wichtige Thema <text:span text:style-name="Strong_20_Emphasis">Barrierefreiheit/Adaptierbarkeit</text:span> durch das Tool abgedeckt. Als Ergebnis stehen die konfigurierten Grundrisspläne sowie <text:span text:style-name="Strong_20_Emphasis"><text:a xlink:type="simple" xlink:href="https://bspwiki.at/doku.php?id=clt:special:building_services:plumbing_design:leitdetails" text:style-name="Internet_20_link" text:visited-style-name="Visited_20_Internet_20_Link">Leitdetails</text:a></text:span> und <text:span text:style-name="Strong_20_Emphasis">BIM-Modelle der <text:a xlink:type="simple" xlink:href="https://bspwiki.at/doku.php?id=clt:special:building_services:plumbing_design:standardtypen" text:style-name="Internet_20_link" text:visited-style-name="Visited_20_Internet_20_Link">Standardtypen</text:a> inkl. Leitungsführung</text:span> zum Export bzw. Download bereit. Zusätzlich werden noch <text:span text:style-name="Strong_20_Emphasis">Dynamo-Skripts</text:span> zur Verfügung gestellt, mit denen eine <text:span text:style-name="Strong_20_Emphasis">vollautomatisierte Badezimmermodellierung</text:span> der konfigurierten Räume in der BIM-Software Autodesk® Revit® möglich ist.</text:p>
      <text:p text:style-name="Text_20_body">Da durch den Konfigurator viele Aspekte und Regeln der Ausführungs- und Detailplanung bereits im Entwurf berücksichtigt werden, bleiben sonst übliche, permanente Änderungen im Zuge des Planungsprozesses weitestgehend aus. <text:span text:style-name="Strong_20_Emphasis">Zeit</text:span> und <text:span text:style-name="Strong_20_Emphasis">Kosten</text:span> werden so deutlich <text:span text:style-name="Strong_20_Emphasis">reduziert</text:span>, die <text:span text:style-name="Strong_20_Emphasis">Qualität gesteigert</text:span> und das <text:span text:style-name="Strong_20_Emphasis">Schädigungsrisiko</text:span> für die tragende Holzkonstruktion <text:span text:style-name="Strong_20_Emphasis">minimiert</text:span>.</text:p>
      <text:h text:style-name="Heading_20_2" text:outline-level="2"><text:bookmark-start text:name="__RefHeading___projektpartner_3"/><text:bookmark-start text:name="projektpartner"/>Projektpartner<text:bookmark-end text:name="__RefHeading___projektpartner_3"/><text:bookmark-end text:name="projektpartner"/></text:h>
      <text:h text:style-name="Heading_20_4" text:outline-level="4"><text:bookmark-start text:name="__RefHeading___wissenschaftspartner_4"/><text:bookmark-start text:name="wissenschaftspartner"/>Wissenschaftspartner<text:bookmark-end text:name="__RefHeading___wissenschaftspartner_4"/><text:bookmark-end text:name="wissenschaftspartner"/></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able:table table:style-name="Table"><table:table-column table:style-name="odt_auto_style_table_column_2_1"/><table:table-column table:style-name="odt_auto_style_table_column_2_2"/><table:table-column table:style-name="odt_auto_style_table_column_2_3"/><table:table-row><table:table-cell office:value-type="string" table:style-name="tablecell"><text:p text:style-name="tablealignleft"><draw:frame draw:style-name="PluginODTAutoStyle_Frame_9_text_frame" draw:name="Frame2" text:anchor-type="as-char" svg:width="0pt" draw:z-index="1" svg:min-height="1cm"><draw:text-box><table:table table:style-name="Table"><table:table-column table:style-name="odt_auto_style_table_column_3_1"/><table:table-row><table:table-cell office:value-type="string" table:style-name="tablecell"><text:p text:style-name="tablealignleft"><text:span text:style-name="Strong_20_Emphasis">Kompetenzzentrum<text:line-break/> holz.bau forschungs gmbh</text:span></text:p><text:p text:style-name="Text_20_body"><draw:a xlink:type="simple" xlink:href="http://www.holzbauforschung.at"><draw:frame draw:style-name="media" draw:name="0" text:anchor-type="as-char" draw:z-index="0" svg:width="7.14375cm" style:rel-width="100%" svg:height="1.38140350877cm" style:rel-height="scale"><draw:image xlink:href="Pictures/94589e7de2f9ce42600b80fda8d6cf39.png" xlink:type="simple" xlink:show="embed" xlink:actuate="onLoad"/></draw:frame></draw:a></text:p></table:table-cell></table:table-row></table:table></draw:text-box></draw:frame></text:p></table:table-cell><table:table-cell office:value-type="string" table:style-name="tablecell"><text:p text:style-name="tablealignleft"><draw:frame draw:style-name="PluginODTAutoStyle_Frame_15_text_frame" draw:name="Frame3" text:anchor-type="as-char" svg:width="0pt" draw:z-index="1" svg:min-height="1cm"><draw:text-box><table:table table:style-name="Table"><table:table-column table:style-name="odt_auto_style_table_column_4_1"/><table:table-row><table:table-cell office:value-type="string" table:style-name="tablecell"><text:p text:style-name="tablealignleft"><text:span text:style-name="Strong_20_Emphasis">Technische Universität Graz<text:line-break/> Institut für Bauphysik, Gebäudetechnik und Hochbau</text:span></text:p><text:p text:style-name="Text_20_body"><draw:a xlink:type="simple" xlink:href="https://www.tugraz.at/institute/ibpsc/home"><draw:frame draw:style-name="media" draw:name="1" text:anchor-type="as-char" draw:z-index="1" svg:width="1.5875cm" svg:height="1.5875cm"><draw:image xlink:href="Pictures/6522d38ec2c9596aaab4affdb03ce685.png" xlink:type="simple" xlink:show="embed" xlink:actuate="onLoad"/></draw:frame></draw:a></text:p></table:table-cell></table:table-row></table:table></draw:text-box></draw:frame></text:p></table:table-cell><table:table-cell office:value-type="string" table:style-name="tablecell"><text:p text:style-name="tablealignleft"><draw:frame draw:style-name="PluginODTAutoStyle_Frame_21_text_frame" draw:name="Frame4" text:anchor-type="as-char" svg:width="0pt" draw:z-index="1" svg:min-height="1cm"><draw:text-box><table:table table:style-name="Table"><table:table-column table:style-name="odt_auto_style_table_column_5_1"/><table:table-row><table:table-cell office:value-type="string" table:style-name="tablecell"><text:p text:style-name="tablealignleft"><text:span text:style-name="Strong_20_Emphasis">Technische Universität Graz<text:line-break/> Institut für Holzbau und Holztechnologie</text:span></text:p><text:p text:style-name="Text_20_body"><draw:a xlink:type="simple" xlink:href="http://www.lignum.at"><draw:frame draw:style-name="media" draw:name="2" text:anchor-type="as-char" draw:z-index="2" svg:width="5.82083333333cm" style:rel-width="100%" svg:height="1.51341666667cm" style:rel-height="scale"><draw:image xlink:href="Pictures/be158ff6821995ba1a4000a7d119e4ba.png" xlink:type="simple" xlink:show="embed" xlink:actuate="onLoad"/></draw:frame></draw:a></text:p></table:table-cell></table:table-row></table:table></draw:text-box></draw:frame></text:p></table:table-cell></table:table-row></table:table><table:table table:style-name="Table"><table:table-column table:style-name="odt_auto_style_table_column_6_1"/><table:table-column table:style-name="odt_auto_style_table_column_6_2"/><table:table-column table:style-name="odt_auto_style_table_column_6_3"/><table:table-row><table:table-cell office:value-type="string" table:style-name="tablecell"><text:p text:style-name="tablealignleft"><draw:frame draw:style-name="PluginODTAutoStyle_Frame_29_text_frame" draw:name="Frame5" text:anchor-type="as-char" svg:width="0pt" draw:z-index="1" svg:min-height="1cm"><draw:text-box><table:table table:style-name="Table"><table:table-column table:style-name="odt_auto_style_table_column_7_1"/><table:table-row><table:table-cell office:value-type="string" table:style-name="tablecell"><text:p text:style-name="tablealignleft"><text:span text:style-name="">Andreas Ringhofer<text:line-break/> 
Gregor Silly<text:line-break/> 
Alexandra Thiel<text:line-break/> 
Dominik Matzler</text:span></text:p></table:table-cell></table:table-row></table:table></draw:text-box></draw:frame></text:p></table:table-cell><table:table-cell office:value-type="string" table:style-name="tablecell"><text:p text:style-name="tablealignleft"><draw:frame draw:style-name="PluginODTAutoStyle_Frame_36_text_frame" draw:name="Frame6" text:anchor-type="as-char" svg:width="0pt" draw:z-index="1" svg:min-height="1cm"><draw:text-box><table:table table:style-name="Table"><table:table-column table:style-name="odt_auto_style_table_column_8_1"/><table:table-row><table:table-cell office:value-type="string" table:style-name="tablecell"><text:p text:style-name="tablealignleft"><text:span text:style-name="">Michael Monsberger<text:line-break/> 
Petra Fortmüller<text:line-break/> 
Michael Fuchs<text:line-break/> 
Konstantin Holzmann</text:span></text:p></table:table-cell></table:table-row></table:table></draw:text-box></draw:frame></text:p></table:table-cell><table:table-cell office:value-type="string" table:style-name="tablecell"><text:p text:style-name="tablealignleft"><draw:frame draw:style-name="PluginODTAutoStyle_Frame_43_text_frame" draw:name="Frame7" text:anchor-type="as-char" svg:width="0pt" draw:z-index="1" svg:min-height="1cm"><draw:text-box><table:table table:style-name="Table"><table:table-column table:style-name="odt_auto_style_table_column_9_1"/><table:table-row><table:table-cell office:value-type="string" table:style-name="tablecell"><text:p text:style-name="tablealignleft"><text:span text:style-name="">Gerhard Schickhofer<text:line-break/> 
Jelena Jankovic</text:span></text:p></table:table-cell></table:table-row></table:table></draw:text-box></draw:frame></text:p></table:table-cell></table:table-row></table:table></table:table-cell></table:table-row></table:table></draw:text-box></draw:frame></text:p>
      <text:h text:style-name="Heading_20_4" text:outline-level="4"><text:bookmark-start text:name="__RefHeading___unternehmenspartner_5"/><text:bookmark-start text:name="unternehmenspartner"/>Unternehmenspartner<text:bookmark-end text:name="__RefHeading___unternehmenspartner_5"/><text:bookmark-end text:name="unternehmenspartner"/></text:h>
      <text:p text:style-name="Text_20_body"><draw:frame draw:style-name="PluginODTAutoStyle_Frame_48_text_frame" draw:name="Frame8" text:anchor-type="paragraph" svg:width="481.89pt" draw:z-index="0" svg:min-height="1cm"><draw:text-box><table:table table:style-name="Table"><table:table-column table:style-name="odt_auto_style_table_column_10_1"/><table:table-row><table:table-cell office:value-type="string" table:style-name="tablecell"><table:table table:style-name="Table"><table:table-column table:style-name="odt_auto_style_table_column_11_1"/><table:table-column table:style-name="odt_auto_style_table_column_11_2"/><table:table-column table:style-name="odt_auto_style_table_column_11_3"/><table:table-row><table:table-cell office:value-type="string" table:style-name="tablecell"><text:p text:style-name="tablealignleft"><draw:frame draw:style-name="PluginODTAutoStyle_Frame_56_text_frame" draw:name="Frame9" text:anchor-type="as-char" svg:width="0pt" draw:z-index="1" svg:min-height="1cm"><draw:text-box><table:table table:style-name="Table"><table:table-column table:style-name="odt_auto_style_table_column_12_1"/><table:table-row><table:table-cell office:value-type="string" table:style-name="tablecell"><text:p text:style-name="tablealignleft"><text:span text:style-name="Strong_20_Emphasis">Cree GmbH</text:span></text:p><text:p text:style-name="Text_20_body"><draw:a xlink:type="simple" xlink:href="http://www.creebuildings.com/"><draw:frame draw:style-name="mediacenter" draw:name="3" text:anchor-type="paragraph" draw:z-index="3" svg:width="3.99520833333cm" style:rel-width="100%" svg:height="1.32082024135cm" style:rel-height="scale"><draw:image xlink:href="Pictures/08070a80ac7a796263023e14e43185dd.png" xlink:type="simple" xlink:show="embed" xlink:actuate="onLoad"/></draw:frame></draw:a></text:p></table:table-cell></table:table-row></table:table></draw:text-box></draw:frame></text:p></table:table-cell><table:table-cell office:value-type="string" table:style-name="tablecell"><text:p text:style-name="tablealignleft"><draw:frame draw:style-name="PluginODTAutoStyle_Frame_62_text_frame" draw:name="Frame10" text:anchor-type="as-char" svg:width="0pt" draw:z-index="1" svg:min-height="1cm"><draw:text-box><table:table table:style-name="Table"><table:table-column table:style-name="odt_auto_style_table_column_13_1"/><table:table-row><table:table-cell office:value-type="string" table:style-name="tablecell"><text:p text:style-name="tablealignleft"><text:span text:style-name="Strong_20_Emphasis">Haas Fertigbau Holzbauwerk GmbH &amp; Co.KG</text:span></text:p><text:p text:style-name="Text_20_body"><draw:a xlink:type="simple" xlink:href="http://www.haas-fertigbau.at/"><draw:frame draw:style-name="mediacenter" draw:name="4" text:anchor-type="paragraph" draw:z-index="4" svg:width="1.42875cm" svg:height="1.31183846971cm"><draw:image xlink:href="Pictures/2206e7a25d70f40494d06eff712392b2.png" xlink:type="simple" xlink:show="embed" xlink:actuate="onLoad"/></draw:frame></draw:a></text:p></table:table-cell></table:table-row></table:table></draw:text-box></draw:frame></text:p></table:table-cell><table:table-cell office:value-type="string" table:style-name="tablecell"><text:p text:style-name="tablealignleft"><draw:frame draw:style-name="PluginODTAutoStyle_Frame_68_text_frame" draw:name="Frame11" text:anchor-type="as-char" svg:width="0pt" draw:z-index="1" svg:min-height="1cm"><draw:text-box><table:table table:style-name="Table"><table:table-column table:style-name="odt_auto_style_table_column_14_1"/><table:table-row><table:table-cell office:value-type="string" table:style-name="tablecell"><text:p text:style-name="tablealignleft"><text:span text:style-name="Strong_20_Emphasis">KLH Massivholz GmbH</text:span></text:p><text:p text:style-name="Text_20_body"><draw:a xlink:type="simple" xlink:href="http://www.klh.at/"><draw:frame draw:style-name="mediacenter" draw:name="5" text:anchor-type="paragraph" draw:z-index="5" svg:width="1.13770833333cm" svg:height="1.31044938918cm"><draw:image xlink:href="Pictures/c9a8a10ba02a0a15589006d20c61570c.png" xlink:type="simple" xlink:show="embed" xlink:actuate="onLoad"/></draw:frame></draw:a></text:p></table:table-cell></table:table-row></table:table></draw:text-box></draw:frame></text:p></table:table-cell></table:table-row></table:table><table:table table:style-name="Table"><table:table-column table:style-name="odt_auto_style_table_column_15_1"/><table:table-column table:style-name="odt_auto_style_table_column_15_2"/><table:table-column table:style-name="odt_auto_style_table_column_15_3"/><table:table-column table:style-name="odt_auto_style_table_column_15_4"/><table:table-row><table:table-cell office:value-type="string" table:style-name="tablecell"><text:p text:style-name="tablealignleft"><draw:frame draw:style-name="PluginODTAutoStyle_Frame_76_text_frame" draw:name="Frame12" text:anchor-type="as-char" svg:width="0pt" draw:z-index="1" svg:min-height="1cm"><draw:text-box><table:table table:style-name="Table"><table:table-column table:style-name="odt_auto_style_table_column_16_1"/><table:table-row><table:table-cell office:value-type="string" table:style-name="tablecell"><text:p text:style-name="tablealignleft"><text:span text:style-name="Strong_20_Emphasis">Mayr-Melnhof Holz Holding AG</text:span></text:p><text:p text:style-name="Text_20_body"><draw:a xlink:type="simple" xlink:href="http://www.mm-holz.com/"><draw:frame draw:style-name="mediacenter" draw:name="6" text:anchor-type="paragraph" draw:z-index="6" svg:width="3.96875cm" style:rel-width="100%" svg:height="1.54080882353cm" style:rel-height="scale"><draw:image xlink:href="Pictures/3e69b92c33a23fa13276bf42e10eade8.png" xlink:type="simple" xlink:show="embed" xlink:actuate="onLoad"/></draw:frame></draw:a></text:p></table:table-cell></table:table-row></table:table></draw:text-box></draw:frame></text:p></table:table-cell><table:table-cell office:value-type="string" table:style-name="tablecell"><text:p text:style-name="tablealignleft"><draw:frame draw:style-name="PluginODTAutoStyle_Frame_82_text_frame" draw:name="Frame13" text:anchor-type="as-char" svg:width="0pt" draw:z-index="1" svg:min-height="1cm"><draw:text-box><table:table table:style-name="Table"><table:table-column table:style-name="odt_auto_style_table_column_17_1"/><table:table-row><table:table-cell office:value-type="string" table:style-name="tablecell"><text:p text:style-name="tablealignleft"><text:span text:style-name="Strong_20_Emphasis">MHS Montagesysteme für Heizung und Sanitär GmbH</text:span></text:p><text:p text:style-name="Text_20_body"><draw:a xlink:type="simple" xlink:href="http://www.mhs.at/"><draw:frame draw:style-name="mediacenter" draw:name="7" text:anchor-type="paragraph" draw:z-index="7" svg:width="1.32291666667cm" svg:height="1.2906504065cm"><draw:image xlink:href="Pictures/9ec1cca9d1844929992795d791c9e312.png" xlink:type="simple" xlink:show="embed" xlink:actuate="onLoad"/></draw:frame></draw:a></text:p></table:table-cell></table:table-row></table:table></draw:text-box></draw:frame></text:p></table:table-cell><table:table-cell office:value-type="string" table:style-name="tablecell"><text:p text:style-name="tablealignleft"><draw:frame draw:style-name="PluginODTAutoStyle_Frame_88_text_frame" draw:name="Frame14" text:anchor-type="as-char" svg:width="0pt" draw:z-index="1" svg:min-height="1cm"><draw:text-box><table:table table:style-name="Table"><table:table-column table:style-name="odt_auto_style_table_column_18_1"/><table:table-row><table:table-cell office:value-type="string" table:style-name="tablecell"><text:p text:style-name="tablealignleft"><text:span text:style-name="Strong_20_Emphasis">Stora Enso Wood Products GmbH</text:span></text:p><text:p text:style-name="Text_20_body"><draw:a xlink:type="simple" xlink:href="http://www.clt.info/"><draw:frame draw:style-name="mediacenter" draw:name="8" text:anchor-type="paragraph" draw:z-index="8" svg:width="1.37583333333cm" svg:height="1.60072916667cm"><draw:image xlink:href="Pictures/f083d35f01b2fe7e083090a28c2c91d9.png" xlink:type="simple" xlink:show="embed" xlink:actuate="onLoad"/></draw:frame></draw:a></text:p></table:table-cell></table:table-row></table:table></draw:text-box></draw:frame></text:p></table:table-cell><table:table-cell office:value-type="string" table:style-name="tablecell"><text:p text:style-name="tablealignleft"><draw:frame draw:style-name="PluginODTAutoStyle_Frame_94_text_frame" draw:name="Frame15" text:anchor-type="as-char" svg:width="0pt" draw:z-index="1" svg:min-height="1cm"><draw:text-box><table:table table:style-name="Table"><table:table-column table:style-name="odt_auto_style_table_column_19_1"/><table:table-row><table:table-cell office:value-type="string" table:style-name="tablecell"><text:p text:style-name="tablealignleft"><text:span text:style-name="Strong_20_Emphasis">W. u. J. Derix GmbH &amp; Co.</text:span></text:p><text:p text:style-name="Text_20_body"><draw:a xlink:type="simple" xlink:href="http://www.derix.de/"><draw:frame draw:style-name="mediacenter" draw:name="9" text:anchor-type="paragraph" draw:z-index="9" svg:width="3.96875cm" style:rel-width="100%" svg:height="0.79375cm" style:rel-height="scale"><draw:image xlink:href="Pictures/182e30c0fed520a0abbd8d9f962cb7c6.png" xlink:type="simple" xlink:show="embed" xlink:actuate="onLoad"/></draw:frame></draw:a></text:p></table:table-cell></table:table-row></table:table></draw:text-box></draw:frame></text:p></table:table-cell></table:table-row></table:table></table:table-cell></table:table-row></table:table></draw:text-box></draw:frame></text:p>
      <text:h text:style-name="Heading_20_4" text:outline-level="4"><text:bookmark-start text:name="__RefHeading___foerdergeber_6"/><text:bookmark-start text:name="foerdergeber"/>Fördergeber<text:bookmark-end text:name="__RefHeading___foerdergeber_6"/><text:bookmark-end text:name="foerdergeber"/></text:h>
      <text:p text:style-name="Text_20_body"><draw:frame draw:style-name="PluginODTAutoStyle_Frame_98_text_frame" draw:name="Frame16" text:anchor-type="paragraph" svg:width="481.89pt" draw:z-index="0" svg:x="0cm" svg:y="0cm" svg:min-height="1cm"><draw:text-box><table:table table:style-name="Table"><table:table-column table:style-name="odt_auto_style_table_column_20_1"/><table:table-row><table:table-cell office:value-type="string" table:style-name="tablecell"><text:p text:style-name="tablealignleft"><text:span text:style-name="Strong_20_Emphasis">Österreichische Förderungsgesellschaft mbH (FFG)</text:span></text:p><text:p text:style-name="Text_20_body"><draw:a xlink:type="simple" xlink:href="http://www.ffg.at/"><draw:frame draw:style-name="mediacenter" draw:name="10" text:anchor-type="paragraph" draw:z-index="10" svg:width="3.96875cm" style:rel-width="100%" svg:height="1.59849111981cm" style:rel-height="scale"><draw:image xlink:href="Pictures/dbcb1a23961af4bc7899a7ba3c822940.png" xlink:type="simple" xlink:show="embed" xlink:actuate="onLoad"/></draw:frame></draw:a></text:p></table:table-cell></table:table-row></table:table></draw:text-box></draw:frame></text:p>
      <text:h text:style-name="Heading_20_4" text:outline-level="4"><text:bookmark-start text:name="__RefHeading___prokjektunterstuetzer_7"/><text:bookmark-start text:name="prokjektunterstuetzer"/>Prokjektunterstützer<text:bookmark-end text:name="__RefHeading___prokjektunterstuetzer_7"/><text:bookmark-end text:name="prokjektunterstuetzer"/></text:h>
      <text:p text:style-name="Text_20_body"><draw:frame draw:style-name="PluginODTAutoStyle_Frame_102_text_frame" draw:name="Frame17" text:anchor-type="paragraph" svg:width="481.89pt" draw:z-index="0" svg:min-height="1cm"><draw:text-box><table:table table:style-name="Table"><table:table-column table:style-name="odt_auto_style_table_column_21_1"/><table:table-row><table:table-cell office:value-type="string" table:style-name="tablecell"><table:table table:style-name="Table"><table:table-column table:style-name="odt_auto_style_table_column_22_1"/><table:table-column table:style-name="odt_auto_style_table_column_22_2"/><table:table-column table:style-name="odt_auto_style_table_column_22_3"/><table:table-row><table:table-cell office:value-type="string" table:style-name="tablecell"><text:p text:style-name="tablealignleft"><draw:frame draw:style-name="PluginODTAutoStyle_Frame_110_text_frame" draw:name="Frame18" text:anchor-type="as-char" svg:width="0pt" draw:z-index="1" svg:min-height="1cm"><draw:text-box><table:table table:style-name="Table"><table:table-column table:style-name="odt_auto_style_table_column_23_1"/><table:table-row><table:table-cell office:value-type="string" table:style-name="tablecell"><text:p text:style-name="tablealignleft"><text:span text:style-name="Strong_20_Emphasis">Architektur STROBL ZT GmbH</text:span></text:p></table:table-cell></table:table-row></table:table></draw:text-box></draw:frame></text:p></table:table-cell><table:table-cell office:value-type="string" table:style-name="tablecell"><text:p text:style-name="tablealignleft"><draw:frame draw:style-name="PluginODTAutoStyle_Frame_116_text_frame" draw:name="Frame19" text:anchor-type="as-char" svg:width="0pt" draw:z-index="1" svg:min-height="1cm"><draw:text-box><table:table table:style-name="Table"><table:table-column table:style-name="odt_auto_style_table_column_24_1"/><table:table-row><table:table-cell office:value-type="string" table:style-name="tablecell"><text:p text:style-name="tablealignleft"><text:span text:style-name="Strong_20_Emphasis">Hilti Austria Ges.m.b.H.</text:span></text:p></table:table-cell></table:table-row></table:table></draw:text-box></draw:frame></text:p></table:table-cell><table:table-cell office:value-type="string" table:style-name="tablecell"><text:p text:style-name="tablealignleft"><draw:frame draw:style-name="PluginODTAutoStyle_Frame_122_text_frame" draw:name="Frame20" text:anchor-type="as-char" svg:width="0pt" draw:z-index="1" svg:min-height="1cm"><draw:text-box><table:table table:style-name="Table"><table:table-column table:style-name="odt_auto_style_table_column_25_1"/><table:table-row><table:table-cell office:value-type="string" table:style-name="tablecell"><text:p text:style-name="tablealignleft"><text:span text:style-name="Strong_20_Emphasis">Hohensinn Architektur ZT GmbH</text:span></text:p></table:table-cell></table:table-row></table:table></draw:text-box></draw:frame></text:p></table:table-cell></table:table-row></table:table><table:table table:style-name="Table"><table:table-column table:style-name="odt_auto_style_table_column_26_1"/><table:table-column table:style-name="odt_auto_style_table_column_26_2"/><table:table-column table:style-name="odt_auto_style_table_column_26_3"/><table:table-row><table:table-cell office:value-type="string" table:style-name="tablecell"><text:p text:style-name="tablealignleft"><draw:frame draw:style-name="PluginODTAutoStyle_Frame_130_text_frame" draw:name="Frame21" text:anchor-type="as-char" svg:width="0pt" draw:z-index="1" svg:min-height="1cm"><draw:text-box><table:table table:style-name="Table"><table:table-column table:style-name="odt_auto_style_table_column_27_1"/><table:table-row><table:table-cell office:value-type="string" table:style-name="tablecell"><text:p text:style-name="tablealignleft"><text:span text:style-name="Strong_20_Emphasis">Holzcluster Steiermark GmbH</text:span></text:p></table:table-cell></table:table-row></table:table></draw:text-box></draw:frame></text:p></table:table-cell><table:table-cell office:value-type="string" table:style-name="tablecell"><text:p text:style-name="tablealignleft"><draw:frame draw:style-name="PluginODTAutoStyle_Frame_136_text_frame" draw:name="Frame22" text:anchor-type="as-char" svg:width="0pt" draw:z-index="1" svg:min-height="1cm"><draw:text-box><table:table table:style-name="Table"><table:table-column table:style-name="odt_auto_style_table_column_28_1"/><table:table-row><table:table-cell office:value-type="string" table:style-name="tablecell"><text:p text:style-name="tablealignleft"><text:span text:style-name="Strong_20_Emphasis">Kaufmann Bausysteme GmbH</text:span></text:p></table:table-cell></table:table-row></table:table></draw:text-box></draw:frame></text:p></table:table-cell><table:table-cell office:value-type="string" table:style-name="tablecell"><text:p text:style-name="tablealignleft"><draw:frame draw:style-name="PluginODTAutoStyle_Frame_142_text_frame" draw:name="Frame23" text:anchor-type="as-char" svg:width="0pt" draw:z-index="1" svg:min-height="1cm"><draw:text-box><table:table table:style-name="Table"><table:table-column table:style-name="odt_auto_style_table_column_29_1"/><table:table-row><table:table-cell office:value-type="string" table:style-name="tablecell"><text:p text:style-name="tablealignleft"><text:span text:style-name="Strong_20_Emphasis">Nussmüller Architekten ZT GmbH</text:span></text:p></table:table-cell></table:table-row></table:table></draw:text-box></draw:frame></text:p></table:table-cell></table:table-row></table:table></table:table-cell></table:table-row></table:table></draw:text-box></draw:frame></text:p>
      <text:h text:style-name="Heading_20_2" text:outline-level="2"><text:bookmark-start text:name="__RefHeading___projektergebnisse_8"/><text:bookmark-start text:name="projektergebnisse"/>Projektergebnisse<text:bookmark-end text:name="__RefHeading___projektergebnisse_8"/><text:bookmark-end text:name="projektergebnisse"/></text:h>
      <text:p text:style-name="Text_20_body">Im Rahmen des Projektes wurden folgende Projektergebnisse erarbeitet:</text:p>
      <text:list text:style-name="List_20_1" text:continue-numbering="false">
        <text:list-item>
          <text:p text:style-name="List_20_1_Content_First"> <text:a xlink:type="simple" xlink:href="https://bspwiki.at/doku.php?id=clt:special:building_services:plumbing_design:hintergrundinfos" text:style-name="Internet_20_link" text:visited-style-name="Visited_20_Internet_20_Link">Hintergrundinfos</text:a></text:p>
        </text:list-item>
        <text:list-item>
          <text:p text:style-name="List_20_1_Content"> <text:a xlink:type="simple" xlink:href="https://bspwiki.at/doku.php?id=clt:special:building_services:plumbing_design:standardtypen" text:style-name="Internet_20_link" text:visited-style-name="Visited_20_Internet_20_Link">Standardtypen</text:a></text:p>
        </text:list-item>
        <text:list-item>
          <text:p text:style-name="List_20_1_Content"> <text:a xlink:type="simple" xlink:href="https://bspwiki.at/doku.php?id=clt:special:building_services:plumbing_design:leitdetails" text:style-name="Internet_20_link" text:visited-style-name="Visited_20_Internet_20_Link">Leitdetails</text:a></text:p>
        </text:list-item>
        <text:list-item>
          <text:p text:style-name="List_20_1_Content"> <text:a xlink:type="simple" xlink:href="https://bspwiki.at/doku.php?id=clt:special:building_services:plumbing_design:mockup" text:style-name="Internet_20_link" text:visited-style-name="Visited_20_Internet_20_Link">Mockups</text:a></text:p>
        </text:list-item>
        <text:list-item>
          <text:p text:style-name="List_20_1_Content"> <text:a xlink:type="simple" xlink:href="https://bspwiki.at/doku.php?id=clt:special:building_services:plumbing_design:downloads" text:style-name="Internet_20_link" text:visited-style-name="Visited_20_Internet_20_Link">Downloads</text:a></text:p>
        </text:list-item>
        <text:list-item>
          <text:p text:style-name="List_20_1_Content_Last"> <text:a xlink:type="simple" xlink:href="https://bspwiki.at/doku.php?id=clt:special:building_services:plumbing_design:plumbing_designer" text:style-name="Internet_20_link" text:visited-style-name="Visited_20_Internet_20_Link">CLT_Plumbing_Designer</text:a></text:p>
        </text:list-item>
      </text:list>
      <text:h text:style-name="Heading_20_2" text:outline-level="2"><text:bookmark-start text:name="__RefHeading___lizenz_9"/><text:bookmark-start text:name="lizenz"/>Lizenz<text:bookmark-end text:name="__RefHeading___lizenz_9"/><text:bookmark-end text:name="lizenz"/></text:h>
      <text:p text:style-name="Text_20_body"><draw:frame draw:style-name="PluginODTAutoStyle_Frame_146_text_frame" draw:name="Frame24" text:anchor-type="paragraph" svg:width="481.89pt" draw:z-index="0" svg:min-height="1cm"><draw:text-box><table:table table:style-name="Table"><table:table-column table:style-name="odt_auto_style_table_column_30_1"/><table:table-row><table:table-cell office:value-type="string" table:style-name="tablecell"><text:p text:style-name="tablealignleft"><text:span text:style-name="Strong_20_Emphasis">Die Projektergebnisse können unter Nennung des Urhebers kostenlos genutzt werden.</text:span></text:p><table:table table:style-name="Table"><table:table-column/><table:table-column/><table:table-row><table:table-cell office:value-type="string" table:style-name="tablecell"><text:p text:style-name="tablealignleft"><text:a xlink:type="simple" xlink:href="https://bspwiki.at/doku.php?id=clt:special:building_services:plumbing_design:downloads#bim-modelle_der_standardtypen" text:style-name="Internet_20_link" text:visited-style-name="Visited_20_Internet_20_Link">BIM Modelle (Revit- und IFC-Dateien)</text:a><text:line-break/> <text:a xlink:type="simple" xlink:href="https://bspwiki.at/doku.php?id=clt:special:building_services:plumbing_design:downloads#dynamo-skripte_und_vorlagen" text:style-name="Internet_20_link" text:visited-style-name="Visited_20_Internet_20_Link">Dynamo-Skripte</text:a><text:line-break/> <text:a xlink:type="simple" xlink:href="https://bspwiki.at/doku.php?id=clt:special:building_services:plumbing_design:leitdetails" text:style-name="Internet_20_link" text:visited-style-name="Visited_20_Internet_20_Link">Leitdetails</text:a><text:line-break/> <text:a xlink:type="simple" xlink:href="https://bspwiki.at/doku.php?id=clt:special:building_services:plumbing_design:hintergrundinfos:schachtauspraegungen" text:style-name="Internet_20_link" text:visited-style-name="Visited_20_Internet_20_Link">Schachtpläne</text:a>  </text:p></table:table-cell><table:table-cell office:value-type="string" table:style-name="tablecell"><text:p text:style-name="tablealignleft"><text:span text:style-name="Strong_20_Emphasis">Technische Universität Graz</text:span><text:line-break/> <text:span text:style-name="Strong_20_Emphasis">Institut für Bauphysik, Gebäudetechnik und Hochbau</text:span>  </text:p></table:table-cell></table:table-row><table:table-row><table:table-cell office:value-type="string" table:style-name="tablecell"><text:p text:style-name="tablealignleft"><text:a xlink:type="simple" xlink:href="https://bspwiki.at/doku.php?id=clt:special:building_services:plumbing_design:standardtypen" text:style-name="Internet_20_link" text:visited-style-name="Visited_20_Internet_20_Link">Standardtypen</text:a><text:line-break/> <text:a xlink:type="simple" xlink:href="https://bspwiki.at/doku.php?id=clt:special:building_services:plumbing_design:plumbing_designer" text:style-name="Internet_20_link" text:visited-style-name="Visited_20_Internet_20_Link">CLT_Plumbing_Designer</text:a><text:line-break/> <text:a xlink:type="simple" xlink:href="https://bspwiki.at/doku.php?id=clt:special:building_services:plumbing_design:mockup" text:style-name="Internet_20_link" text:visited-style-name="Visited_20_Internet_20_Link">Fotos Mockup</text:a>  </text:p></table:table-cell><table:table-cell office:value-type="string" table:style-name="tablecell"><text:p text:style-name="tablealignleft"><text:span text:style-name="Strong_20_Emphasis">Kompetenzzentrum</text:span><text:line-break/> <text:span text:style-name="Strong_20_Emphasis">holz.bau forschungs gmbh</text:span>  </text:p></table:table-cell></table:table-row></table:table></table:table-cell></table:table-row></table:table></draw:text-box></draw:frame></text:p>
      <text:p text:style-name="Text_20_body">&lt;showif mayedit&gt;</text:p>
      <text:p text:style-name="Text_20_body">Alle Seiten in dieser Kategorie anzeigen</text:p>
      <text:p text:style-name="Text_20_body">&lt;/showif&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name="PluginODTAutoStyle_Frame_3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48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5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62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68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7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82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88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94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8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2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110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1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22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130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3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42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1T06::42:33</meta:creation-date>
    <dc:creator>Generated</dc:creator>
    <dc:date>2026-09-11T06::42:33</dc:date>
    <dc:language>en-US</dc:language>
    <meta:editing-cycles>1</meta:editing-cycles>
    <meta:editing-duration>PT0S</meta:editing-duration>
    <dc:title>clt:special:building_services:plumbing_design</dc:title>
  </office:meta>
</office:document-meta>
</file>