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holz_on_top:downloads"/><text:bookmark-start text:name="__RefHeading___downloads_1"/><text:bookmark-start text:name="downloads"/>Downloads<text:bookmark-end text:name="__RefHeading___downloads_1"/><text:bookmark-end text:name="downloads"/></text:h>
      <text:p text:style-name="Text_20_body">[n/a: Zugriff verweigert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7::16:19</meta:creation-date>
    <dc:creator>Generated</dc:creator>
    <dc:date>2026-09-10T07::16:19</dc:date>
    <dc:language>en-US</dc:language>
    <meta:editing-cycles>1</meta:editing-cycles>
    <meta:editing-duration>PT0S</meta:editing-duration>
    <dc:title>clt:special:holz_on_top:downloads</dc:title>
  </office:meta>
</office:document-meta>
</file>