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:special:holz_on_top"/><text:bookmark-start text:name="__RefHeading___holz-on-top_staedtische_nachverdichtung_mit_modularen_holzkonstruktionen_1"/><text:bookmark-start text:name="holz-on-top_staedtische_nachverdichtung_mit_modularen_holzkonstruktionen"/>„Holz-On-Top“ – Städtische Nachverdichtung mit modularen Holzkonstruktionen<text:bookmark-end text:name="__RefHeading___holz-on-top_staedtische_nachverdichtung_mit_modularen_holzkonstruktionen_1"/><text:bookmark-end text:name="holz-on-top_staedtische_nachverdichtung_mit_modularen_holzkonstruktion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7::15:53</meta:creation-date>
    <dc:creator>Generated</dc:creator>
    <dc:date>2026-09-10T07::15:53</dc:date>
    <dc:language>en-US</dc:language>
    <meta:editing-cycles>1</meta:editing-cycles>
    <meta:editing-duration>PT0S</meta:editing-duration>
    <dc:title>clt:special:holz_on_top</dc:title>
  </office:meta>
</office:document-meta>
</file>