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8f2eb824aecc915c2f4c861b5f7c8a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t"/><text:bookmark-start text:name="__RefHeading___willkommen_beim_bsp_wiki_1"/><text:bookmark-start text:name="willkommen_beim_bsp_wiki"/>Willkommen beim BSP Wiki<text:bookmark-end text:name="__RefHeading___willkommen_beim_bsp_wiki_1"/><text:bookmark-end text:name="willkommen_beim_bsp_wiki"/></text:h>
      <text:p text:style-name="Text_20_body"><draw:frame draw:style-name="mediacenter" draw:name="0" text:anchor-type="paragraph" draw:z-index="0" svg:width="13.2291666667cm" svg:height="13.2291666667cm"><draw:image xlink:href="Pictures/68f2eb824aecc915c2f4c861b5f7c8a6.png" xlink:type="simple" xlink:show="embed" xlink:actuate="onLoad"/></draw:frame></text:p>
      <text:list text:style-name="List_20_1" text:continue-numbering="false">
        <text:list-item>
          <text:p text:style-name="List_20_1_Content_First"> <text:a xlink:type="simple" xlink:href="https://bspwiki.at/doku.php?id=clt:hotspot" text:style-name="Internet_20_link" text:visited-style-name="Visited_20_Internet_20_Link">Hot Spot BSP</text:a></text:p>
        </text:list-item>
        <text:list-item>
          <text:p text:style-name="List_20_1_Content"> <text:a xlink:type="simple" xlink:href="https://bspwiki.at/doku.php?id=clt:product" text:style-name="Internet_20_link" text:visited-style-name="Visited_20_Internet_20_Link">Produkt</text:a></text:p>
        </text:list-item>
        <text:list-item>
          <text:p text:style-name="List_20_1_Content"> <text:a xlink:type="simple" xlink:href="https://bspwiki.at/doku.php?id=clt:design" text:style-name="Internet_20_link" text:visited-style-name="Visited_20_Internet_20_Link">Bemessung</text:a></text:p>
        </text:list-item>
        <text:list-item>
          <text:p text:style-name="List_20_1_Content"> <text:a xlink:type="simple" xlink:href="https://bspwiki.at/doku.php?id=clt:use" text:style-name="Internet_20_link" text:visited-style-name="Visited_20_Internet_20_Link">Anwendung</text:a></text:p>
        </text:list-item>
        <text:list-item>
          <text:p text:style-name="List_20_1_Content_Last"> <text:a xlink:type="simple" xlink:href="https://bspwiki.at/doku.php?id=clt:special" text:style-name="Internet_20_link" text:visited-style-name="Visited_20_Internet_20_Link">Specia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23::26:01</meta:creation-date>
    <dc:creator>Generated</dc:creator>
    <dc:date>2026-09-09T23::26:01</dc:date>
    <dc:language>en-US</dc:language>
    <meta:editing-cycles>1</meta:editing-cycles>
    <meta:editing-duration>PT0S</meta:editing-duration>
    <dc:title>clt</dc:title>
  </office:meta>
</office:document-meta>
</file>