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lt:hotspot:software:cltdesigner:manual"/><text:bookmark-start text:name="__RefHeading___cltdesigner_user_manual_1"/><text:bookmark-start text:name="cltdesigner_user_manual"/>CLTdesigner User manual<text:bookmark-end text:name="__RefHeading___cltdesigner_user_manual_1"/><text:bookmark-end text:name="cltdesigner_user_manual"/></text:h>
      <text:p text:style-name="Text_20_body"><text:a xlink:type="simple" xlink:href="https://wiki.cltdesigner.at/doku.php?id=en:cltdesigner:manual" text:style-name="Internet_20_link" text:visited-style-name="Visited_20_Internet_20_Link">CLTdesigner User manu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8::55:32</meta:creation-date>
    <dc:creator>Generated</dc:creator>
    <dc:date>2026-09-10T08::55:32</dc:date>
    <dc:language>en-US</dc:language>
    <meta:editing-cycles>1</meta:editing-cycles>
    <meta:editing-duration>PT0S</meta:editing-duration>
    <dc:title>en:clt:hotspot:software:cltdesigner:manual</dc:title>
  </office:meta>
</office:document-meta>
</file>