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7d0cd66cd31aa2a364ea204dcebf11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v:examples:doweltree_concrete_composite:shrinkage"/><text:bookmark-start text:name="__RefHeading___berechnung_der_schwinddehnung_nach_en_1992-1-1_anhang_b_1"/><text:bookmark-start text:name="berechnung_der_schwinddehnung_nach_en_1992-1-1_anhang_b"/>Berechnung der Schwinddehnung nach EN 1992-1-1, Anhang B<text:bookmark-end text:name="__RefHeading___berechnung_der_schwinddehnung_nach_en_1992-1-1_anhang_b_1"/><text:bookmark-end text:name="berechnung_der_schwinddehnung_nach_en_1992-1-1_anhang_b"/></text:h>
      <text:p text:style-name="Text_20_body"><text:span text:style-name="Strong_20_Emphasis">Trocknungsschwinden ε<text:span text:style-name="sub">cd,∞</text:span></text:span></text:p>
      <text:p text:style-name="Text_20_body">mit RH<text:span text:style-name="sub">0</text:span> = 100 % | RH = 50 % (für Innenbereich im Betonbau)</text:p>
      <text:p text:style-name="Text_20_body"><draw:frame draw:style-name="media" draw:name="0" text:anchor-type="as-char" draw:z-index="0" svg:width="" svg:rel-width="100%" svg:height="0cm"><draw:image xlink:href="Pictures/f7d0cd66cd31aa2a364ea204dcebf11b.svg" xlink:type="simple" xlink:show="embed" xlink:actuate="onLoad"/></draw:frame></text:p>
      <text:p text:style-name="Text_20_body">mit α<text:span text:style-name="sub">ds1</text:span> = 4 | α<text:span text:style-name="sub">ds2</text:span> = 0,12 | f<text:span text:style-name="sub">cmo</text:span> = 10,0 N/mm<text:span text:style-name="sup">2</text:span></text:p>
      <text:p text:style-name="Text_20_body"><draw:frame draw:style-name="media" draw:name="1" text:anchor-type="as-char" draw:z-index="1" svg:width="" svg:rel-width="100%" svg:height="0cm"><draw:image xlink:href="Pictures/f7d0cd66cd31aa2a364ea204dcebf11b.svg" xlink:type="simple" xlink:show="embed" xlink:actuate="onLoad"/></draw:frame></text:p>
      <text:p text:style-name="Text_20_body">bezogene Bauteildicke h<text:span text:style-name="sub">0</text:span><text:line-break/>
für einseitige Trocknungsbedingung<text:line-break/>
(U … Anteil der der Trocknung ausgesetzten Querschnittsumfang)</text:p>
      <text:p text:style-name="Text_20_body"><draw:frame draw:style-name="media" draw:name="2" text:anchor-type="as-char" draw:z-index="2" svg:width="" svg:rel-width="100%" svg:height="0cm"><draw:image xlink:href="Pictures/f7d0cd66cd31aa2a364ea204dcebf11b.svg" xlink:type="simple" xlink:show="embed" xlink:actuate="onLoad"/></draw:frame></text:p>
      <text:p text:style-name="Text_20_body">k<text:span text:style-name="sub">h</text:span> - Koeffizient iteriert aus Tabelle 3.3</text:p>
      <text:p text:style-name="Text_20_body"><draw:frame draw:style-name="media" draw:name="3" text:anchor-type="as-char" draw:z-index="3" svg:width="" svg:rel-width="100%" svg:height="0cm"><draw:image xlink:href="Pictures/f7d0cd66cd31aa2a364ea204dcebf11b.svg" xlink:type="simple" xlink:show="embed" xlink:actuate="onLoad"/></draw:frame></text:p>
      <text:p text:style-name="Text_20_body">Grundwert der Trocknungsschwinddehnung</text:p>
      <text:p text:style-name="Text_20_body"><draw:frame draw:style-name="media" draw:name="4" text:anchor-type="as-char" draw:z-index="4" svg:width="" svg:rel-width="100%" svg:height="0cm"><draw:image xlink:href="Pictures/f7d0cd66cd31aa2a364ea204dcebf11b.svg" xlink:type="simple" xlink:show="embed" xlink:actuate="onLoad"/></draw:frame></text:p>
      <text:p text:style-name="Text_20_body"><text:span text:style-name="Strong_20_Emphasis">autogene Schwinddehnung ε<text:span text:style-name="sub">ca,∞</text:span></text:span></text:p>
      <text:p text:style-name="Text_20_body"><draw:frame draw:style-name="media" draw:name="5" text:anchor-type="as-char" draw:z-index="5" svg:width="" svg:rel-width="100%" svg:height="0cm"><draw:image xlink:href="Pictures/f7d0cd66cd31aa2a364ea204dcebf11b.svg" xlink:type="simple" xlink:show="embed" xlink:actuate="onLoad"/></draw:frame></text:p>
      <text:p text:style-name="Text_20_body"><text:span text:style-name="Strong_20_Emphasis">gesamte Schwinddehnung ε<text:span text:style-name="sub">cs</text:span></text:span></text:p>
      <text:p text:style-name="Text_20_body"><draw:frame draw:style-name="media" draw:name="6" text:anchor-type="as-char" draw:z-index="6" svg:width="" svg:rel-width="100%" svg:height="0cm"><draw:image xlink:href="Pictures/f7d0cd66cd31aa2a364ea204dcebf11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6::51:30</meta:creation-date>
    <dc:creator>Generated</dc:creator>
    <dc:date>2026-09-10T06::51:30</dc:date>
    <dc:language>en-US</dc:language>
    <meta:editing-cycles>1</meta:editing-cycles>
    <meta:editing-duration>PT0S</meta:editing-duration>
    <dc:title>hbv:examples:doweltree_concrete_composite:shrinkage</dc:title>
  </office:meta>
</office:document-meta>
</file>