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afe016566c05a338c81c19059ea70c.png"/>
  <manifest:file-entry manifest:media-type="image/png" manifest:full-path="Pictures/4b9189edcbf292ccd7c7b4649f48bf13.png"/>
  <manifest:file-entry manifest:media-type="image/png" manifest:full-path="Pictures/9a97c95df1cf53efed434e66adb0e8ee.png"/>
  <manifest:file-entry manifest:media-type="image/png" manifest:full-path="Pictures/a32096251ece509f57f063ca8d61b982.png"/>
  <manifest:file-entry manifest:media-type="image/png" manifest:full-path="Pictures/792738d0c9957e659503d64406710c6f.png"/>
  <manifest:file-entry manifest:media-type="image/png" manifest:full-path="Pictures/32dd6aeed85362d5c8be9677edaf7687.png"/>
  <manifest:file-entry manifest:media-type="image/png" manifest:full-path="Pictures/46b94c21151ad51ed4ca28257da8e793.png"/>
  <manifest:file-entry manifest:media-type="image/png" manifest:full-path="Pictures/d0c64a182d9de92fadd32d66105fb388.png"/>
  <manifest:file-entry manifest:media-type="image/png" manifest:full-path="Pictures/219504075954ea5d78c693de90c92d31.png"/>
  <manifest:file-entry manifest:media-type="image/png" manifest:full-path="Pictures/038c12f1fc787e46c8ce41e702d52f3c.png"/>
  <manifest:file-entry manifest:media-type="image/png" manifest:full-path="Pictures/9240c5c0b95f27784c65728d92eb8b99.png"/>
  <manifest:file-entry manifest:media-type="image/png" manifest:full-path="Pictures/3aa80ef62acbd7addc86dd883caab0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bv:staedtische_nachverdichtung:doweltree_concrete_composite"/><text:bookmark-start text:name="__RefHeading___beispiel_dippelbaum-beton-verbund_1"/><text:bookmark-start text:name="beispiel_dippelbaum-beton-verbund"/>Beispiel Dippelbaum-Beton-Verbund<text:bookmark-end text:name="__RefHeading___beispiel_dippelbaum-beton-verbund_1"/><text:bookmark-end text:name="beispiel_dippelbaum-beton-verbund"/></text:h>
      <text:h text:style-name="Heading_20_2" text:outline-level="2"><text:bookmark-start text:name="__RefHeading___angabe_2"/><text:bookmark-start text:name="angabe"/>Angabe<text:bookmark-end text:name="__RefHeading___angabe_2"/><text:bookmark-end text:name="angabe"/></text:h>
      <text:p text:style-name="Text_20_body">
<draw:frame draw:style-name="mediacenter" draw:name="Systemskizze Legend" text:anchor-type="paragraph" draw:z-index="0" svg:width="21.1666666667cm" style:rel-width="100%"><draw:text-box><text:p text:style-name="legendcenter"><draw:frame draw:style-name="mediacenter" draw:name="Systemskizze" text:anchor-type="paragraph" draw:z-index="0" svg:width="21.1666666667cm" style:rel-width="100%" svg:height="7.49441786284cm" style:rel-height="scale"><draw:image xlink:href="Pictures/84afe016566c05a338c81c19059ea70c.png" xlink:type="simple" xlink:show="embed" xlink:actuate="onLoad"/></draw:frame>Systemskizze</text:p></draw:text-box></draw:frame>
</text:p>
      <text:p text:style-name="Text_20_body">Abb. 1: Systemskizze
</text:p>
      <text:p text:style-name="Text_20_body">
<draw:frame draw:style-name="mediacenter" draw:name="Schnitt und Detail Auflager Legend" text:anchor-type="paragraph" draw:z-index="0" svg:width="21.1666666667cm" style:rel-width="100%"><draw:text-box><text:p text:style-name="legendcenter"><draw:frame draw:style-name="mediacenter" draw:name="Schnitt und Detail Auflager" text:anchor-type="paragraph" draw:z-index="1" svg:width="21.1666666667cm" style:rel-width="100%" svg:height="7.38656812339cm" style:rel-height="scale"><draw:image xlink:href="Pictures/4b9189edcbf292ccd7c7b4649f48bf13.png" xlink:type="simple" xlink:show="embed" xlink:actuate="onLoad"/></draw:frame>Schnitt und Detail Auflager</text:p></draw:text-box></draw:frame>
</text:p>
      <text:p text:style-name="Text_20_body">Abb. 2: Schnitt und Detail Auflager
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 table:number-rows-spanned="3">
            <text:p text:style-name="tablealignleft"><text:span text:style-name="Strong_20_Emphasis">Einwirkungen</text:span>  </text:p>
          </table:table-cell>
          <table:table-cell office:value-type="string" table:style-name="tablecell" table:number-rows-spanned="2">
            <text:p text:style-name="tablealignleft">charakt. Wert der ständigen Einwirkung  </text:p>
          </table:table-cell>
          <table:table-cell office:value-type="string" table:style-name="tablecell">
            <text:p text:style-name="tablealignleft">Eigengewicht  </text:p>
          </table:table-cell>
          <table:table-cell office:value-type="string" table:style-name="tablecell">
            <text:p text:style-name="tablealignleft">g<text:span text:style-name="sub">1,k</text:span> = 3,80 kN/m<text:span text:style-name="sup">2</text:span> (lt. Berechnung)  </text:p>
          </table:table-cell>
        </table:table-row>
        <table:table-row>
          <table:table-cell office:value-type="string" table:style-name="tablecell">
            <text:p text:style-name="tablealignleft">Fußbodenaufbau  </text:p>
          </table:table-cell>
          <table:table-cell office:value-type="string" table:style-name="tablecell">
            <text:p text:style-name="tablealignleft">g<text:span text:style-name="sub">2,k</text:span> = 2,00 kN/m<text:span text:style-name="sup">2</text:span>  </text:p>
          </table:table-cell>
        </table:table-row>
        <table:table-row>
          <table:table-cell office:value-type="string" table:style-name="tablecell">
            <text:p text:style-name="tablealignleft">charakt. Wert der veränderl. Einwirkung  </text:p>
          </table:table-cell>
          <table:table-cell office:value-type="string" table:style-name="tablecell">
            <text:p text:style-name="tablealignleft">Nutzlast (inkl. Trennwandzuschlag)  </text:p>
          </table:table-cell>
          <table:table-cell office:value-type="string" table:style-name="tablecell">
            <text:p text:style-name="tablealignleft">p<text:span text:style-name="sub">k</text:span> = 2,80 kN/m<text:span text:style-name="sup">2</text:span>  </text:p>
          </table:table-cell>
        </table:table-row>
        <table:table-row>
          <table:table-cell office:value-type="string" table:style-name="tablecell" table:number-rows-spanned="5">
            <text:p text:style-name="tablealignleft"><text:span text:style-name="Strong_20_Emphasis">Abmessungen und Aufbau</text:span>  </text:p>
          </table:table-cell>
          <table:table-cell office:value-type="string" table:style-name="tablecell">
            <text:p text:style-name="tablealignleft">Spannweite  </text:p>
          </table:table-cell>
          <table:table-cell office:value-type="string" table:style-name="tablecell">
            <text:p text:style-name="tablealignleft">l = 6,20 m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Aufbau  </text:p>
          </table:table-cell>
          <table:table-cell office:value-type="string" table:style-name="tablecell" table:number-columns-spanned="2">
            <text:p text:style-name="tablealignleft">Dippelbaumdecke, b<text:span text:style-name="sub">DB</text:span> / h<text:span text:style-name="sub">DB</text:span> / r<text:span text:style-name="sub">DB</text:span> = 290 / 220 / 220 mm 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Beton h<text:span text:style-name="sub">conc</text:span> = 90,0 mm 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Bewehrung BST 550 AQ 50 (wird in der Berechnung der wirksamen Steifigkeiten vernachlässigt) 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HBV-Schraube: 8x205 mm, Einschraubwinkel α = 45°, Anordnung nach Skizze  </text:p>
          </table:table-cell>
          <table:covered-table-cell/>
        </table:table-row>
        <table:table-row>
          <table:table-cell office:value-type="string" table:style-name="tablecell" table:number-rows-spanned="3">
            <text:p text:style-name="tablealignleft"><text:span text:style-name="Strong_20_Emphasis">Material</text:span>  </text:p>
          </table:table-cell>
          <table:table-cell office:value-type="string" table:style-name="tablecell">
            <text:p text:style-name="tablealignleft">Dippelbaum  </text:p>
          </table:table-cell>
          <table:table-cell office:value-type="string" table:style-name="tablecell">
            <text:p text:style-name="tablealignleft">Bestandsholz nach ÖNORM B 4008-1<text:line-break/> C24 nach ÖNORM EN 338  </text:p>
          </table:table-cell>
          <table:table-cell office:value-type="string" table:style-name="tablecell">
            <text:p text:style-name="tablealignleft">f<text:span text:style-name="sub">tim,m,k</text:span> = 24,0 N/mm<text:span text:style-name="sup">2</text:span><text:line-break/> f<text:span text:style-name="sub">tim,t,0,k</text:span> = 14,5 N/mm<text:span text:style-name="sup">2</text:span><text:line-break/> f<text:span text:style-name="sub">tim,v,k</text:span> = 2,3 N/mm<text:span text:style-name="sup">2</text:span><text:line-break/> E<text:span text:style-name="sub">tim,0,mean</text:span> = 11.000 N/mm<text:span text:style-name="sup">2</text:span><text:line-break/> </text:p>
          </table:table-cell>
        </table:table-row>
        <table:table-row>
          <table:table-cell office:value-type="string" table:style-name="tablecell">
            <text:p text:style-name="tablealignleft">Beton  </text:p>
          </table:table-cell>
          <table:table-cell office:value-type="string" table:style-name="tablecell">
            <text:p text:style-name="tablealignleft">C30/37  </text:p>
          </table:table-cell>
          <table:table-cell office:value-type="string" table:style-name="tablecell">
            <text:p text:style-name="tablealignleft">f<text:span text:style-name="sub">ck</text:span> = 30,0 N/mm<text:span text:style-name="sup">2</text:span><text:line-break/> E<text:span text:style-name="sub">cm</text:span> = 33.000 N/mm<text:span text:style-name="sup">2</text:span><text:line-break/> Grundzahl des Kriechens (Endkriechzahl): φ<text:span text:style-name="sub">0</text:span> = 2,50<text:line-break/> Endschwindmaß: ε<text:span text:style-name="sub">cs,t=∞</text:span> = -0,476‰ (siehe <text:a xlink:type="simple" xlink:href="https://bspwiki.at/doku.php?id=hbv:examples:doweltree_concrete_composite:shrinkage" text:style-name="Internet_20_link" text:visited-style-name="Visited_20_Internet_20_Link">Berechnung</text:a>)   </text:p>
          </table:table-cell>
        </table:table-row>
        <table:table-row>
          <table:table-cell office:value-type="string" table:style-name="tablecell">
            <text:p text:style-name="tablealignleft">Verbindungsmittelsteifigkeit  </text:p>
          </table:table-cell>
          <table:table-cell office:value-type="string" table:style-name="tablecell">
            <text:p text:style-name="tablealignleft">K<text:span text:style-name="sub">ser</text:span> = 90 · l<text:span text:style-name="sub">ef</text:span> = 90 · 100 = 9.000 N/mm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Nutzungsklasse</text:span>  </text:p>
          </table:table-cell>
          <table:table-cell office:value-type="string" table:style-name="tablecell" table:number-columns-spanned="2">
            <text:p text:style-name="tablealignleft">NKL 1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KLED</text:span>  </text:p>
          </table:table-cell>
          <table:table-cell office:value-type="string" table:style-name="tablecell">
            <text:p text:style-name="tablealignleft">"mittel"  </text:p>
          </table:table-cell>
          <table:table-cell office:value-type="string" table:style-name="tablecell">
            <text:p text:style-name="tablealignleft">k<text:span text:style-name="sub">mod</text:span> = 0,80<text:line-break/> k<text:span text:style-name="sub">def</text:span> = 0,60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left"><text:span text:style-name="Strong_20_Emphasis">Begrenzung der Durchbiegung</text:span>  </text:p>
          </table:table-cell>
          <table:table-cell office:value-type="string" table:style-name="tablecell">
            <text:p text:style-name="tablealignleft">Anfangsdurchbiegung  </text:p>
          </table:table-cell>
          <table:table-cell office:value-type="string" table:style-name="tablecell">
            <text:p text:style-name="tablealignleft">w<text:span text:style-name="sub">inst,grenz</text:span> = l/3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ddurchbiegung  </text:p>
          </table:table-cell>
          <table:table-cell office:value-type="string" table:style-name="tablecell">
            <text:p text:style-name="tablealignleft">w<text:span text:style-name="sub">net,fin,grenz</text:span> = l/25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Überhöhung  </text:p>
          </table:table-cell>
          <table:table-cell office:value-type="string" table:style-name="tablecell">
            <text:p text:style-name="tablealignleft">w<text:span text:style-name="sub">c</text:span> = 0 mm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ueberpruefung_randbedingungen_3"/><text:bookmark-start text:name="ueberpruefung_randbedingungen"/>Überprüfung Randbedingungen<text:bookmark-end text:name="__RefHeading___ueberpruefung_randbedingungen_3"/><text:bookmark-end text:name="ueberpruefung_randbedingungen"/></text:h>
      <text:p text:style-name="Text_20_body">Aufteilung der Verbindungsmittel erfolgt entsprechend dem Querkraftverlauf in zwei Bereiche (n = 2)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draw:frame draw:style-name="medialeft" draw:name="Querkraftverlauf Aufteilung in zwei Bereiche Legend" text:anchor-type="paragraph" draw:z-index="0" svg:width="10.5833333333cm"><draw:text-box><text:p text:style-name="legendcenter"><draw:frame draw:style-name="medialeft" draw:name="Querkraftverlauf Aufteilung in zwei Bereiche" text:anchor-type="paragraph" draw:z-index="2" svg:width="10.5833333333cm" svg:height="3.89362139918cm"><draw:image xlink:href="Pictures/9a97c95df1cf53efed434e66adb0e8ee.png" xlink:type="simple" xlink:show="embed" xlink:actuate="onLoad"/></draw:frame>Querkraftverlauf Aufteilung in zwei Bereiche</text:p></draw:text-box></draw:frame></text:p>
          </table:table-cell>
        </table:table-row>
      </table:table>
      <text:p text:style-name="Text_20_body">Überprüfung der max. Verbindungsmittelabstände für das γ-Verfahren nach ONR CEN/TS 19103:2022 ONR CEN/TS 19103: Eurocode 5: Bemessung und Konstruktion von Holzbauten — Berechnung von Holz-Beton-Verbundbauteilen — Allgemeine Regeln und Regeln für den Hochbau, Wien, 2022. <text:a xlink:type="simple" xlink:href="https://bspwiki.at/lib/exe/fetch.php?media=hbv:ref:onr_cen_ts_19103_2022_04_01_de.pdf" text:style-name="Internet_20_link" text:visited-style-name="Visited_20_Internet_20_Link">PDF</text:a> &amp; ÖNORM B 1995-1-1:2019 - Anhang B ON B 1995-1-1:2019: Eurocode 5: Bemessung und Konstruktion von Holzbauten – Teil 1-1: Allgemeines – Allgemeine Regeln und Regeln für den Hochbau. Nationale Festlegungen, nationale Erläuterungen und nationale Ergänzungen zur ÖNORM EN 1995-1-1. Juni 2019. <text:a xlink:type="simple" xlink:href="https://bspwiki.at/lib/exe/fetch.php?media=intranet:ref:standards:on_b_1995-1-1_2019_06.pdf" text:style-name="Internet_20_link" text:visited-style-name="Visited_20_Internet_20_Link">PDF</text:a></text:p>
      <text:p text:style-name="Text_20_body">Überprüfung Randabstände Schraube nach ÖNORM B 1995-1-1:2019 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able:table table:style-name="Table">
              <table:table-column/>
              <table:table-column/>
              <table:table-column/>
              <table:table-column/>
              <table:table-row>
                <table:table-cell office:value-type="string" table:style-name="tableheader"/>
                <table:table-cell office:value-type="string" table:style-name="tableheader">
                  <text:p text:style-name="Table_20_Heading">  Randabstände  </text:p>
                </table:table-cell>
                <table:table-cell office:value-type="string" table:style-name="tableheader">
                  <text:p text:style-name="Table_20_Heading">  Randabstände vorhanden  </text:p>
                </table:table-cell>
                <table:table-cell office:value-type="string" table:style-name="tableheader"/>
              </table:table-row>
              <table:table-row>
                <table:table-cell office:value-type="string" table:style-name="tableheader">
                  <text:p text:style-name="Table_20_Heading">  a<text:span text:style-name="sub">1,H</text:span>  </text:p>
                </table:table-cell>
                <table:table-cell office:value-type="string" table:style-name="tablecell">
                  <text:p text:style-name="tablealigncenter">  7d / sin(α) = 79,1 mm  </text:p>
                </table:table-cell>
                <table:table-cell office:value-type="string" table:style-name="tablecell">
                  <text:p text:style-name="tablealigncenter">  150 mm  </text:p>
                </table:table-cell>
                <table:table-cell office:value-type="string" table:style-name="tablecell">
                  <text:p text:style-name="tablealigncenter">  ✔  </text:p>
                </table:table-cell>
              </table:table-row>
              <table:table-row>
                <table:table-cell office:value-type="string" table:style-name="tableheader">
                  <text:p text:style-name="Table_20_Heading">  a<text:span text:style-name="sub">2</text:span>  </text:p>
                </table:table-cell>
                <table:table-cell office:value-type="string" table:style-name="tablecell">
                  <text:p text:style-name="tablealigncenter">  5 d = 40 mm  </text:p>
                </table:table-cell>
                <table:table-cell office:value-type="string" table:style-name="tablecell">
                  <text:p text:style-name="tablealigncenter">  60,0 mm  </text:p>
                </table:table-cell>
                <table:table-cell office:value-type="string" table:style-name="tablecell">
                  <text:p text:style-name="tablealigncenter">  ✔  </text:p>
                </table:table-cell>
              </table:table-row>
              <table:table-row>
                <table:table-cell office:value-type="string" table:style-name="tableheader">
                  <text:p text:style-name="Table_20_Heading">  a<text:span text:style-name="sub">1,CG</text:span>  </text:p>
                </table:table-cell>
                <table:table-cell office:value-type="string" table:style-name="tablecell">
                  <text:p text:style-name="tablealigncenter">  10 d = 80 mm  </text:p>
                </table:table-cell>
                <table:table-cell office:value-type="string" table:style-name="tablecell">
                  <text:p text:style-name="tablealigncenter">  150 (450 erhöhter Randabstand a<text:span text:style-name="sub">1,CG</text:span>, im Falle, dass das Eindrehen der Schrauben am Auflager durch das Kniestockmauerwerk verhindert wird) mm  </text:p>
                </table:table-cell>
                <table:table-cell office:value-type="string" table:style-name="tablecell">
                  <text:p text:style-name="tablealigncenter">  ✔  </text:p>
                </table:table-cell>
              </table:table-row>
              <table:table-row>
                <table:table-cell office:value-type="string" table:style-name="tableheader">
                  <text:p text:style-name="Table_20_Heading">  a<text:span text:style-name="sub">2,CG</text:span>  </text:p>
                </table:table-cell>
                <table:table-cell office:value-type="string" table:style-name="tablecell">
                  <text:p text:style-name="tablealigncenter">  4 d = 32 mm  </text:p>
                </table:table-cell>
                <table:table-cell office:value-type="string" table:style-name="tablecell">
                  <text:p text:style-name="tablealigncenter">  115 mm  </text:p>
                </table:table-cell>
                <table:table-cell office:value-type="string" table:style-name="tablecell">
                  <text:p text:style-name="tablealigncenter">  ✔  </text:p>
                </table:table-cell>
              </table:table-row>
            </table:table>
          </table:table-cell>
          <table:table-cell office:value-type="string" table:style-name="tablecell">
            <text:p text:style-name="tablealignleft"><draw:frame draw:style-name="medialeft" draw:name="Randabstände Schraube Legend" text:anchor-type="paragraph" draw:z-index="0" svg:width="4.7625cm" style:rel-width="100%"><draw:text-box><text:p text:style-name="legendcenter"><draw:frame draw:style-name="medialeft" draw:name="Randabstände Schraube" text:anchor-type="paragraph" draw:z-index="3" svg:width="4.7625cm" style:rel-width="100%" svg:height="5.38764916468cm" style:rel-height="scale"><draw:image xlink:href="Pictures/a32096251ece509f57f063ca8d61b982.png" xlink:type="simple" xlink:show="embed" xlink:actuate="onLoad"/></draw:frame>Randabstände Schraube</text:p></draw:text-box></draw:frame></text:p>
          </table:table-cell>
        </table:table-row>
      </table:table>
      <text:h text:style-name="Heading_20_2" text:outline-level="2"><text:bookmark-start text:name="__RefHeading___festigkeitskennwerte_4"/><text:bookmark-start text:name="festigkeitskennwerte"/>Festigkeitskennwerte<text:bookmark-end text:name="__RefHeading___festigkeitskennwerte_4"/><text:bookmark-end text:name="festigkeitskennwerte"/></text:h>
      <text:p text:style-name="Text_20_body"><text:span text:style-name="Strong_20_Emphasis">Vollholz</text:span></text:p>
      <text:p text:style-name="Text_20_body">Festigkeitskennwerte C24 lt. gemäß ÖNORM EN 338:2016 ÖNORM EN 338:2016-06-01: Bauholz für tragende Zwecke ― Festigkeitsklassen. Österreichisches Normungsinstitut Wien, 2016. <text:a xlink:type="simple" xlink:href="https://bspwiki.at/lib/exe/fetch.php?media=intranet:ref:standards:on_en_338_2016_06.pdf" text:style-name="Internet_20_link" text:visited-style-name="Visited_20_Internet_20_Link">PDF</text:a></text:p>
      <text:p text:style-name="Text_20_body"><text:span text:style-name="Strong_20_Emphasis">Beton</text:span></text:p>
      <text:p text:style-name="Text_20_body">Druckfestigkeit C30/37 gemäß ÖNORM EN 1992-1-1:2015 ÖNORM EN 1992-1-1:2015, „Eurocode 2: Bemessung und Konstruktion von Stahlbeton- und Spannbetontragwerken, Teil 1-1: Allgemeine Bemessungsregeln und Regeln für den Hochbau (konsolidierte Fassung)“, Austrian Standards Institute/Österreichisches Normungsinstitut (ON), Wien, 2015</text:p>
      <text:h text:style-name="Heading_20_2" text:outline-level="2"><text:bookmark-start text:name="__RefHeading___einwirkungskombinationen_5"/><text:bookmark-start text:name="einwirkungskombinationen"/>Einwirkungskombinationen<text:bookmark-end text:name="__RefHeading___einwirkungskombinationen_5"/><text:bookmark-end text:name="einwirkungskombinationen"/></text:h>
      <text:h text:style-name="Heading_20_3" text:outline-level="3"><text:bookmark-start text:name="__RefHeading___einwirkungskombinationen_fuer_nachweise_im_grenzzustand_der_tragfaehigkeit_uls_6"/><text:bookmark-start text:name="einwirkungskombinationen_fuer_nachweise_im_grenzzustand_der_tragfaehigkeit_uls"/>Einwirkungskombinationen für Nachweise im Grenzzustand der Tragfähigkeit (ULS)<text:bookmark-end text:name="__RefHeading___einwirkungskombinationen_fuer_nachweise_im_grenzzustand_der_tragfaehigkeit_uls_6"/><text:bookmark-end text:name="einwirkungskombinationen_fuer_nachweise_im_grenzzustand_der_tragfaehigkeit_uls"/></text:h>
      <text:p text:style-name="Text_20_body"><text:span text:style-name="Strong_20_Emphasis">Berechnung Eigengewicht</text:span></text:p>
      <text:p text:style-name="Text_20_body">Fläche Kreiszwickel A<text:span text:style-name="sub">KZW</text:span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<draw:frame draw:style-name="medialeft" draw:name="Dippelbaum Fläche Kreiszwickel Legend" text:anchor-type="paragraph" draw:z-index="0" svg:width="5.29166666667cm" style:rel-width="100%"><draw:text-box><text:p text:style-name="legendcenter"><draw:frame draw:style-name="medialeft" draw:name="Dippelbaum Fläche Kreiszwickel" text:anchor-type="paragraph" draw:z-index="4" svg:width="5.29166666667cm" style:rel-width="100%" svg:height="5.39723607648cm" style:rel-height="scale"><draw:image xlink:href="Pictures/792738d0c9957e659503d64406710c6f.png" xlink:type="simple" xlink:show="embed" xlink:actuate="onLoad"/></draw:frame>Dippelbaum Fläche Kreiszwickel</text:p></draw:text-box></draw:frame></text:p>
          </table:table-cell>
        </table:table-row>
      </table:table>
      <text:p text:style-name="Text_20_body">Berechnung Eigengewicht für 1 m Streifen</text:p>
      <text:p text:style-name="Text_20_body"><text:span text:style-name="Strong_20_Emphasis">Grundkombination (t = 0) gemäß ÖNORM EN 1990:2013 ÖNORM EN 1990:2013, „Eurocode - Grundlagen der Tragwerksplanung (konsolidierte Fassung)“, Austrian Standards Institute/Österreichisches Normungsinstitut (ON), Wien, 2013.</text:span></text:p>
      <text:p text:style-name="Text_20_body"><text:span text:style-name="Strong_20_Emphasis">Grundkombination (t = ∞) gemäß ONR CEN/TS 19103:2022 </text:span></text:p>
      <text:p text:style-name="Text_20_body">Aufgrund des unterschiedlichen Kriechverhaltens des Betons, des Holzes und der Verbundmittel werden die Einwirkungen (Lasten) im Grenzzustand der Tragfähigkeit zum Zeitpunkt t = ∞ in „kriechwirksame“ und „nicht kriechwirksame“ unterschieden. Die resultierenden Spannungen in der Holz-Beton-Verbundkonstruktion ergeben sich gemäß der Technischen Spezifikation  durch Überlagerung der Schnittgrößen aus dem quasi-ständigen Lastanteil (q<text:span text:style-name="sub">perm,d</text:span>) und den Spannungen aus Schwinden, berechnet mit den Querschnittswerten zum Zeitpunkt t = ∞ sowie der Spannungen aus dem kurzzeitig wirkenden Lastanteil (nicht kriechwirksam, q<text:span text:style-name="sub">short,d</text:span>) berechnet mit den Querschnittswerten zum Zeitpunkt t = 0.</text:p>
      <text:p text:style-name="Text_20_body">quasi-ständiger Lastanteil</text:p>
      <text:p text:style-name="Text_20_body">kurzzeitig wirkender Lastanteil</text:p>
      <text:h text:style-name="Heading_20_3" text:outline-level="3"><text:bookmark-start text:name="__RefHeading___einwirkungskombinationen_fuer_nachweise_im_grenzzustand_der_gebrauchstauglichkeit_sls_7"/><text:bookmark-start text:name="einwirkungskombinationen_fuer_nachweise_im_grenzzustand_der_gebrauchstauglichkeit_sls"/>Einwirkungskombinationen für Nachweise im Grenzzustand der Gebrauchstauglichkeit (SLS)<text:bookmark-end text:name="__RefHeading___einwirkungskombinationen_fuer_nachweise_im_grenzzustand_der_gebrauchstauglichkeit_sls_7"/><text:bookmark-end text:name="einwirkungskombinationen_fuer_nachweise_im_grenzzustand_der_gebrauchstauglichkeit_sls"/></text:h>
      <text:p text:style-name="Text_20_body">charakteristische Lastkombination</text:p>
      <text:p text:style-name="Text_20_body">quasi-ständige Lastkombination</text:p>
      <text:p text:style-name="Text_20_body">kurzzeitig wirkender Lastanteil</text:p>
      <text:h text:style-name="Heading_20_2" text:outline-level="2"><text:bookmark-start text:name="__RefHeading___nachweise_im_grenzzustand_der_tragfaehigkeit_uls_8"/><text:bookmark-start text:name="nachweise_im_grenzzustand_der_tragfaehigkeit_uls"/>Nachweise im Grenzzustand der Tragfähigkeit (ULS)<text:bookmark-end text:name="__RefHeading___nachweise_im_grenzzustand_der_tragfaehigkeit_uls_8"/><text:bookmark-end text:name="nachweise_im_grenzzustand_der_tragfaehigkeit_uls"/></text:h>
      <text:h text:style-name="Heading_20_3" text:outline-level="3"><text:bookmark-start text:name="__RefHeading___zeitpunkt_t_0_9"/><text:bookmark-start text:name="zeitpunkt_t_0"/>Zeitpunkt t = 0<text:bookmark-end text:name="__RefHeading___zeitpunkt_t_0_9"/><text:bookmark-end text:name="zeitpunkt_t_0"/></text:h>
      <text:h text:style-name="Heading_20_4" text:outline-level="4"><text:bookmark-start text:name="__RefHeading___berechnung_mit_den_querschnittswerte_zum_zeitpunkt_t_0_10"/><text:bookmark-start text:name="berechnung_mit_den_querschnittswerte_zum_zeitpunkt_t_0"/>Berechnung mit den Querschnittswerte zum Zeitpunkt t = 0<text:bookmark-end text:name="__RefHeading___berechnung_mit_den_querschnittswerte_zum_zeitpunkt_t_0_10"/><text:bookmark-end text:name="berechnung_mit_den_querschnittswerte_zum_zeitpunkt_t_0"/></text:h>
      <text:p text:style-name="Text_20_body"><text:span text:style-name="Strong_20_Emphasis">Bemessungswerte der Elastizitätsmoduli/ Verschiebungsmodul</text:span></text:p>
      <text:p text:style-name="Text_20_body">Elastizitätsmodul Beton</text:p>
      <text:p text:style-name="Text_20_body">Elastizitätsmodul Holz</text:p>
      <text:p text:style-name="Text_20_body">Verschiebungsmodul pro Verbindungsmittel</text:p>
      <text:p text:style-name="Text_20_body">Holz-Beton-Verbundschraube 8x205 mm, l<text:span text:style-name="sub">ef</text:span> = 100 mm, K<text:span text:style-name="sub">ser</text:span> = 90 lef (nach Herstellerangabe)</text:p>
      <text:p text:style-name="Text_20_body">effektiver Verbindungsmittelabstand</text:p>
      <text:p text:style-name="Text_20_body"><text:span text:style-name="Strong_20_Emphasis">Querschnittswerte der Dippelbaumdecke</text:span> (Querschnitt 2)</text:p>
      <text:p text:style-name="Text_20_body">Fläche für 1 m -Streifen</text:p>
      <text:p text:style-name="Text_20_body">Berechnung Schwerpunkt Dippelbaum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<draw:frame draw:style-name="media" draw:name="Dippelbaum Schwerpunkt Legend" text:anchor-type="as-char" draw:z-index="0" svg:width="7.9375cm" style:rel-width="100%"><draw:text-box><text:p text:style-name="legendcenter"><draw:frame draw:style-name="media" draw:name="Dippelbaum Schwerpunkt" text:anchor-type="as-char" draw:z-index="5" svg:width="7.9375cm" style:rel-width="100%" svg:height="4.20747180451cm" style:rel-height="scale"><draw:image xlink:href="Pictures/32dd6aeed85362d5c8be9677edaf7687.png" xlink:type="simple" xlink:show="embed" xlink:actuate="onLoad"/></draw:frame>Dippelbaum Schwerpunkt</text:p></draw:text-box></draw:frame></text:p>
          </table:table-cell>
        </table:table-row>
      </table:table>
      <text:p text:style-name="Text_20_body">Bei üblichen Dippelbaumgeometrien kann das Eigenträgheitsmoment des Kreissegmentes vernachlässigt werden. Somit kann das Flächenträgheitsmoment eines Dippelbaumes vereinfacht wie folgt berechnet werden:</text:p>
      <text:p text:style-name="Text_20_body">1 m Streifen</text:p>
      <text:p text:style-name="Text_20_body"><text:span text:style-name="Strong_20_Emphasis">Berechnung der Dehn- und Biegesteifigkeit der Dippelbaumdecke</text:span></text:p>
      <text:p text:style-name="Text_20_body"><text:span text:style-name="Strong_20_Emphasis">Querschnittswerte des Betonquerschnitts Zustand II</text:span> (Querschnitt 1)</text:p>
      <text:p text:style-name="Text_20_body"><text:span text:style-name="underline">Berechnung der gerissenen Betonhöhe h<text:span text:style-name="sub">cr</text:span></text:span></text:p>
      <text:p text:style-name="Text_20_body">mit dem Hilfswert γ<text:span text:style-name="sub">cr</text:span>:</text:p>
      <text:p text:style-name="Text_20_body">für 1.000/290 = 3,45 Verbindungsmittelreihen pro Meter, je 2 Schraubenreihen.</text:p>
      <text:p text:style-name="Text_20_body"><draw:frame draw:style-name="mediacenter" draw:name="6" text:anchor-type="paragraph" draw:z-index="6" svg:width="18.5208333333cm" style:rel-width="100%" svg:height="8.26966089466cm" style:rel-height="scale"><draw:image xlink:href="Pictures/46b94c21151ad51ed4ca28257da8e793.png" xlink:type="simple" xlink:show="embed" xlink:actuate="onLoad"/></draw:frame></text:p>
      <text:p text:style-name="Text_20_body"><text:span text:style-name="Strong_20_Emphasis">Berechnung der Dehn- und Biegesteifigkeit des Betonquerschnitts</text:span></text:p>
      <text:p text:style-name="Text_20_body">unter Vernachlässigung von:</text:p>
      <text:list text:style-name="List_20_1" text:continue-numbering="false">
        <text:list-item>
          <text:p text:style-name="List_20_1_Content_First"> der Bewehrung in der Steifigkeitsberechnung</text:p>
        </text:list-item>
        <text:list-item>
          <text:p text:style-name="List_20_1_Content_Last"> dem Beton-„Zwickel“ zwischen den Dippelbäumen</text:p>
        </text:list-item>
      </text:list>
      <text:h text:style-name="Heading_20_4" text:outline-level="4"><text:bookmark-start text:name="__RefHeading___schnittkraft-_spannungsberechnung_zum_zeitpunkt_t_0_11"/><text:bookmark-start text:name="schnittkraft-_spannungsberechnung_zum_zeitpunkt_t_0"/>Schnittkraft- &amp; Spannungsberechnung (zum Zeitpunkt t = 0)<text:bookmark-end text:name="__RefHeading___schnittkraft-_spannungsberechnung_zum_zeitpunkt_t_0_11"/><text:bookmark-end text:name="schnittkraft-_spannungsberechnung_zum_zeitpunkt_t_0"/></text:h>
      <text:p text:style-name="Text_20_body">Verbundfaktoren (mit 1.000/290 = 3,45 Verbindungsmittelreihen pro Meter, je 2 Schraubenreihen)</text:p>
      <text:p text:style-name="Text_20_body">Schwerpunktsabstände</text:p>
      <text:p text:style-name="Text_20_body"><text:span text:style-name="Strong_20_Emphasis">Ermittlung der effektiven Biegesteifigkeit</text:span></text:p>
      <text:p text:style-name="Text_20_body"><text:span text:style-name="Strong_20_Emphasis">Berechnung der Spannungen für die Grundkombination q<text:span text:style-name="sub">d,t=0</text:span></text:span></text:p>
      <text:p text:style-name="Text_20_body">Moment</text:p>
      <text:p text:style-name="Text_20_body">Spannungen Beton (Querschnitt 1)</text:p>
      <text:p text:style-name="Text_20_body">Spannungen Holz (Querschnitt 2)</text:p>
      <text:p text:style-name="Text_20_body"><text:span text:style-name="Strong_20_Emphasis">Übersicht der Spannungen für die Grundkombination, dem quasi-ständigen und den kurzzeitig wirkenden Lastanteil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 table:number-columns-spanned="3">
            <text:p text:style-name="Table_20_Heading">  Grundkombination q<text:span text:style-name="sub">d,t=0</text:span> = 12,0 kN/m 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 quasi-ständige Kombination q<text:span text:style-name="sub">perm,d</text:span> = 9,09 kN/m 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 kurzzeitig wirkender Lastanteil q<text:span text:style-name="sub">short,d</text:span> = 2,94 kN/m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 Faser  </text:p>
          </table:table-cell>
          <table:table-cell office:value-type="string" table:style-name="tableheader">
            <text:p text:style-name="Table_20_Heading">  σ<text:span text:style-name="sub">N</text:span>  </text:p>
          </table:table-cell>
          <table:table-cell office:value-type="string" table:style-name="tableheader">
            <text:p text:style-name="Table_20_Heading">  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+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  </text:p>
          </table:table-cell>
          <table:table-cell office:value-type="string" table:style-name="tableheader">
            <text:p text:style-name="Table_20_Heading">  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+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  </text:p>
          </table:table-cell>
          <table:table-cell office:value-type="string" table:style-name="tableheader">
            <text:p text:style-name="Table_20_Heading">  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+σ<text:span text:style-name="sub">M</text:span>  </text:p>
          </table:table-cell>
        </table:table-row>
        <table:table-row>
          <table:table-cell office:value-type="string" table:style-name="tableheader">
            <text:p text:style-name="Table_20_Heading">  [mm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 table:number-rows-spanned="2">
            <text:p text:style-name="tablealigncenter">  -2,72  </text:p>
          </table:table-cell>
          <table:table-cell office:value-type="string" table:style-name="tablecell">
            <text:p text:style-name="tablealigncenter">  -2,73  </text:p>
          </table:table-cell>
          <table:table-cell office:value-type="string" table:style-name="tablecell">
            <text:p text:style-name="tablealigncenter">  -5,45  </text:p>
          </table:table-cell>
          <table:table-cell office:value-type="string" table:style-name="tablecell" table:number-rows-spanned="2">
            <text:p text:style-name="tablealigncenter">  -2,06  </text:p>
          </table:table-cell>
          <table:table-cell office:value-type="string" table:style-name="tablecell">
            <text:p text:style-name="tablealigncenter">  -2,07  </text:p>
          </table:table-cell>
          <table:table-cell office:value-type="string" table:style-name="tablecell">
            <text:p text:style-name="tablealigncenter">  -4,13  </text:p>
          </table:table-cell>
          <table:table-cell office:value-type="string" table:style-name="tablecell" table:number-rows-spanned="2">
            <text:p text:style-name="tablealigncenter">  -0,666  </text:p>
          </table:table-cell>
          <table:table-cell office:value-type="string" table:style-name="tablecell">
            <text:p text:style-name="tablealigncenter">  -0,669  </text:p>
          </table:table-cell>
          <table:table-cell office:value-type="string" table:style-name="tablecell">
            <text:p text:style-name="tablealigncenter">  -1,34  </text:p>
          </table:table-cell>
        </table:table-row>
        <table:table-row>
          <table:table-cell office:value-type="string" table:style-name="tableheader">
            <text:p text:style-name="Table_20_Heading">  76,6  </text:p>
          </table:table-cell>
          <table:table-cell office:value-type="string" table:style-name="tablecell">
            <text:p text:style-name="tablealigncenter">  2,73  </text:p>
          </table:table-cell>
          <table:table-cell office:value-type="string" table:style-name="tablecell">
            <text:p text:style-name="tablealigncenter">  0,01  </text:p>
          </table:table-cell>
          <table:table-cell office:value-type="string" table:style-name="tablecell">
            <text:p text:style-name="tablealigncenter">  2,07  </text:p>
          </table:table-cell>
          <table:table-cell office:value-type="string" table:style-name="tablecell">
            <text:p text:style-name="tablealigncenter">  0,01  </text:p>
          </table:table-cell>
          <table:table-cell office:value-type="string" table:style-name="tablecell">
            <text:p text:style-name="tablealigncenter">  0,669  </text:p>
          </table:table-cell>
          <table:table-cell office:value-type="string" table:style-name="tablecell">
            <text:p text:style-name="tablealigncenter">  0,003  </text:p>
          </table:table-cell>
        </table:table-row>
        <table:table-row>
          <table:table-cell office:value-type="string" table:style-name="tableheader">
            <text:p text:style-name="Table_20_Heading">  90  </text:p>
          </table:table-cell>
          <table:table-cell office:value-type="string" table:style-name="tablecell" table:number-rows-spanned="2">
            <text:p text:style-name="tablealigncenter">  1,03  </text:p>
          </table:table-cell>
          <table:table-cell office:value-type="string" table:style-name="tablecell">
            <text:p text:style-name="tablealigncenter">  -3,24  </text:p>
          </table:table-cell>
          <table:table-cell office:value-type="string" table:style-name="tablecell">
            <text:p text:style-name="tablealigncenter">  -2,21  </text:p>
          </table:table-cell>
          <table:table-cell office:value-type="string" table:style-name="tablecell" table:number-rows-spanned="2">
            <text:p text:style-name="tablealigncenter">  0,780  </text:p>
          </table:table-cell>
          <table:table-cell office:value-type="string" table:style-name="tablecell">
            <text:p text:style-name="tablealigncenter">  -2,45  </text:p>
          </table:table-cell>
          <table:table-cell office:value-type="string" table:style-name="tablecell">
            <text:p text:style-name="tablealigncenter">  -1,67  </text:p>
          </table:table-cell>
          <table:table-cell office:value-type="string" table:style-name="tablecell" table:number-rows-spanned="2">
            <text:p text:style-name="tablealigncenter">  0,252  </text:p>
          </table:table-cell>
          <table:table-cell office:value-type="string" table:style-name="tablecell">
            <text:p text:style-name="tablealigncenter">  -0,794  </text:p>
          </table:table-cell>
          <table:table-cell office:value-type="string" table:style-name="tablecell">
            <text:p text:style-name="tablealigncenter">  -0,542  </text:p>
          </table:table-cell>
        </table:table-row>
        <table:table-row>
          <table:table-cell office:value-type="string" table:style-name="tableheader">
            <text:p text:style-name="Table_20_Heading">  310  </text:p>
          </table:table-cell>
          <table:table-cell office:value-type="string" table:style-name="tablecell">
            <text:p text:style-name="tablealigncenter">  2,80  </text:p>
          </table:table-cell>
          <table:table-cell office:value-type="string" table:style-name="tablecell">
            <text:p text:style-name="tablealigncenter">  3,83  </text:p>
          </table:table-cell>
          <table:table-cell office:value-type="string" table:style-name="tablecell">
            <text:p text:style-name="tablealigncenter">  2,12  </text:p>
          </table:table-cell>
          <table:table-cell office:value-type="string" table:style-name="tablecell">
            <text:p text:style-name="tablealigncenter">  2,90  </text:p>
          </table:table-cell>
          <table:table-cell office:value-type="string" table:style-name="tablecell">
            <text:p text:style-name="tablealigncenter">  0,686  </text:p>
          </table:table-cell>
          <table:table-cell office:value-type="string" table:style-name="tablecell">
            <text:p text:style-name="tablealigncenter">  0,938  </text:p>
          </table:table-cell>
        </table:table-row>
      </table:table>
      <text:h text:style-name="Heading_20_2" text:outline-level="2"><text:bookmark-start text:name="__RefHeading___zeitpunkt_t_12"/><text:bookmark-start text:name="zeitpunkt_t"/>Zeitpunkt t = ∞<text:bookmark-end text:name="__RefHeading___zeitpunkt_t_12"/><text:bookmark-end text:name="zeitpunkt_t"/></text:h>
      <text:h text:style-name="Heading_20_3" text:outline-level="3"><text:bookmark-start text:name="__RefHeading___ermittlung_des_beiwertes_zur_beruecksichtigung_des_systemkriechverhaltens_13"/><text:bookmark-start text:name="ermittlung_des_beiwertes_zur_beruecksichtigung_des_systemkriechverhaltens"/>Ermittlung des Beiwertes zur Berücksichtigung des Systemkriechverhaltens<text:bookmark-end text:name="__RefHeading___ermittlung_des_beiwertes_zur_beruecksichtigung_des_systemkriechverhaltens_13"/><text:bookmark-end text:name="ermittlung_des_beiwertes_zur_beruecksichtigung_des_systemkriechverhaltens"/></text:h>
      <text:p text:style-name="Text_20_body">(siehe ONR CEN/TS 19103:2022)</text:p>
      <text:p text:style-name="Text_20_body">Koeffizient zur Berücksichtigung der Auswirkungen der Verbundwirkungen auf die Kriechzahl des Betonquerschnitts aus Tab. 7.1 ONR CEN/TS 19103:2022 </text:p>
      <text:p text:style-name="Text_20_body">für φ<text:span text:style-name="sub">0</text:span> = 2,50 und k<text:span text:style-name="sub">def</text:span> = 0,60</text:p>
      <text:p text:style-name="Text_20_body">Tab. 1:  Steifigkeiten und Verschiebungsmodul zum Zeitpunkt t = ∞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Holz  </text:p>
          </table:table-cell>
          <table:table-cell office:value-type="string" table:style-name="tableheader">
            <text:p text:style-name="Table_20_Heading">  Beton  </text:p>
          </table:table-cell>
          <table:table-cell office:value-type="string" table:style-name="tableheader">
            <text:p text:style-name="Table_20_Heading">  Verbindung  </text:p>
          </table:table-cell>
        </table:table-row>
        <table:table-row>
          <table:table-cell office:value-type="string" table:style-name="tablecell">
            <text:p text:style-name="tablealigncenter">  t=0  </text:p>
          </table:table-cell>
          <table:table-cell office:value-type="string" table:style-name="tablecell">
            <text:p text:style-name="tablealigncenter">  E<text:span text:style-name="sub">tim,0,mean,d,t=0</text:span> = 8.460 N/mm<text:span text:style-name="sup">2</text:span>  </text:p>
          </table:table-cell>
          <table:table-cell office:value-type="string" table:style-name="tablecell">
            <text:p text:style-name="tablealigncenter">  E<text:span text:style-name="sub">conc,d,t=0</text:span> = 22.000 N/mm<text:span text:style-name="sup">2</text:span>  </text:p>
          </table:table-cell>
          <table:table-cell office:value-type="string" table:style-name="tablecell">
            <text:p text:style-name="tablealigncenter">  K<text:span text:style-name="sub">u,d,t=0</text:span> = 4.800 N/mm  </text:p>
          </table:table-cell>
        </table:table-row>
        <table:table-row>
          <table:table-cell office:value-type="string" table:style-name="tablecell">
            <text:p text:style-name="tablealigncenter">  Beiwerte  </text:p>
          </table:table-cell>
          <table:table-cell office:value-type="string" table:style-name="tablecell">
            <text:p text:style-name="tablealigncenter">  ψ<text:span text:style-name="sub">tim</text:span> = 1,00  </text:p>
          </table:table-cell>
          <table:table-cell office:value-type="string" table:style-name="tablecell">
            <text:p text:style-name="tablealigncenter">  ψ<text:span text:style-name="sub">conc</text:span> = 1,95  </text:p>
          </table:table-cell>
          <table:table-cell office:value-type="string" table:style-name="tablecell">
            <text:p text:style-name="tablealigncenter">  ψ<text:span text:style-name="sub">conn</text:span> = 1,00  </text:p>
          </table:table-cell>
        </table:table-row>
        <table:table-row>
          <table:table-cell office:value-type="string" table:style-name="tablecell">
            <text:p text:style-name="tablealigncenter">  Langzeit  </text:p>
          </table:table-cell>
          <table:table-cell office:value-type="string" table:style-name="tablecell">
            <text:p text:style-name="tablealigncenter">  k<text:span text:style-name="sub">def</text:span> = 0,60  </text:p>
          </table:table-cell>
          <table:table-cell office:value-type="string" table:style-name="tablecell">
            <text:p text:style-name="tablealigncenter">  φ<text:span text:style-name="sub">0</text:span> = 2,50  </text:p>
          </table:table-cell>
          <table:table-cell office:value-type="string" table:style-name="tablecell">
            <text:p text:style-name="tablealigncenter">  k<text:span text:style-name="sub">def</text:span>‘ = 2⋅k<text:span text:style-name="sub">def</text:span> = 2⋅0,60 = 1,20  </text:p>
          </table:table-cell>
        </table:table-row>
        <table:table-row>
          <table:table-cell office:value-type="string" table:style-name="tablecell">
            <text:p text:style-name="tablealigncenter">  t=∞  </text:p>
          </table:table-cell>
          <table:table-cell office:value-type="string" table:style-name="tablecell">
            <text:p text:style-name="tablealigncenter">  <text:line-break/>   </text:p>
          </table:table-cell>
          <table:table-cell office:value-type="string" table:style-name="tablecell">
            <text:p text:style-name="tablealigncenter">  <text:line-break/>   </text:p>
          </table:table-cell>
          <table:table-cell office:value-type="string" table:style-name="tablecell">
            <text:p text:style-name="tablealigncenter">  <text:line-break/>   </text:p>
          </table:table-cell>
        </table:table-row>
      </table:table>
      <text:h text:style-name="Heading_20_3" text:outline-level="3"><text:bookmark-start text:name="__RefHeading___berechnung_mit_den_querschnittswerte_zum_zeitpunkt_t_14"/><text:bookmark-start text:name="berechnung_mit_den_querschnittswerte_zum_zeitpunkt_t"/>Berechnung mit den Querschnittswerte zum Zeitpunkt t = ∞<text:bookmark-end text:name="__RefHeading___berechnung_mit_den_querschnittswerte_zum_zeitpunkt_t_14"/><text:bookmark-end text:name="berechnung_mit_den_querschnittswerte_zum_zeitpunkt_t"/></text:h>
      <text:p text:style-name="Text_20_body"><text:span text:style-name="Strong_20_Emphasis">Querschnittswerte des Betonquerschnitts Zustand II</text:span> (Querschnitt 1)</text:p>
      <text:p text:style-name="Text_20_body">mit der Risshöhe des Zeitpunktes t = 0: h<text:span text:style-name="sub">cr</text:span> = 13,4 mm | h<text:span text:style-name="sub">conc,cr</text:span> = 76,6 mm</text:p>
      <text:p text:style-name="Text_20_body"><text:span text:style-name="Strong_20_Emphasis">Querschnittswerte der Dippelbaumdecke</text:span> (Querschnitt 2)</text:p>
      <text:h text:style-name="Heading_20_3" text:outline-level="3"><text:bookmark-start text:name="__RefHeading___schnittkraft-_spannungsberechnung_zum_zeitpunkt_t_15"/><text:bookmark-start text:name="schnittkraft-_spannungsberechnung_zum_zeitpunkt_t"/>Schnittkraft- &amp; Spannungsberechnung (zum Zeitpunkt t = ∞)<text:bookmark-end text:name="__RefHeading___schnittkraft-_spannungsberechnung_zum_zeitpunkt_t_15"/><text:bookmark-end text:name="schnittkraft-_spannungsberechnung_zum_zeitpunkt_t"/></text:h>
      <text:p text:style-name="Text_20_body">Verbundfaktoren</text:p>
      <text:p text:style-name="Text_20_body">Schwerpunktsabstände</text:p>
      <text:p text:style-name="Text_20_body">effektive Biegesteifigkeit</text:p>
      <text:h text:style-name="Heading_20_3" text:outline-level="3"><text:bookmark-start text:name="__RefHeading___beruecksichtigung_der_spannungslosen_dehnungen_16"/><text:bookmark-start text:name="beruecksichtigung_der_spannungslosen_dehnungen"/>Berücksichtigung der spannungslosen Dehnungen<text:bookmark-end text:name="__RefHeading___beruecksichtigung_der_spannungslosen_dehnungen_16"/><text:bookmark-end text:name="beruecksichtigung_der_spannungslosen_dehnungen"/></text:h>
      <text:p text:style-name="Text_20_body">resultierende relative Schwinddehnung</text:p>
      <text:p text:style-name="Text_20_body">mit ε<text:span text:style-name="sub">s,tim,ef&gt;7</text:span> = 0 ‰ | ε<text:span text:style-name="sub">cs</text:span> = 0,476 ‰ (<text:a xlink:type="simple" xlink:href="https://bspwiki.at/doku.php?id=hbv:examples:doweltree_concrete_composite:shrinkage" text:style-name="Internet_20_link" text:visited-style-name="Visited_20_Internet_20_Link">Berechnung</text:a>)</text:p>
      <text:p text:style-name="Text_20_body">Vorfaktor</text:p>
      <text:p text:style-name="Text_20_body">fiktive vertikale (charakteristische) Ersatzlast</text:p>
      <text:p text:style-name="Text_20_body">Bemessungswert der Ersatzlast</text:p>
      <text:p text:style-name="Text_20_body">Berechnung der effektiven Biegesteifigkeit unter Berücksichtigung der spannungslosen Dehnungen</text:p>
      <text:p text:style-name="Text_20_body"><draw:frame draw:style-name="PluginODTAutoStyle_Frame_25_text_frame" draw:name="Frame1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Hinweis intern: Formel (B.8) nach TS unklar. Cj,sls sollte zwischen 0,9 &amp; 1,1 liegen sonst andere Gleichung? Gleichung in TS unklar.</text:p></table:table-cell></table:table-row></table:table></draw:text-box></draw:frame></text:p>
      <text:p text:style-name="Text_20_body">Berechnung der ständigen (kriechwirksamen) Spannungen</text:p>
      <text:p text:style-name="Text_20_body"><draw:frame draw:style-name="PluginODTAutoStyle_Frame_29_text_frame" draw:name="Frame2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Faktor 0,8 zur Umrechnung von parabelförmigen Moment auf konstantes.</text:p></table:table-cell></table:table-row></table:table></draw:text-box></draw:frame></text:p>
      <text:p text:style-name="Text_20_body"><text:span text:style-name="Strong_20_Emphasis">Berechnung der Schnittgrößen der einzelnen Teilquerschnitte nach ONR CEN/TS 19103:2022  - Anhang B</text:span></text:p>
      <text:p text:style-name="Text_20_body"><draw:frame draw:style-name="PluginODTAutoStyle_Frame_33_text_frame" draw:name="Frame3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Für die Nachweise im ULS zum Zeitpunk t = ∞ werden die Spannungen in den Teilquerschnitten durch Überlagerung der Spannungen aus dem quasi-ständigen Lastanteil (unter Verwendung der Querschnittswerte bei t = ∞) und des kurzzeitigen Lastanteils (unter Verwendung der Querschnittswerte bei t = 0) bestimmt.</text:p></table:table-cell></table:table-row></table:table></draw:text-box></draw:frame></text:p>
      <text:p text:style-name="Text_20_body">Im Folgenden werden die Spannungen aus dem quasi-ständigen Lastanteil berechnet:</text:p>
      <text:p text:style-name="Text_20_body">Biegemoment im Bauteil i infolge äußerer Lasten und einem Teil (80 %) der fiktiven Last als Äquivalent zu den unelastischen Dehnungen</text:p>
      <text:p text:style-name="Text_20_body">Normalkraft in den Bauteilen infolge äußerer Lasten</text:p>
      <text:p text:style-name="Text_20_body">Spannungen Beton (Querschnitt 1)</text:p>
      <text:p text:style-name="Text_20_body">Spannungen Holz (Querschnitt 2)</text:p>
      <text:p text:style-name="Text_20_body"><text:span text:style-name="Strong_20_Emphasis">Überlagerung der Spannungen für die Nachweise im ULS - t = ∞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 table:number-columns-spanned="3">
            <text:p text:style-name="Table_20_Heading">  kurzzeitigen Lastanteil q<text:span text:style-name="sub">short,d</text:span> = 2,94 kN/m 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 quasi-ständige Kombination q<text:span text:style-name="sub">perm,d</text:span> = 9,09 kN/m 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 Summe aus q<text:span text:style-name="sub">short,d</text:span> + q<text:span text:style-name="sub">perm,d</text:span>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 Faser  </text:p>
          </table:table-cell>
          <table:table-cell office:value-type="string" table:style-name="tableheader">
            <text:p text:style-name="Table_20_Heading">  σ<text:span text:style-name="sub">N</text:span>  </text:p>
          </table:table-cell>
          <table:table-cell office:value-type="string" table:style-name="tableheader">
            <text:p text:style-name="Table_20_Heading">  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+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  </text:p>
          </table:table-cell>
          <table:table-cell office:value-type="string" table:style-name="tableheader">
            <text:p text:style-name="Table_20_Heading">  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+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  </text:p>
          </table:table-cell>
          <table:table-cell office:value-type="string" table:style-name="tableheader">
            <text:p text:style-name="Table_20_Heading">  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+σ<text:span text:style-name="sub">M</text:span>  </text:p>
          </table:table-cell>
        </table:table-row>
        <table:table-row>
          <table:table-cell office:value-type="string" table:style-name="tableheader">
            <text:p text:style-name="Table_20_Heading">  [mm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 table:number-rows-spanned="2">
            <text:p text:style-name="tablealigncenter">  -0,666  </text:p>
          </table:table-cell>
          <table:table-cell office:value-type="string" table:style-name="tablecell">
            <text:p text:style-name="tablealigncenter">  -0,669  </text:p>
          </table:table-cell>
          <table:table-cell office:value-type="string" table:style-name="tablecell">
            <text:p text:style-name="tablealigncenter">  -1,34  </text:p>
          </table:table-cell>
          <table:table-cell office:value-type="string" table:style-name="tablecell" table:number-rows-spanned="2">
            <text:p text:style-name="tablealigncenter">  -1,13  </text:p>
          </table:table-cell>
          <table:table-cell office:value-type="string" table:style-name="tablecell">
            <text:p text:style-name="tablealigncenter">  -1,05  </text:p>
          </table:table-cell>
          <table:table-cell office:value-type="string" table:style-name="tablecell">
            <text:p text:style-name="tablealigncenter">  -2,18  </text:p>
          </table:table-cell>
          <table:table-cell office:value-type="string" table:style-name="tablecell" table:number-rows-spanned="2">
            <text:p text:style-name="tablealigncenter">  -1,80  </text:p>
          </table:table-cell>
          <table:table-cell office:value-type="string" table:style-name="tablecell">
            <text:p text:style-name="tablealigncenter">  -1,72  </text:p>
          </table:table-cell>
          <table:table-cell office:value-type="string" table:style-name="tablecell">
            <text:p text:style-name="tablealigncenter">  -3,52  </text:p>
          </table:table-cell>
        </table:table-row>
        <table:table-row>
          <table:table-cell office:value-type="string" table:style-name="tableheader">
            <text:p text:style-name="Table_20_Heading">  76,6  </text:p>
          </table:table-cell>
          <table:table-cell office:value-type="string" table:style-name="tablecell">
            <text:p text:style-name="tablealigncenter">  0,669  </text:p>
          </table:table-cell>
          <table:table-cell office:value-type="string" table:style-name="tablecell">
            <text:p text:style-name="tablealigncenter">  0,003  </text:p>
          </table:table-cell>
          <table:table-cell office:value-type="string" table:style-name="tablecell">
            <text:p text:style-name="tablealigncenter">  1,05  </text:p>
          </table:table-cell>
          <table:table-cell office:value-type="string" table:style-name="tablecell">
            <text:p text:style-name="tablealigncenter">  -0,08  </text:p>
          </table:table-cell>
          <table:table-cell office:value-type="string" table:style-name="tablecell">
            <text:p text:style-name="tablealigncenter">  1,72  </text:p>
          </table:table-cell>
          <table:table-cell office:value-type="string" table:style-name="tablecell">
            <text:p text:style-name="tablealigncenter">  -0,08  </text:p>
          </table:table-cell>
        </table:table-row>
        <table:table-row>
          <table:table-cell office:value-type="string" table:style-name="tableheader">
            <text:p text:style-name="Table_20_Heading">  90  </text:p>
          </table:table-cell>
          <table:table-cell office:value-type="string" table:style-name="tablecell" table:number-rows-spanned="2">
            <text:p text:style-name="tablealigncenter">  0,252  </text:p>
          </table:table-cell>
          <table:table-cell office:value-type="string" table:style-name="tablecell">
            <text:p text:style-name="tablealigncenter">  -0,794  </text:p>
          </table:table-cell>
          <table:table-cell office:value-type="string" table:style-name="tablecell">
            <text:p text:style-name="tablealigncenter">  -0,542  </text:p>
          </table:table-cell>
          <table:table-cell office:value-type="string" table:style-name="tablecell" table:number-rows-spanned="2">
            <text:p text:style-name="tablealigncenter">  0,428  </text:p>
          </table:table-cell>
          <table:table-cell office:value-type="string" table:style-name="tablecell">
            <text:p text:style-name="tablealigncenter">  -4,59  </text:p>
          </table:table-cell>
          <table:table-cell office:value-type="string" table:style-name="tablecell">
            <text:p text:style-name="tablealigncenter">  -4,16  </text:p>
          </table:table-cell>
          <table:table-cell office:value-type="string" table:style-name="tablecell" table:number-rows-spanned="2">
            <text:p text:style-name="tablealigncenter">  0,680  </text:p>
          </table:table-cell>
          <table:table-cell office:value-type="string" table:style-name="tablecell">
            <text:p text:style-name="tablealigncenter">  -5,38  </text:p>
          </table:table-cell>
          <table:table-cell office:value-type="string" table:style-name="tablecell">
            <text:p text:style-name="tablealigncenter">  -4,70  </text:p>
          </table:table-cell>
        </table:table-row>
        <table:table-row>
          <table:table-cell office:value-type="string" table:style-name="tableheader">
            <text:p text:style-name="Table_20_Heading">  310  </text:p>
          </table:table-cell>
          <table:table-cell office:value-type="string" table:style-name="tablecell">
            <text:p text:style-name="tablealigncenter">  0,686  </text:p>
          </table:table-cell>
          <table:table-cell office:value-type="string" table:style-name="tablecell">
            <text:p text:style-name="tablealigncenter">  0,938  </text:p>
          </table:table-cell>
          <table:table-cell office:value-type="string" table:style-name="tablecell">
            <text:p text:style-name="tablealigncenter">  3,97  </text:p>
          </table:table-cell>
          <table:table-cell office:value-type="string" table:style-name="tablecell">
            <text:p text:style-name="tablealigncenter">  4,40  </text:p>
          </table:table-cell>
          <table:table-cell office:value-type="string" table:style-name="tablecell">
            <text:p text:style-name="tablealigncenter">  4,66  </text:p>
          </table:table-cell>
          <table:table-cell office:value-type="string" table:style-name="tablecell">
            <text:p text:style-name="tablealigncenter">  5,34  </text:p>
          </table:table-cell>
        </table:table-row>
      </table:table>
      <text:h text:style-name="Heading_20_2" text:outline-level="2"><text:bookmark-start text:name="__RefHeading___zeitpunkt_t_3_-_7_jahre_17"/><text:bookmark-start text:name="zeitpunkt_t_3_-_7_jahre"/>Zeitpunkt t = 3 - 7 Jahre<text:bookmark-end text:name="__RefHeading___zeitpunkt_t_3_-_7_jahre_17"/><text:bookmark-end text:name="zeitpunkt_t_3_-_7_jahre"/></text:h>
      <text:h text:style-name="Heading_20_3" text:outline-level="3"><text:bookmark-start text:name="__RefHeading___kontrolle_kraefte_und_spannungen_nach_3_bis_7_jahren_18"/><text:bookmark-start text:name="kontrolle_kraefte_und_spannungen_nach_3_bis_7_jahren"/>Kontrolle Kräfte und Spannungen nach 3 bis 7 Jahren<text:bookmark-end text:name="__RefHeading___kontrolle_kraefte_und_spannungen_nach_3_bis_7_jahren_18"/><text:bookmark-end text:name="kontrolle_kraefte_und_spannungen_nach_3_bis_7_jahren"/></text:h>
      <text:p text:style-name="Text_20_body">Überprüfung, ob die Kräfte und Spannungen nach 3 bis 7 Jahren nachzuweisen sind:</text:p>
      <text:p text:style-name="Text_20_body">zum Zeitpunkt t = 0</text:p>
      <text:p text:style-name="Text_20_body">- für die quasi-ständige Einwirkungskombination</text:p>
      <text:p text:style-name="Text_20_body">- für den kurzzeitig wirkenden Anteil der Einwirkungskombination</text:p>
      <text:p text:style-name="Text_20_body">zum Zeitpunkt t = ∞</text:p>
      <text:p text:style-name="Text_20_body">- für die quasi-ständige Einwirkungskombination</text:p>
      <text:p text:style-name="Text_20_body">→ ist der Spannungsnachweis für das BSP bei Erhöhung der Spannungen für die quasi-ständige Einwirkungskombination um 25% weiterhin erfüllt, erübrigt sich der Nachweis zum Zeitpunkt t = 3 und 7 Jahre</text:p>
      <text:p text:style-name="Text_20_body">t = 0 </text:p>
      <text:p text:style-name="Text_20_body">t = ∞</text:p>
      <text:p text:style-name="Text_20_body">→ d. h. es sind keine zusätzlichen Zeitpunkte zu betrachten.</text:p>
      <text:h text:style-name="Heading_20_2" text:outline-level="2"><text:bookmark-start text:name="__RefHeading___zusammenfassung_der_spannungen_19"/><text:bookmark-start text:name="zusammenfassung_der_spannungen"/>Zusammenfassung der Spannungen<text:bookmark-end text:name="__RefHeading___zusammenfassung_der_spannungen_19"/><text:bookmark-end text:name="zusammenfassung_der_spannungen"/></text:h>
      <text:p text:style-name="Text_20_body">Zusammenfassung der Spannungen zu den Zeitpunkten t = 0 und t = ∞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 table:number-columns-spanned="3">
            <text:p text:style-name="Table_20_Heading">  Spannungen zum Zeitpunkt t = 0<text:line-break/> aus q<text:span text:style-name="sub">d,t=0</text:span> 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 Spannungen zum Zeitpunkt t = ∞<text:line-break/> aus q<text:span text:style-name="sub">short,d,t=0</text:span> + q<text:span text:style-name="sub">perm,d,t=∞</text:span>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 Faser  </text:p>
          </table:table-cell>
          <table:table-cell office:value-type="string" table:style-name="tableheader">
            <text:p text:style-name="Table_20_Heading">  σ<text:span text:style-name="sub">N</text:span>  </text:p>
          </table:table-cell>
          <table:table-cell office:value-type="string" table:style-name="tableheader">
            <text:p text:style-name="Table_20_Heading">  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+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  </text:p>
          </table:table-cell>
          <table:table-cell office:value-type="string" table:style-name="tableheader">
            <text:p text:style-name="Table_20_Heading">  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+σ<text:span text:style-name="sub">M</text:span>  </text:p>
          </table:table-cell>
        </table:table-row>
        <table:table-row>
          <table:table-cell office:value-type="string" table:style-name="tableheader">
            <text:p text:style-name="Table_20_Heading">  [mm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 table:number-rows-spanned="2">
            <text:p text:style-name="tablealigncenter">  -2,72  </text:p>
          </table:table-cell>
          <table:table-cell office:value-type="string" table:style-name="tablecell">
            <text:p text:style-name="tablealigncenter">  -2,73  </text:p>
          </table:table-cell>
          <table:table-cell office:value-type="string" table:style-name="tablecell">
            <text:p text:style-name="tablealigncenter">  -5,45  </text:p>
          </table:table-cell>
          <table:table-cell office:value-type="string" table:style-name="tablecell" table:number-rows-spanned="2">
            <text:p text:style-name="tablealigncenter">  -1,80  </text:p>
          </table:table-cell>
          <table:table-cell office:value-type="string" table:style-name="tablecell">
            <text:p text:style-name="tablealigncenter">  -1,72  </text:p>
          </table:table-cell>
          <table:table-cell office:value-type="string" table:style-name="tablecell">
            <text:p text:style-name="tablealigncenter">  -3,52  </text:p>
          </table:table-cell>
        </table:table-row>
        <table:table-row>
          <table:table-cell office:value-type="string" table:style-name="tableheader">
            <text:p text:style-name="Table_20_Heading">  76,6  </text:p>
          </table:table-cell>
          <table:table-cell office:value-type="string" table:style-name="tablecell">
            <text:p text:style-name="tablealigncenter">  2,73  </text:p>
          </table:table-cell>
          <table:table-cell office:value-type="string" table:style-name="tablecell">
            <text:p text:style-name="tablealigncenter">  0,01  </text:p>
          </table:table-cell>
          <table:table-cell office:value-type="string" table:style-name="tablecell">
            <text:p text:style-name="tablealigncenter">  1,72  </text:p>
          </table:table-cell>
          <table:table-cell office:value-type="string" table:style-name="tablecell">
            <text:p text:style-name="tablealigncenter">  -0,08  </text:p>
          </table:table-cell>
        </table:table-row>
        <table:table-row>
          <table:table-cell office:value-type="string" table:style-name="tableheader">
            <text:p text:style-name="Table_20_Heading">  90  </text:p>
          </table:table-cell>
          <table:table-cell office:value-type="string" table:style-name="tablecell" table:number-rows-spanned="2">
            <text:p text:style-name="tablealigncenter">  1,03  </text:p>
          </table:table-cell>
          <table:table-cell office:value-type="string" table:style-name="tablecell">
            <text:p text:style-name="tablealigncenter">  -3,24  </text:p>
          </table:table-cell>
          <table:table-cell office:value-type="string" table:style-name="tablecell">
            <text:p text:style-name="tablealigncenter">  -2,21  </text:p>
          </table:table-cell>
          <table:table-cell office:value-type="string" table:style-name="tablecell" table:number-rows-spanned="2">
            <text:p text:style-name="tablealigncenter">  0,680  </text:p>
          </table:table-cell>
          <table:table-cell office:value-type="string" table:style-name="tablecell">
            <text:p text:style-name="tablealigncenter">  -5,38  </text:p>
          </table:table-cell>
          <table:table-cell office:value-type="string" table:style-name="tablecell">
            <text:p text:style-name="tablealigncenter">  -4,70  </text:p>
          </table:table-cell>
        </table:table-row>
        <table:table-row>
          <table:table-cell office:value-type="string" table:style-name="tableheader">
            <text:p text:style-name="Table_20_Heading">  310  </text:p>
          </table:table-cell>
          <table:table-cell office:value-type="string" table:style-name="tablecell">
            <text:p text:style-name="tablealigncenter">  2,80  </text:p>
          </table:table-cell>
          <table:table-cell office:value-type="string" table:style-name="tablecell">
            <text:p text:style-name="tablealigncenter">  3,83  </text:p>
          </table:table-cell>
          <table:table-cell office:value-type="string" table:style-name="tablecell">
            <text:p text:style-name="tablealigncenter">  4,66  </text:p>
          </table:table-cell>
          <table:table-cell office:value-type="string" table:style-name="tablecell">
            <text:p text:style-name="tablealigncenter">  5,34  </text:p>
          </table:table-cell>
        </table:table-row>
      </table:table>
      <text:h text:style-name="Heading_20_2" text:outline-level="2"><text:bookmark-start text:name="__RefHeading___nachweisfuehrungen_im_grenzzustand_der_tragfaehigkeit_uls_20"/><text:bookmark-start text:name="nachweisfuehrungen_im_grenzzustand_der_tragfaehigkeit_uls"/>Nachweisführungen im Grenzzustand der Tragfähigkeit (ULS)<text:bookmark-end text:name="__RefHeading___nachweisfuehrungen_im_grenzzustand_der_tragfaehigkeit_uls_20"/><text:bookmark-end text:name="nachweisfuehrungen_im_grenzzustand_der_tragfaehigkeit_uls"/></text:h>
      <text:h text:style-name="Heading_20_3" text:outline-level="3"><text:bookmark-start text:name="__RefHeading___nachweise_vollholz_dippelbaum_21"/><text:bookmark-start text:name="nachweise_vollholz_dippelbaum"/>Nachweise Vollholz / Dippelbaum<text:bookmark-end text:name="__RefHeading___nachweise_vollholz_dippelbaum_21"/><text:bookmark-end text:name="nachweise_vollholz_dippelbaum"/></text:h>
      <text:p text:style-name="Text_20_body"><text:span text:style-name="Strong_20_Emphasis">Normalspannungsnachweis</text:span></text:p>
      <text:p text:style-name="Text_20_body">maßgebender Nachweis: Zeitpunkt t = ∞</text:p>
      <text:p text:style-name="Text_20_body">Nachweis oben:</text:p>
      <text:p text:style-name="Text_20_body">Nachweis unten:</text:p>
      <text:p text:style-name="Text_20_body"><text:span text:style-name="Strong_20_Emphasis">Schubspannungsnachweis</text:span></text:p>
      <text:p text:style-name="Text_20_body">Auf der konservativen Seite liegend wird die Querkrafttragfähigkeit der Holz-Beton-Verbund Deckenkonstruktion so nachgewiesen, dass die gesamte Querkraft am Auflager vom Holz-Querschnitt abgetragen wird.</text:p>
      <text:p text:style-name="Text_20_body">Bemessungswert der Einwirkung</text:p>
      <text:p text:style-name="Text_20_body">Nachweisführung</text:p>
      <text:p text:style-name="Text_20_body">Schubspannung</text:p>
      <text:p text:style-name="Text_20_body">Nachweis</text:p>
      <text:h text:style-name="Heading_20_3" text:outline-level="3"><text:bookmark-start text:name="__RefHeading___nachweis_beton_22"/><text:bookmark-start text:name="nachweis_beton"/>Nachweis Beton<text:bookmark-end text:name="__RefHeading___nachweis_beton_22"/><text:bookmark-end text:name="nachweis_beton"/></text:h>
      <text:p text:style-name="Text_20_body"><text:span text:style-name="Strong_20_Emphasis">Nachweis der Betondruckspannung in Feldmitte</text:span></text:p>
      <text:p text:style-name="Text_20_body">maßgebender Nachweis: Zeitpunkt t = 0</text:p>
      <text:p text:style-name="Text_20_body"><draw:frame draw:style-name="PluginODTAutoStyle_Frame_37_text_frame" draw:name="Frame4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Die nachfolgenden Nachweise sind für HBV-Tramdecken bzw. für HBV-Dippelbaumdecken, die nicht mit jedem Dippelbaum verbunden sind, zu führen. Im vorliegenden Beispiel sind sie somit nicht zu führen, wurden jedoch vollständigkeitshalber aufgeführt.</text:p></table:table-cell></table:table-row></table:table></draw:text-box></draw:frame></text:p>
      <text:p text:style-name="Text_20_body"><text:span text:style-name="Strong_20_Emphasis">Nachweis des Betons auf Längsschub (einschließlich Membraneinwirkungen)</text:span></text:p>
      <text:p text:style-name="Text_20_body">bzw.</text:p>
      <text:p text:style-name="Text_20_body">Berechnung "Schubfestigkeit” des Betons mit gewählten Druckstrebenwinkel θ = 30°</text:p>
      <text:p text:style-name="Text_20_body">Grenzen Druckstrebenwinkel (nach 6.2.4 (4))</text:p>
      <text:p text:style-name="Text_20_body">Bezugslänge für den Längsschub nach EN 1992-1-1:2015  Abschnitt 6.2.4 (3) bzw. ONR CEN/TS 19103:2022 :<text:line-break/>
<text:span text:style-name="Emphasis">„Der Maximalwert, der für x angenommen werden darf, ist der halbe Abstand zwischen Momentennullpunkt und Momentenmaximum. Wirken Einzellasten, hat in der Regel die Länge x den Abstand zwischen den Einzellasten nicht zu überschreiten.“</text:span></text:p>
      <text:p text:style-name="Text_20_body"><draw:frame draw:style-name="mediacenter" draw:name="Bezugslänge für den Längsschub Legend" text:anchor-type="paragraph" draw:z-index="0" svg:width="21.1666666667cm" style:rel-width="100%"><draw:text-box><text:p text:style-name="legendcenter"><draw:frame draw:style-name="mediacenter" draw:name="Bezugslänge für den Längsschub" text:anchor-type="paragraph" draw:z-index="7" svg:width="21.1666666667cm" style:rel-width="100%" svg:height="4.79202432046cm" style:rel-height="scale"><draw:image xlink:href="Pictures/d0c64a182d9de92fadd32d66105fb388.png" xlink:type="simple" xlink:show="embed" xlink:actuate="onLoad"/></draw:frame>Bezugslänge für den Längsschub</text:p></draw:text-box></draw:frame></text:p>
      <text:p text:style-name="Text_20_body">Bemessungswert des Längsschubs für den Bereich von 0 ≤ x &lt;l/4</text:p>
      <text:p text:style-name="Text_20_body"><text:span text:style-name="Strong_20_Emphasis">Nachweis der Schubweiterleitung in der Betonplatte</text:span></text:p>
      <text:p text:style-name="Text_20_body"><text:span text:style-name="Strong_20_Emphasis">Nachweis der Umrissfläche des Verbindungsmittels</text:span></text:p>
      <table:table table:style-name="Table">
        <table:table-column table:style-name="odt_auto_style_table_column_15_1"/>
        <table:table-column table:style-name="odt_auto_style_table_column_15_2"/>
        <table:table-row>
          <table:table-cell office:value-type="string" table:style-name="tablecell"/>
          <table:table-cell office:value-type="string" table:style-name="tablecell">
            <text:p text:style-name="tablealignleft"><draw:frame draw:style-name="medialeft" draw:name="Umrissfläche der Verbindungsmittel Legend" text:anchor-type="paragraph" draw:z-index="0" svg:width="7.9375cm" style:rel-width="100%"><draw:text-box><text:p text:style-name="legendcenter"><draw:frame draw:style-name="medialeft" draw:name="Umrissfläche der Verbindungsmittel" text:anchor-type="paragraph" draw:z-index="8" svg:width="7.9375cm" style:rel-width="100%" svg:height="4.61046330846cm" style:rel-height="scale"><draw:image xlink:href="Pictures/219504075954ea5d78c693de90c92d31.png" xlink:type="simple" xlink:show="embed" xlink:actuate="onLoad"/></draw:frame>Umrissfläche der Verbindungsmittel</text:p></draw:text-box></draw:frame></text:p>
          </table:table-cell>
        </table:table-row>
      </table:table>
      <text:p text:style-name="Text_20_body"><text:span text:style-name="Strong_20_Emphasis">Anschlussbewehrung (Spaltzugbewehrung)</text:span></text:p>
      <text:h text:style-name="Heading_20_3" text:outline-level="3"><text:bookmark-start text:name="__RefHeading___nachweis_verbindung_23"/><text:bookmark-start text:name="nachweis_verbindung"/>Nachweis Verbindung<text:bookmark-end text:name="__RefHeading___nachweis_verbindung_23"/><text:bookmark-end text:name="nachweis_verbindung"/></text:h>
      <text:p text:style-name="Text_20_body">maßgebender Nachweis: Zeitpunkt t = 0</text:p>
      <text:p text:style-name="Text_20_body"><draw:frame draw:style-name="PluginODTAutoStyle_Frame_47_text_frame" draw:name="Frame5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Nachfolgend wird ein ingenieurmäßiges Berechnungsmodell vorgestellt, mit dem ein „loser“ Bereich auflagernah berücksichtigt werden kann. Es wird dabei angenommen, dass die Beton-Normalkraft N<text:span text:style-name="sub">conc</text:span> über den verbundenen Bereich abgetragen werden muss. Folglich ergibt sich ein äquivalenter Schubfluss T<text:span text:style-name="sub">equiv</text:span> der mit dem Einwirkungsbereich des Verbindungsmittels multipliziert wird, sodass die Verbindungsbeanspruchung berechnet werden kann.</text:p></table:table-cell></table:table-row></table:table></draw:text-box></draw:frame></text:p>
      <text:p text:style-name="Text_20_body"><draw:frame draw:style-name="mediacenter" draw:name="Verbindungsmittelbeanspruchung bei losem Auflagerbereich Legend" text:anchor-type="paragraph" draw:z-index="0" svg:width="15.875cm"><draw:text-box><text:p text:style-name="legendcenter"><draw:frame draw:style-name="mediacenter" draw:name="Verbindungsmittelbeanspruchung bei losem Auflagerbereich" text:anchor-type="paragraph" draw:z-index="9" svg:width="15.875cm" svg:height="10.1324738416cm"><draw:image xlink:href="Pictures/038c12f1fc787e46c8ce41e702d52f3c.png" xlink:type="simple" xlink:show="embed" xlink:actuate="onLoad"/></draw:frame>Verbindungsmittelbeanspruchung bei losem Auflagerbereich</text:p></draw:text-box></draw:frame></text:p>
      <text:p text:style-name="Text_20_body"><text:span text:style-name="Strong_20_Emphasis">Berechnung der Beanspruchung der Verbindungsmittel</text:span></text:p>
      <table:table table:style-name="Table">
        <table:table-column table:style-name="odt_auto_style_table_column_17_1"/>
        <table:table-column table:style-name="odt_auto_style_table_column_17_2"/>
        <table:table-row>
          <table:table-cell office:value-type="string" table:style-name="tablecell">
            <text:p text:style-name="Text_20_body">Dabei berechnet sich der äquivalente Schubfluss in der Fuge wie folgt:</text:p>
          </table:table-cell>
          <table:table-cell office:value-type="string" table:style-name="tablecell">
            <text:p text:style-name="tablealignleft"><draw:frame draw:style-name="mediacenter" draw:name="loser Auflagerbereich Legend" text:anchor-type="paragraph" draw:z-index="0" svg:width="5.29166666667cm" style:rel-width="100%"><draw:text-box><text:p text:style-name="legendcenter"><draw:frame draw:style-name="mediacenter" draw:name="loser Auflagerbereich" text:anchor-type="paragraph" draw:z-index="10" svg:width="5.29166666667cm" style:rel-width="100%" svg:height="5.48621323529cm" style:rel-height="scale"><draw:image xlink:href="Pictures/9240c5c0b95f27784c65728d92eb8b99.png" xlink:type="simple" xlink:show="embed" xlink:actuate="onLoad"/></draw:frame>loser Auflagerbereich</text:p></draw:text-box></draw:frame></text:p>
          </table:table-cell>
        </table:table-row>
      </table:table>
      <text:p text:style-name="Text_20_body"><text:span text:style-name="Strong_20_Emphasis">Beanspruchung des maßgebenden Verbindungsmittels</text:span></text:p>
      <text:p text:style-name="Text_20_body"><draw:frame draw:style-name="PluginODTAutoStyle_Frame_57_text_frame" draw:name="Frame6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Vergleichsrechnungen mit dem Berechnungsmodell nach Rautenstrauch K. Rautenstrauch, et al., „Baupraktische Dimensionierung von Holz-Beton-Verbunddecken“, 6. Informationstag des IKI, Bauhaus-Universität Weimar, 2003. haben gezeigt, dass die Verbindungsmittelkräfte bei Verwendung der jeweiligen Verbindungsmittelabstände in den Bereichen am Auflager (hier: Bereich 1) unterschätzt und am Beginn von Bereich 2 überschätzt werden. Besser übereinstimmende Verbindungsmittelkräfte im Vergleich zum Modell nach Rautenstrauch treten bei Verwendung des effektiven Verbindungsmittelabstands s<text:span text:style-name="sub">ef</text:span> auf.</text:p></table:table-cell></table:table-row></table:table></draw:text-box></draw:frame></text:p>
      <text:p text:style-name="Text_20_body"><text:span text:style-name="Strong_20_Emphasis">Ermittlung der Tragfähigkeit einer Schraube in Fugenrichtung</text:span></text:p>
      <text:p text:style-name="Text_20_body">F<text:span text:style-name="sub">ax,Rk</text:span> = 22,0 kN lt. Herstellerangabe</text:p>
      <text:p text:style-name="Text_20_body">effektive Verbindungsmittelanzahl (3,45 Dippelbäume pro Meter, 2 Schrauben pro Dippelbaum)</text:p>
      <text:p text:style-name="Text_20_body"><text:span text:style-name="Strong_20_Emphasis">Nachweis</text:span></text:p>
      <text:h text:style-name="Heading_20_2" text:outline-level="2"><text:bookmark-start text:name="__RefHeading___nachweise_im_grenzzustand_der_gebrauchstauglichkeit_sls_24"/><text:bookmark-start text:name="nachweise_im_grenzzustand_der_gebrauchstauglichkeit_sls"/>Nachweise im Grenzzustand der Gebrauchstauglichkeit (SLS)<text:bookmark-end text:name="__RefHeading___nachweise_im_grenzzustand_der_gebrauchstauglichkeit_sls_24"/><text:bookmark-end text:name="nachweise_im_grenzzustand_der_gebrauchstauglichkeit_sls"/></text:h>
      <text:h text:style-name="Heading_20_3" text:outline-level="3"><text:bookmark-start text:name="__RefHeading___nachweis_der_begrenzung_der_anfangsdurchbiegung_25"/><text:bookmark-start text:name="nachweis_der_begrenzung_der_anfangsdurchbiegung"/>Nachweis der Begrenzung der Anfangsdurchbiegung<text:bookmark-end text:name="__RefHeading___nachweis_der_begrenzung_der_anfangsdurchbiegung_25"/><text:bookmark-end text:name="nachweis_der_begrenzung_der_anfangsdurchbiegung"/></text:h>
      <text:h text:style-name="Heading_20_4" text:outline-level="4"><text:bookmark-start text:name="__RefHeading___querschnittswerte_sls_zum_zeitpunkt_t_0_26"/><text:bookmark-start text:name="querschnittswerte_sls_zum_zeitpunkt_t_0"/>Querschnittswerte – SLS zum Zeitpunkt t = 0<text:bookmark-end text:name="__RefHeading___querschnittswerte_sls_zum_zeitpunkt_t_0_26"/><text:bookmark-end text:name="querschnittswerte_sls_zum_zeitpunkt_t_0"/></text:h>
      <text:p text:style-name="Text_20_body"><text:span text:style-name="Strong_20_Emphasis">Querschnittswerte des Betonquerschnitts Zustand II</text:span> (Querschnitt 1)</text:p>
      <text:p text:style-name="Text_20_body">mit Risshöhe aus t = 0: h<text:span text:style-name="sub">cr</text:span> = 13,4 mm | h<text:span text:style-name="sub">conc,cr</text:span> = 76,6 mm</text:p>
      <text:p text:style-name="Text_20_body"><text:span text:style-name="Strong_20_Emphasis">Querschnittswerte der Dippelbaumdecke</text:span> (Querschnitt 2)</text:p>
      <text:h text:style-name="Heading_20_4" text:outline-level="4"><text:bookmark-start text:name="__RefHeading___berechnung_der_effektiven_biegesteifigkeit_27"/><text:bookmark-start text:name="berechnung_der_effektiven_biegesteifigkeit"/>Berechnung der effektiven Biegesteifigkeit<text:bookmark-end text:name="__RefHeading___berechnung_der_effektiven_biegesteifigkeit_27"/><text:bookmark-end text:name="berechnung_der_effektiven_biegesteifigkeit"/></text:h>
      <text:h text:style-name="Heading_20_4" text:outline-level="4"><text:bookmark-start text:name="__RefHeading___berechnung_der_anfangsdurchbiegung_fuer_die_seltene_charakteristische_einwirkungskombination_28"/><text:bookmark-start text:name="berechnung_der_anfangsdurchbiegung_fuer_die_seltene_charakteristische_einwirkungskombination"/>Berechnung der Anfangsdurchbiegung für die seltene (charakteristische) Einwirkungskombination<text:bookmark-end text:name="__RefHeading___berechnung_der_anfangsdurchbiegung_fuer_die_seltene_charakteristische_einwirkungskombination_28"/><text:bookmark-end text:name="berechnung_der_anfangsdurchbiegung_fuer_die_seltene_charakteristische_einwirkungskombination"/></text:h>
      <text:p text:style-name="Text_20_body"><text:span text:style-name="Strong_20_Emphasis">Variante A:</text:span> Berücksichtigung des „losen“ Bereiches am Auflager</text:p>
      <text:p text:style-name="Text_20_body">statisches System:</text:p>
      <text:p text:style-name="Text_20_body"><draw:frame draw:style-name="mediacenter" draw:name="statisches System bei Berücksichtigung des losen Auflagerbereichs Legend" text:anchor-type="paragraph" draw:z-index="0" svg:width="7.9375cm" style:rel-width="100%"><draw:text-box><text:p text:style-name="legendcenter"><draw:frame draw:style-name="mediacenter" draw:name="statisches System bei Berücksichtigung des losen Auflagerbereichs" text:anchor-type="paragraph" draw:z-index="11" svg:width="7.9375cm" style:rel-width="100%" svg:height="3.50697720126cm" style:rel-height="scale"><draw:image xlink:href="Pictures/3aa80ef62acbd7addc86dd883caab077.png" xlink:type="simple" xlink:show="embed" xlink:actuate="onLoad"/></draw:frame>statisches System bei Berücksichtigung des losen Auflagerbereichs</text:p></draw:text-box></draw:frame></text:p>
      <text:p text:style-name="Text_20_body">Anfangsdurchbiegung</text:p>
      <text:p text:style-name="Text_20_body"><text:span text:style-name="Strong_20_Emphasis">Variante B:</text:span> Vernachlässigung des „losen“ Bereiches am Auflager</text:p>
      <text:p text:style-name="Text_20_body">→ Fazit:<text:line-break/>
Der Vergleich der vertikalen Durchbiegungen gemäß Variante A und B zeigt, dass die zusätzliche Durchbiegung aufgrund des losen Bereichs am Auflager vernachlässigt werden kann. Für die nachfolgenden Nachweise wird daher Variante B herangezogen.</text:p>
      <text:p text:style-name="Text_20_body"><text:span text:style-name="Strong_20_Emphasis">Nachweis der vertikalen Anfangsdurchbiegung</text:span></text:p>
      <text:p text:style-name="Text_20_body">Grenzwert der Anfangsdurchbiegung</text:p>
      <text:p text:style-name="Text_20_body">Nachweis</text:p>
      <text:h text:style-name="Heading_20_3" text:outline-level="3"><text:bookmark-start text:name="__RefHeading___nachweis_der_begrenzung_der_enddurchbiegung_29"/><text:bookmark-start text:name="nachweis_der_begrenzung_der_enddurchbiegung"/>Nachweis der Begrenzung der Enddurchbiegung<text:bookmark-end text:name="__RefHeading___nachweis_der_begrenzung_der_enddurchbiegung_29"/><text:bookmark-end text:name="nachweis_der_begrenzung_der_enddurchbiegung"/></text:h>
      <text:h text:style-name="Heading_20_4" text:outline-level="4"><text:bookmark-start text:name="__RefHeading___ermittlung_des_beiwertes_zur_beruecksichtigung_des_systemkriechbeiwertes_30"/><text:bookmark-start text:name="ermittlung_des_beiwertes_zur_beruecksichtigung_des_systemkriechbeiwertes"/>Ermittlung des Beiwertes zur Berücksichtigung des Systemkriechbeiwertes<text:bookmark-end text:name="__RefHeading___ermittlung_des_beiwertes_zur_beruecksichtigung_des_systemkriechbeiwertes_30"/><text:bookmark-end text:name="ermittlung_des_beiwertes_zur_beruecksichtigung_des_systemkriechbeiwertes"/></text:h>
      <text:p text:style-name="Text_20_body">Koeffizient zur Berücksichtigung der Auswirkungen der Verbundwirkungen auf die Kriechzahl des Betonquerschnitts aus (siehe ONR CEN/TS 19103:2022, Absch. 7.1.2 )</text:p>
      <text:p text:style-name="Text_20_body">für φ<text:span text:style-name="sub">0</text:span> = 2,50 und k<text:span text:style-name="sub">def</text:span> = 0,60</text:p>
      <text:p text:style-name="Text_20_body">Tab. 2:  Steifigkeiten und Verschiebungsmodul zum Zeitpunkt t = ∞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Holz  </text:p>
          </table:table-cell>
          <table:table-cell office:value-type="string" table:style-name="tableheader">
            <text:p text:style-name="Table_20_Heading">  Beton  </text:p>
          </table:table-cell>
          <table:table-cell office:value-type="string" table:style-name="tableheader">
            <text:p text:style-name="Table_20_Heading">  Verbindung  </text:p>
          </table:table-cell>
        </table:table-row>
        <table:table-row>
          <table:table-cell office:value-type="string" table:style-name="tablecell">
            <text:p text:style-name="tablealigncenter">  t=0  </text:p>
          </table:table-cell>
          <table:table-cell office:value-type="string" table:style-name="tablecell">
            <text:p text:style-name="tablealigncenter">  E<text:span text:style-name="sub">tim,0,mean</text:span> = 11.000 N/mm<text:span text:style-name="sup">2</text:span>  </text:p>
          </table:table-cell>
          <table:table-cell office:value-type="string" table:style-name="tablecell">
            <text:p text:style-name="tablealigncenter">  E<text:span text:style-name="sub">conc</text:span> = 33.000 N/mm<text:span text:style-name="sup">2</text:span>  </text:p>
          </table:table-cell>
          <table:table-cell office:value-type="string" table:style-name="tablecell">
            <text:p text:style-name="tablealigncenter">  K<text:span text:style-name="sub">ser,inst</text:span> = 9.000 N/mm  </text:p>
          </table:table-cell>
        </table:table-row>
        <table:table-row>
          <table:table-cell office:value-type="string" table:style-name="tablecell">
            <text:p text:style-name="tablealigncenter">  Beiwerte  </text:p>
          </table:table-cell>
          <table:table-cell office:value-type="string" table:style-name="tablecell">
            <text:p text:style-name="tablealigncenter">  ψ<text:span text:style-name="sub">tim</text:span> = 1,00  </text:p>
          </table:table-cell>
          <table:table-cell office:value-type="string" table:style-name="tablecell">
            <text:p text:style-name="tablealigncenter">  ψ<text:span text:style-name="sub">conc</text:span> = 1,94  </text:p>
          </table:table-cell>
          <table:table-cell office:value-type="string" table:style-name="tablecell">
            <text:p text:style-name="tablealigncenter">  ψ<text:span text:style-name="sub">conn</text:span> = 1,00  </text:p>
          </table:table-cell>
        </table:table-row>
        <table:table-row>
          <table:table-cell office:value-type="string" table:style-name="tablecell">
            <text:p text:style-name="tablealigncenter">  Langzeit  </text:p>
          </table:table-cell>
          <table:table-cell office:value-type="string" table:style-name="tablecell">
            <text:p text:style-name="tablealigncenter">  k<text:span text:style-name="sub">def</text:span> = 0,60  </text:p>
          </table:table-cell>
          <table:table-cell office:value-type="string" table:style-name="tablecell">
            <text:p text:style-name="tablealigncenter">  φ<text:span text:style-name="sub">0</text:span> = 2,50  </text:p>
          </table:table-cell>
          <table:table-cell office:value-type="string" table:style-name="tablecell">
            <text:p text:style-name="tablealigncenter">  k<text:span text:style-name="sub">def</text:span>‘ = 2⋅k<text:span text:style-name="sub">def</text:span> = 2⋅0,60 = 1,20  </text:p>
          </table:table-cell>
        </table:table-row>
        <table:table-row>
          <table:table-cell office:value-type="string" table:style-name="tablecell">
            <text:p text:style-name="tablealigncenter">  t=∞  </text:p>
          </table:table-cell>
          <table:table-cell office:value-type="string" table:style-name="tablecell">
            <text:p text:style-name="tablealigncenter">  <text:line-break/>   </text:p>
          </table:table-cell>
          <table:table-cell office:value-type="string" table:style-name="tablecell">
            <text:p text:style-name="tablealigncenter">  <text:line-break/>   </text:p>
          </table:table-cell>
          <table:table-cell office:value-type="string" table:style-name="tablecell">
            <text:p text:style-name="tablealigncenter">  <text:line-break/>   </text:p>
          </table:table-cell>
        </table:table-row>
      </table:table>
      <text:h text:style-name="Heading_20_4" text:outline-level="4"><text:bookmark-start text:name="__RefHeading___querschnittswerte_sls_zum_zeitpunkt_t_31"/><text:bookmark-start text:name="querschnittswerte_sls_zum_zeitpunkt_t"/>Querschnittswerte – SLS zum Zeitpunkt t = ∞<text:bookmark-end text:name="__RefHeading___querschnittswerte_sls_zum_zeitpunkt_t_31"/><text:bookmark-end text:name="querschnittswerte_sls_zum_zeitpunkt_t"/></text:h>
      <text:p text:style-name="Text_20_body"><text:span text:style-name="Strong_20_Emphasis">Querschnittswerte des Betonquerschnitts Zustand II</text:span> (Querschnitt 1) mit Risshöhe aus t = 0: h<text:span text:style-name="sub">cr</text:span> = 13,4 mm | h<text:span text:style-name="sub">conc,cr</text:span> = 76,6 mm</text:p>
      <text:p text:style-name="Text_20_body"><text:span text:style-name="Strong_20_Emphasis">Querschnittswerte der Dippelbaumdecke</text:span> (Querschnitt 2)</text:p>
      <text:h text:style-name="Heading_20_4" text:outline-level="4"><text:bookmark-start text:name="__RefHeading___berechnung_der_effektiven_biegesteifigkeit_32"/><text:bookmark-start text:name="berechnung_der_effektiven_biegesteifigkeit1"/>Berechnung der effektiven Biegesteifigkeit<text:bookmark-end text:name="__RefHeading___berechnung_der_effektiven_biegesteifigkeit_32"/><text:bookmark-end text:name="berechnung_der_effektiven_biegesteifigkeit1"/></text:h>
      <text:p text:style-name="Text_20_body">Effektive Biegesteifigkeit unter Berücksichtigung der Schwindverformung</text:p>
      <text:p text:style-name="Text_20_body">resultierende relative Schwinddehnung</text:p>
      <text:p text:style-name="Text_20_body">Berechnung der Ersatzlast</text:p>
      <text:p text:style-name="Text_20_body">Modifikationsfaktor der Biegesteifigkeit</text:p>
      <text:p text:style-name="Text_20_body">effektive Biegesteifigkeit</text:p>
      <text:h text:style-name="Heading_20_4" text:outline-level="4"><text:bookmark-start text:name="__RefHeading___berechnung_und_nachweis_der_enddurchbiegung_33"/><text:bookmark-start text:name="berechnung_und_nachweis_der_enddurchbiegung"/>Berechnung und Nachweis der Enddurchbiegung<text:bookmark-end text:name="__RefHeading___berechnung_und_nachweis_der_enddurchbiegung_33"/><text:bookmark-end text:name="berechnung_und_nachweis_der_enddurchbiegung"/></text:h>
      <text:p text:style-name="Text_20_body">Enddurchbiegung</text:p>
      <text:p text:style-name="Text_20_body">Grenzwert der Enddurchbiegung</text:p>
      <text:p text:style-name="Text_20_body">Nachweis</text:p>
      <text:h text:style-name="Heading_20_4" text:outline-level="4"><text:bookmark-start text:name="__RefHeading___gesamte_endverformung_34"/><text:bookmark-start text:name="gesamte_endverformung"/>Gesamte Endverformung<text:bookmark-end text:name="__RefHeading___gesamte_endverformung_34"/><text:bookmark-end text:name="gesamte_endverformung"/></text:h>
      <text:p text:style-name="Text_20_body">Durchbiegungsanteil infolge kurzzeitiger Belastung</text:p>
      <text:p text:style-name="Text_20_body">Maximalwert der Endverformung</text:p>
      <text:p text:style-name="Text_20_body">Nachweis</text:p>
      <text:h text:style-name="Heading_20_3" text:outline-level="3"><text:bookmark-start text:name="__RefHeading___schwingungsnachweis_35"/><text:bookmark-start text:name="schwingungsnachweis"/>Schwingungsnachweis<text:bookmark-end text:name="__RefHeading___schwingungsnachweis_35"/><text:bookmark-end text:name="schwingungsnachweis"/></text:h>
      <text:p text:style-name="Text_20_body"><text:span text:style-name="Strong_20_Emphasis">Summe der Steifigkeiten in Längsrichtung</text:span></text:p>
      <text:p text:style-name="Text_20_body">unter Berücksichtigung des Estrichs: h<text:span text:style-name="sub">screed</text:span> = 60,0 mm | E<text:span text:style-name="sub">screed</text:span> = 25.000 N/mm<text:span text:style-name="sup">2</text:span></text:p>
      <text:p text:style-name="Text_20_body"><text:span text:style-name="Strong_20_Emphasis">Summe der Steifigkeiten in Querrichtung</text:span></text:p>
      <text:p text:style-name="Text_20_body"><text:span text:style-name="Strong_20_Emphasis">Berechnung der 1. Eigenfrequenz</text:span></text:p>
      <text:p text:style-name="Text_20_body">unter Vernachlässigung der Querverteilung</text:p>
      <text:p text:style-name="Text_20_body">unter Berücksichtigung der Querverteilung</text:p>
      <text:p text:style-name="Text_20_body">mit Deckenfeldbreite b = 5,00 m | Annahme: Beton in Querrichtung ungerissen</text:p>
      <text:p text:style-name="Text_20_body">→ es ist das „Steifigkeitskriterium“ nachzuweisen</text:p>
      <text:p text:style-name="Text_20_body"><text:span text:style-name="Strong_20_Emphasis">Nachweis des Steifigkeitskriteriums</text:span></text:p>
      <text:p text:style-name="Text_20_body">unter Vernachlässigung der mitwirkenden Breite b<text:span text:style-name="sub">F</text:span></text:p>
      <text:p text:style-name="Text_20_body">unter Berücksichtigung der mitwirkenden Breite b<text:span text:style-name="sub">F</text:span></text:p>
      <text:p text:style-name="Text_20_body">→ das Steifigkeitskriterium ist erfüllt</text:p>
      <text:p text:style-name="Text_20_body"><text:span text:style-name="Strong_20_Emphasis">Zusammenfassung</text:span></text:p>
      <text:p text:style-name="Text_20_body">Die HBV-Decke erfüllt hinsichtlich des Schwingungsverhaltens die Anforderungen an die Deckenklasse I gemäß ÖNORM B 1995-1-1:2019 .</text:p>
      <text:h text:style-name="Heading_20_3" text:outline-level="3"><text:bookmark-start text:name="__RefHeading___rissbreitenbegrenzung_36"/><text:bookmark-start text:name="rissbreitenbegrenzung"/>Rissbreitenbegrenzung<text:bookmark-end text:name="__RefHeading___rissbreitenbegrenzung_36"/><text:bookmark-end text:name="rissbreitenbegrenzung"/></text:h>
      <text:p text:style-name="Text_20_body">Bei Flachdeckenkonstruktionen ist ein Nachweis zur Begrenzung der Rissbreite nicht erforderlich. Bei HBV-Rippen-Konstruktionen hingegen ist der Rissbreitennachweis gemäß ONR CEN/TS 19103:2022  bzw. ÖNORM EN 1992-1-1:2015 , Tabelle 7.1N, zu führen. Die Grenzwerte können entweder durch Einhaltung der Regeln nach ÖNORM EN 1992-1-1:2015 [FIME], Abschnitt 7.3.3, oder durch direkte Berechnung der Rissbreite w<text:span text:style-name="sub">k</text:span> gemäß EN 1992-1-1:2004, Abschnitt 7.3.4 eingehalten werden.</text:p>
      <text:p text:style-name="Text_20_body">Alternativ zur Berechnung kann die Rissbreite auch durch den Einbau einer Mindestbewehrung gemäß ONR CEN/TS 19103:2022, Abschnitt 9.4.2  in Verbindung mit Tabelle 9.1 begrenz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4::11:26</meta:creation-date>
    <dc:creator>Generated</dc:creator>
    <dc:date>2026-09-09T14::11:26</dc:date>
    <dc:language>en-US</dc:language>
    <meta:editing-cycles>1</meta:editing-cycles>
    <meta:editing-duration>PT0S</meta:editing-duration>
    <dc:title>hbv:staedtische_nachverdichtung:doweltree_concrete_composite</dc:title>
  </office:meta>
</office:document-meta>
</file>