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bv:staedtische_nachverdichtung:examples"/><text:bookmark-start text:name="__RefHeading___berechnungsbeispiele_1"/><text:bookmark-start text:name="berechnungsbeispiele"/>Berechnungsbeispiele<text:bookmark-end text:name="__RefHeading___berechnungsbeispiele_1"/><text:bookmark-end text:name="berechnungsbeispiele"/></text:h>
      <text:list text:style-name="List_20_1" text:continue-numbering="false">
        <text:list-item>
          <text:p text:style-name="List_20_1_Content_First"> <text:a xlink:type="simple" xlink:href="https://bspwiki.at/doku.php?id=hbv:staedtische_nachverdichtung:clt_concrete_composite" text:style-name="Internet_20_link" text:visited-style-name="Visited_20_Internet_20_Link">Beispiel BSP-Beton-Verbund</text:a></text:p>
        </text:list-item>
        <text:list-item>
          <text:p text:style-name="List_20_1_Content"> <text:a xlink:type="simple" xlink:href="https://bspwiki.at/doku.php?id=hbv:staedtische_nachverdichtung:tcc_ribbed_slab" text:style-name="Internet_20_link" text:visited-style-name="Visited_20_Internet_20_Link">Beispiel Holz-Beton-Verbund Rippendecke</text:a></text:p>
        </text:list-item>
        <text:list-item>
          <text:p text:style-name="List_20_1_Content_Last"> <text:a xlink:type="simple" xlink:href="https://bspwiki.at/doku.php?id=hbv:staedtische_nachverdichtung:doweltree_concrete_composite" text:style-name="Internet_20_link" text:visited-style-name="Visited_20_Internet_20_Link">Beispiel Dippelbaum-Beton-Verbu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11:44</meta:creation-date>
    <dc:creator>Generated</dc:creator>
    <dc:date>2026-09-10T02::11:44</dc:date>
    <dc:language>en-US</dc:language>
    <meta:editing-cycles>1</meta:editing-cycles>
    <meta:editing-duration>PT0S</meta:editing-duration>
    <dc:title>hbv:staedtische_nachverdichtung:examples</dc:title>
  </office:meta>
</office:document-meta>
</file>