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5bc1ee5b49308720d1360d4fe1b389.png"/>
  <manifest:file-entry manifest:media-type="image/png" manifest:full-path="Pictures/18cc23b967b91ee093eab78a92dee12f.png"/>
  <manifest:file-entry manifest:media-type="image/png" manifest:full-path="Pictures/8163c05e47ca5bbc421f4761619aaa8d.png"/>
  <manifest:file-entry manifest:media-type="image/svg+xml" manifest:full-path="Pictures/f7d0cd66cd31aa2a364ea204dcebf11b.svg"/>
  <manifest:file-entry manifest:media-type="image/png" manifest:full-path="Pictures/7a3bf74c6c875f2fc167ca3573c7283a.png"/>
  <manifest:file-entry manifest:media-type="image/png" manifest:full-path="Pictures/29a0d45cb469cd051f54aa9d954e4a7c.png"/>
  <manifest:file-entry manifest:media-type="image/png" manifest:full-path="Pictures/688716d36751e5cbabac1e8642434b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bv:staedtische_nachverdichtung:schwinden"/><text:bookmark-start text:name="__RefHeading___schwinden_1"/><text:bookmark-start text:name="schwinden"/>Schwinden<text:bookmark-end text:name="__RefHeading___schwinden_1"/><text:bookmark-end text:name="schwinden"/></text:h>
      <text:p text:style-name="Text_20_body">Als <text:span text:style-name="Strong_20_Emphasis">Schwinden</text:span> bzw. <text:span text:style-name="Strong_20_Emphasis">Quellen</text:span> wird die lastunabhängige Volumenverminderung des Betons auf Grund von Veränderungen im Wasserhaushalt (zum Großteil des Zementleims/Zementsteins; der Zuschlag schwindet i. Allg. kaum) bezeichnet. Diese treten als chemische Reaktion während der Erhärtung sowie als Austrocknung des Festbetons auf. Schwinden führt zu einer Verringerung des Volumens/der Abmessungen (Verkürzung) und die zugehörige Verzerrung ist mit negativem Vorzeichen zu berücksichtigen. Das Schwinden ist z. T. umkehrbar, d. h. bei einer Wasseraufnahme des Betons (z. B. Lagerung im Wasser) kann es auch zu einer Volumenzunahme kommen. Dieser Vorgang wird dann auch als Quellen bezeichnet (positives Vorzeichen der zugehörigen Verzerrung).</text:p>
      <text:p text:style-name="Text_20_body">Wesentliche Parameter in Hinblick auf die Größe des Schwindens und die zeitliche Entwicklung sind:</text:p>
      <text:list text:style-name="List_20_1" text:continue-numbering="false">
        <text:list-item>
          <text:p text:style-name="List_20_1_Content_First"> das Volumen und die Zusammensetzung des Zementsteins</text:p>
          <text:list text:style-name="List_20_1">
            <text:list-item>
              <text:p text:style-name="List_20_1_Content"> Wasser-Bindemittel Verhältnis (Wasser-Zement-Wert)</text:p>
            </text:list-item>
            <text:list-item>
              <text:p text:style-name="List_20_1_Content"> Art des verwendeten Zements</text:p>
            </text:list-item>
          </text:list>
        </text:list-item>
        <text:list-item>
          <text:p text:style-name="List_20_1_Content"> die Umgebungsbedingungen (insbesondere die Luftfeuchte)</text:p>
        </text:list-item>
        <text:list-item>
          <text:p text:style-name="List_20_1_Content"> die Bauteilabmessungen</text:p>
        </text:list-item>
        <text:list-item>
          <text:p text:style-name="List_20_1_Content_Last"> die allfällige Zugabe von schwindreduzierenden (Beton-) Zusatzmitteln</text:p>
        </text:list-item>
      </text:list>
      <text:p text:style-name="Text_20_body">Die Schwinderscheinungen setzen sich aus vier Arten zusammen:</text:p>
      <text:list text:style-name="List_20_1" text:continue-numbering="false">
        <text:list-item>
          <text:p text:style-name="LastListParagraph_List_20_1_Content_First"> <text:span text:style-name="Strong_20_Emphasis">Frühschwinden</text:span> (auch: Kapillarschwinden, plastisches Schwinden)</text:p>
        </text:list-item>
      </text:list>
      <text:p text:style-name="Text_20_body">tritt auf, solange der (plastische) Beton noch bearbeitbar und nicht vollständig erstarrt ist. Es wird durch Kapillarspannungen während der Verdunstung von Wasser im Frischbeton ausgelöst. Im oberflächennahen Bereich baut sich ein kapillarer Unterdruck auf, der auf die Zementpartikel im Frischbeton eine anziehende Kraft ausübt und zu einer dichteren Lagerung führt. Es handelt sich um einen rein physikalischen Vorgang. Signifikante Wasserverluste der frischen Betonoberfläche durch hohe Luft- und Betontemperaturen, geringe rel. Luftfeuchten und hohe Windgeschwindigkeiten begünstigen das Frühschwinden. Eine Beeinflussung kann durch eine geeignete Nachbehandlung erfolgen.</text:p>
      <text:list text:style-name="List_20_1" text:continue-numbering="false">
        <text:list-item>
          <text:p text:style-name="LastListParagraph_List_20_1_Content_First"> <text:span text:style-name="Strong_20_Emphasis">autogenes Schwinden</text:span> (auch: Grundschwinden, chemisches Schwinden, Schrumpfdehnung)</text:p>
        </text:list-item>
      </text:list>
      <text:p text:style-name="Text_20_body">dieses entsteht, wenn Zement hydratisiert, d. h. das Anmachwasser chemisch in der Zementsteinstruktur gebunden wird (Verminderung des Zementleimvolumens bei der Erhärtung um rund 6 dm³ je 100 kg Zement; das Volumen des Zementsteins aus Zementleim mit einem W/Z-Wert von 0,40 (d. h. vollständige Hydration des Zements) beträgt nur noch 92%) und ist somit unvermeidbar. Nach dem Beginn des Erstarrens kommt es zu einem inneren Austrocknungsprozess (sog. „Selbstaustrocknung“/inneres Austrocknen des Zementsteins), welcher gleichmäßig über den gesamten Querschnitt erfolgt. Während dieser Schwindanteil bei normalfesten Betonen i. Allg. gering ist, steigt der Einfluss bei Hochfesten und Ultrahochfesten Beton signifikant an und kann bei letzteren sogar zum dominanten Schwindanteil werden.</text:p>
      <text:list text:style-name="List_20_1" text:continue-numbering="false">
        <text:list-item>
          <text:p text:style-name="LastListParagraph_List_20_1_Content_First"> <text:span text:style-name="Strong_20_Emphasis">Trocknungsschwinden</text:span></text:p>
        </text:list-item>
      </text:list>
      <text:p text:style-name="Text_20_body">ist die Schwinderscheinung im Festbeton verursacht durch das allmähliche Verdunsten von Porenwasser in der Umgebungsluft (äußeres Austrocknen des Zementsteins). Es beginnt mit dem Ausschalen bzw. dem Ende der Nachbehandlung und zieht sich über Jahre, bei dicken Bauteilen über Jahrzehnte. Bei normalfestem Beton ist es die dominante Schwindart.</text:p>
      <text:p text:style-name="Text_20_body">Das Trocknungschwinden verläuft schneller</text:p>
      <text:list text:style-name="List_20_1" text:continue-numbering="false">
        <text:list-item>
          <text:p text:style-name="List_20_1_Content_First"> bei Betonen mit hohen W/Z-Werten,</text:p>
        </text:list-item>
        <text:list-item>
          <text:p text:style-name="List_20_1_Content"> geringer Luftfeuchtigkeit,</text:p>
        </text:list-item>
        <text:list-item>
          <text:p text:style-name="List_20_1_Content_Last"> dünnen Bauteilen bzw. großem Verhältnis exponierte Oberfläche zu Volumen</text:p>
        </text:list-item>
      </text:list>
      <text:p text:style-name="Text_20_body">Das Trocknungsschwinden steigt mit zunehmenden Zementleimvolumen (= Volumen von Zement, Zusatzstoffen, eingeschlossener Luft und Wasser) an, wobei eine Änderung des Wassergehaltes stärkere Auswirkungen zeigt als die Änderung des Zementgehaltes.</text:p>
      <text:list text:style-name="List_20_1" text:continue-numbering="false">
        <text:list-item>
          <text:p text:style-name="LastListParagraph_List_20_1_Content_First"> <text:span text:style-name="Strong_20_Emphasis">Karbonatisierungsschwinden</text:span></text:p>
        </text:list-item>
      </text:list>
      <text:p text:style-name="Text_20_body">An der Oberfläche des Betons findet eine allmählich fortschreitende Umwandlung des Calziumhydroxids in Calciumcarbonat statt, bei dem Wasser freigesetzt wird und damit eine Volumenverringerung stattfindet. Baupraktisch hat es auf Grund der geringen Verformungen keine Bedeutung und wird daher zumeist vernachlässigt.</text:p>
      <text:p text:style-name="Text_20_body">Tab. 1: Zusammenfassung [aus Jacobs, „Schwinden von Beton“, der bauingenieur 3|2008, S. 15] F. Jacobs, et al., “Schwinden von Beton“, Der Bauingenieur, 3/2008, S. 14 bis 19 <text:a xlink:type="simple" xlink:href="https://www.tfb.ch/Htdocs/Files/v/5896.pdf/Publikationsliste/05SchwindenvonBetonBauingenieur32008.pdf" text:style-name="Internet_20_link" text:visited-style-name="Visited_20_Internet_20_Link">PDF</text:a></text:p>
      <table:table table:style-name="Table">
        <table:table-column/>
        <table:table-column/>
        <table:table-column/>
        <table:table-column/>
        <table:table-row>
          <table:table-cell office:value-type="string" table:style-name="tableheader">
            <text:p text:style-name="Table_20_Heading">Schwindart  </text:p>
          </table:table-cell>
          <table:table-cell office:value-type="string" table:style-name="tableheader">
            <text:p text:style-name="Table_20_Heading">  Zeitpunkt  </text:p>
          </table:table-cell>
          <table:table-cell office:value-type="string" table:style-name="tableheader">
            <text:p text:style-name="Table_20_Heading">  typ. Schwindmaß<text:line-break/> [‰]  </text:p>
          </table:table-cell>
          <table:table-cell office:value-type="string" table:style-name="tableheader">
            <text:p text:style-name="Table_20_Heading">Anmerkung  </text:p>
          </table:table-cell>
        </table:table-row>
        <table:table-row>
          <table:table-cell office:value-type="string" table:style-name="tablecell">
            <text:p text:style-name="tablealignleft">Früh- oder Kapillarschwinden  </text:p>
          </table:table-cell>
          <table:table-cell office:value-type="string" table:style-name="tablecell">
            <text:p text:style-name="tablealigncenter">  in den ersten Stunden bis zum Erstarren  </text:p>
          </table:table-cell>
          <table:table-cell office:value-type="string" table:style-name="tablecell">
            <text:p text:style-name="tablealigncenter">  0 bis -4,0  </text:p>
          </table:table-cell>
          <table:table-cell office:value-type="string" table:style-name="tablecell">
            <text:p text:style-name="tablealignleft">Probleme vor allem bei großen Oberflächen (Böden und Decken) und Betonen ohne Blutwasser → Nachbehandlung !  </text:p>
          </table:table-cell>
        </table:table-row>
        <table:table-row>
          <table:table-cell office:value-type="string" table:style-name="tablecell">
            <text:p text:style-name="tablealignleft">chemisches Schwinden  </text:p>
          </table:table-cell>
          <table:table-cell office:value-type="string" table:style-name="tablecell">
            <text:p text:style-name="tablealigncenter">  während der ersten Tage  </text:p>
          </table:table-cell>
          <table:table-cell office:value-type="string" table:style-name="tablecell">
            <text:p text:style-name="tablealigncenter">  bis zu -0,2  </text:p>
          </table:table-cell>
          <table:table-cell office:value-type="string" table:style-name="tablecell">
            <text:p text:style-name="tablealignleft">Hydratationsbedingt, tritt bei allen Betonen auf  </text:p>
          </table:table-cell>
        </table:table-row>
        <table:table-row>
          <table:table-cell office:value-type="string" table:style-name="tablecell" table:number-rows-spanned="3">
            <text:p text:style-name="tablealignleft">autogenes Schwinden  </text:p>
          </table:table-cell>
          <table:table-cell office:value-type="string" table:style-name="tablecell" table:number-rows-spanned="3">
            <text:p text:style-name="tablealigncenter">  während Wochen  </text:p>
          </table:table-cell>
          <table:table-cell office:value-type="string" table:style-name="tablecell">
            <text:p text:style-name="tablealigncenter">  bis zu -0,12  </text:p>
          </table:table-cell>
          <table:table-cell office:value-type="string" table:style-name="tablecell">
            <text:p text:style-name="tablealignleft">Normalbetone W/Z-Werte &lt; 0,45  </text:p>
          </table:table-cell>
        </table:table-row>
        <table:table-row>
          <table:table-cell office:value-type="string" table:style-name="tablecell">
            <text:p text:style-name="tablealigncenter">  -0,6 bis -0,7  </text:p>
          </table:table-cell>
          <table:table-cell office:value-type="string" table:style-name="tablecell">
            <text:p text:style-name="tablealignleft">Hochfeste Betone  </text:p>
          </table:table-cell>
        </table:table-row>
        <table:table-row>
          <table:table-cell office:value-type="string" table:style-name="tablecell">
            <text:p text:style-name="tablealigncenter">  -0,8 bis -1,0  </text:p>
          </table:table-cell>
          <table:table-cell office:value-type="string" table:style-name="tablecell">
            <text:p text:style-name="tablealignleft">Ultrahochfeste Betone  </text:p>
          </table:table-cell>
        </table:table-row>
        <table:table-row>
          <table:table-cell office:value-type="string" table:style-name="tablecell" table:number-rows-spanned="5">
            <text:p text:style-name="tablealignleft">Trocknungsschwinden  </text:p>
          </table:table-cell>
          <table:table-cell office:value-type="string" table:style-name="tablecell" table:number-rows-spanned="5">
            <text:p text:style-name="tablealigncenter">  ab Erstarren während Jahren  </text:p>
          </table:table-cell>
          <table:table-cell office:value-type="string" table:style-name="tablecell">
            <text:p text:style-name="tablealigncenter">  bis zu  </text:p>
          </table:table-cell>
          <table:table-cell office:value-type="string" table:style-name="tablecell"/>
        </table:table-row>
        <table:table-row>
          <table:table-cell office:value-type="string" table:style-name="tablecell">
            <text:p text:style-name="tablealigncenter">  0,1 (Quellen)  </text:p>
          </table:table-cell>
          <table:table-cell office:value-type="string" table:style-name="tablecell">
            <text:p text:style-name="tablealignleft">Wasserlagerung  </text:p>
          </table:table-cell>
        </table:table-row>
        <table:table-row>
          <table:table-cell office:value-type="string" table:style-name="tablecell">
            <text:p text:style-name="tablealigncenter">  -0,1  </text:p>
          </table:table-cell>
          <table:table-cell office:value-type="string" table:style-name="tablecell">
            <text:p text:style-name="tablealignleft">Lagerung in sehr feuchter Luft (90% rel. LF)  </text:p>
          </table:table-cell>
        </table:table-row>
        <table:table-row>
          <table:table-cell office:value-type="string" table:style-name="tablecell">
            <text:p text:style-name="tablealigncenter">  -0,3  </text:p>
          </table:table-cell>
          <table:table-cell office:value-type="string" table:style-name="tablecell">
            <text:p text:style-name="tablealignleft">Lagerung im Freien (70% rel. LF)  </text:p>
          </table:table-cell>
        </table:table-row>
        <table:table-row>
          <table:table-cell office:value-type="string" table:style-name="tablecell">
            <text:p text:style-name="tablealigncenter">  -0,5  </text:p>
          </table:table-cell>
          <table:table-cell office:value-type="string" table:style-name="tablecell">
            <text:p text:style-name="tablealignleft">Lagerung im Innenraum mit trockener Luft (50% rel. LF)  </text:p>
          </table:table-cell>
        </table:table-row>
        <table:table-row>
          <table:table-cell office:value-type="string" table:style-name="tablecell">
            <text:p text:style-name="tablealignleft">Karbonatisierungsschwinden  </text:p>
          </table:table-cell>
          <table:table-cell office:value-type="string" table:style-name="tablecell">
            <text:p text:style-name="tablealigncenter">  ab Monaten bis Jahrzehnte  </text:p>
          </table:table-cell>
          <table:table-cell office:value-type="string" table:style-name="tablecell">
            <text:p text:style-name="tablealigncenter">  -0,1 bis -0,01  </text:p>
          </table:table-cell>
          <table:table-cell office:value-type="string" table:style-name="tablecell">
            <text:p text:style-name="tablealignleft">max. Schwinden bei rd. 70 - 80% rel. LF  </text:p>
          </table:table-cell>
        </table:table-row>
      </table:table>
      <text:p text:style-name="Text_20_body">Zu beeinflussenden Parametern der Schwindwerte</text:p>
      <text:p text:style-name="Text_20_body">→ Hinweis, dass Schwindmaße besser mit dem W/Z- bzw. Zementgehalt korrelieren als mit der Betonfestigkeit</text:p>
      <text:p text:style-name="Text_20_body">
<draw:frame draw:style-name="mediacenter" draw:name="Schwinden von Prismen Legend" text:anchor-type="paragraph" draw:z-index="0" svg:width="15.875cm"><draw:text-box><text:p text:style-name="legendcenter"><draw:frame draw:style-name="mediacenter" draw:name="Schwinden von Prismen" text:anchor-type="paragraph" draw:z-index="0" svg:width="15.875cm" svg:height="12.6051750772cm"><draw:image xlink:href="Pictures/095bc1ee5b49308720d1360d4fe1b389.png" xlink:type="simple" xlink:show="embed" xlink:actuate="onLoad"/></draw:frame>Schwinden von Prismen</text:p></draw:text-box></draw:frame>
</text:p>
      <text:p text:style-name="Text_20_body">Abb. 1: Schwinden von Prismen 100x100x400 mm aus Mörtel oder Beton unterschiedlicher Zusammensetzung bei 50% relativer Luftfeuchte (aus R. Springenschmid, „Betontechnologie in der Praxis“, 2. Auflage, BEUTH Verlag, 2018)
</text:p>
      <text:p text:style-name="Text_20_body">
<draw:frame draw:style-name="mediacenter" draw:name="Endschwindmaß in Abhängigkeit von Zement-, Wassergehalt und W/Z-Wert Legend" text:anchor-type="paragraph" draw:z-index="0" svg:width="15.875cm"><draw:text-box><text:p text:style-name="legendcenter"><draw:frame draw:style-name="mediacenter" draw:name="Endschwindmaß in Abhängigkeit von Zement-, Wassergehalt und W/Z-Wert" text:anchor-type="paragraph" draw:z-index="1" svg:width="15.875cm" svg:height="12.8491320626cm"><draw:image xlink:href="Pictures/18cc23b967b91ee093eab78a92dee12f.png" xlink:type="simple" xlink:show="embed" xlink:actuate="onLoad"/></draw:frame>Endschwindmaß in Abhängigkeit von Zement-, Wassergehalt und W/Z-Wert</text:p></draw:text-box></draw:frame>
</text:p>
      <text:p text:style-name="Text_20_body">Abb. 2: Endschwindmaß in Abhängigkeit von Zement-, Wassergehalt und W/Z-Wert (gemessen an Prismen 100x100x400 mm bei einer relativen Luftfeuchtigkeit von 50% ab dem 5. Tag). Die Graphik gilt für Betone mit CEM I- und CEM II-Zementen
</text:p>
      <text:h text:style-name="Heading_20_2" text:outline-level="2"><text:bookmark-start text:name="__RefHeading___berechnung_von_schwindmassen_2"/><text:bookmark-start text:name="berechnung_von_schwindmassen"/>Berechnung von Schwindmaßen<text:bookmark-end text:name="__RefHeading___berechnung_von_schwindmassen_2"/><text:bookmark-end text:name="berechnung_von_schwindmassen"/></text:h>
      <text:h text:style-name="Heading_20_3" text:outline-level="3"><text:bookmark-start text:name="__RefHeading___ermittlung_des_rechenwertes_des_schwindmasses_nach_oenorm_en_1992-1-1_3"/><text:bookmark-start text:name="ermittlung_des_rechenwertes_des_schwindmasses_nach_oenorm_en_1992-1-1"/>Ermittlung des Rechenwertes des Schwindmaßes nach ÖNORM EN 1992-1-1<text:bookmark-end text:name="__RefHeading___ermittlung_des_rechenwertes_des_schwindmasses_nach_oenorm_en_1992-1-1_3"/><text:bookmark-end text:name="ermittlung_des_rechenwertes_des_schwindmasses_nach_oenorm_en_1992-1-1"/></text:h>
      <text:p text:style-name="Text_20_body">Die gesamte Schwinddehnung ε<text:span text:style-name="sub">cs</text:span> setzt sich aus den beiden Komponenten der Trockenschwinddehnung ε<text:span text:style-name="sub">cd</text:span> und der autogenen Schwinddehnung ε<text:span text:style-name="sub">ca</text:span> zusammen.</text:p>
      <text:p text:style-name="Text_20_body"><text:span text:style-name="Strong_20_Emphasis">Trockenschwinddehnung</text:span></text:p>
      <text:p text:style-name="Text_20_body">Der Grundwert der Trockenschwinddehnung errechnet sich aus</text:p>
      <text:p text:style-name="Text_20_body">(erwartete Mittelwerte mit einem Variationskoeffizienten von rund 30%)</text:p>
      <text:p text:style-name="Text_20_body">Der Koeffizient k<text:span text:style-name="sub">h</text:span> ergibt sich in Abhängigkeit der Größe</text:p>
      <table:table table:style-name="Table">
        <table:table-column/>
        <table:table-column/>
        <table:table-row>
          <table:table-cell office:value-type="string" table:style-name="tablecell">
            <text:p text:style-name="tablealignleft">A<text:span text:style-name="sub">c</text:span>  </text:p>
          </table:table-cell>
          <table:table-cell office:value-type="string" table:style-name="tablecell">
            <text:p text:style-name="tablealignleft">Querschnittsfläche des Betons  </text:p>
          </table:table-cell>
        </table:table-row>
        <table:table-row>
          <table:table-cell office:value-type="string" table:style-name="tablecell">
            <text:p text:style-name="tablealignleft">u  </text:p>
          </table:table-cell>
          <table:table-cell office:value-type="string" table:style-name="tablecell">
            <text:p text:style-name="tablealignleft">Querschnittsumfang der dem Trocknen ausgesetzten Teilflächen  </text:p>
          </table:table-cell>
        </table:table-row>
      </table:table>
      <table:table table:style-name="Table">
        <table:table-column/>
        <table:table-column/>
        <table:table-row>
          <table:table-cell office:value-type="string" table:style-name="tableheader">
            <text:p text:style-name="Table_20_Heading">  h<text:span text:style-name="sub">0</text:span><text:line-break/> [mm]  </text:p>
          </table:table-cell>
          <table:table-cell office:value-type="string" table:style-name="tableheader">
            <text:p text:style-name="Table_20_Heading">  k<text:span text:style-name="sub">h</text:span><text:line-break/> [-]  </text:p>
          </table:table-cell>
        </table:table-row>
        <table:table-row>
          <table:table-cell office:value-type="string" table:style-name="tablecell">
            <text:p text:style-name="tablealigncenter">  100  </text:p>
          </table:table-cell>
          <table:table-cell office:value-type="string" table:style-name="tablecell">
            <text:p text:style-name="tablealigncenter">  1,00  </text:p>
          </table:table-cell>
        </table:table-row>
        <table:table-row>
          <table:table-cell office:value-type="string" table:style-name="tablecell">
            <text:p text:style-name="tablealigncenter">  200  </text:p>
          </table:table-cell>
          <table:table-cell office:value-type="string" table:style-name="tablecell">
            <text:p text:style-name="tablealigncenter">  0,85  </text:p>
          </table:table-cell>
        </table:table-row>
        <table:table-row>
          <table:table-cell office:value-type="string" table:style-name="tablecell">
            <text:p text:style-name="tablealigncenter">  300  </text:p>
          </table:table-cell>
          <table:table-cell office:value-type="string" table:style-name="tablecell">
            <text:p text:style-name="tablealigncenter">  0,75  </text:p>
          </table:table-cell>
        </table:table-row>
        <table:table-row>
          <table:table-cell office:value-type="string" table:style-name="tablecell">
            <text:p text:style-name="tablealigncenter">  500  </text:p>
          </table:table-cell>
          <table:table-cell office:value-type="string" table:style-name="tablecell">
            <text:p text:style-name="tablealigncenter">  0,70  </text:p>
          </table:table-cell>
        </table:table-row>
      </table:table>
      <text:p text:style-name="Text_20_body">
<draw:frame draw:style-name="mediacenter" draw:name="bezogene Bauteiledicke h0 Legend" text:anchor-type="paragraph" draw:z-index="0" svg:width="21.1666666667cm" style:rel-width="100%"><draw:text-box><text:p text:style-name="legendcenter"><draw:frame draw:style-name="mediacenter" draw:name="bezogene Bauteiledicke h0" text:anchor-type="paragraph" draw:z-index="2" svg:width="21.1666666667cm" style:rel-width="100%" svg:height="7.31425925926cm" style:rel-height="scale"><draw:image xlink:href="Pictures/8163c05e47ca5bbc421f4761619aaa8d.png" xlink:type="simple" xlink:show="embed" xlink:actuate="onLoad"/></draw:frame>bezogene Bauteiledicke h0</text:p></draw:text-box></draw:frame>
</text:p>
      <text:p text:style-name="Text_20_body">Abb. 3: bezogene Bauteiledicke h<text:span text:style-name="sub">0</text:span> für unterschiedliche Bauteilgeometrien und Trocknungsbedingungen <draw:frame draw:style-name="media" draw:name="3" text:anchor-type="as-char" draw:z-index="3" svg:width="" svg:rel-width="100%" svg:height="0cm"><draw:image xlink:href="Pictures/f7d0cd66cd31aa2a364ea204dcebf11b.svg" xlink:type="simple" xlink:show="embed" xlink:actuate="onLoad"/></draw:frame> Quelle <text:a xlink:type="simple" xlink:href="http://www.holcimpartner.ch" text:style-name="Internet_20_link" text:visited-style-name="Visited_20_Internet_20_Link">www.holcimpartner.ch</text:a>
</text:p>
      <text:p text:style-name="Text_20_body">Nennwert für den Grundwert des Trocknungsschwindens ε<text:span text:style-name="sub">cd,0</text:span></text:p>
      <table:table table:style-name="Table">
        <table:table-column/>
        <table:table-column/>
        <table:table-row>
          <table:table-cell office:value-type="string" table:style-name="tablecell">
            <text:p text:style-name="tablealignleft">f<text:span text:style-name="sub">cm</text:span>  </text:p>
          </table:table-cell>
          <table:table-cell office:value-type="string" table:style-name="tablecell">
            <text:p text:style-name="tablealignleft">mittlere Zylinderdruckfestigkeit des Betons [N/mm²]  </text:p>
          </table:table-cell>
        </table:table-row>
        <table:table-row>
          <table:table-cell office:value-type="string" table:style-name="tablecell">
            <text:p text:style-name="tablealignleft">f<text:span text:style-name="sub">cm0</text:span>   </text:p>
          </table:table-cell>
          <table:table-cell office:value-type="string" table:style-name="tablecell">
            <text:p text:style-name="tablealignleft">10 N/mm²  </text:p>
          </table:table-cell>
        </table:table-row>
        <table:table-row>
          <table:table-cell office:value-type="string" table:style-name="tablecell" table:number-rows-spanned="4">
            <text:p text:style-name="tablealignleft">α<text:span text:style-name="sub">ds1</text:span>  </text:p>
          </table:table-cell>
          <table:table-cell office:value-type="string" table:style-name="tablecell">
            <text:p text:style-name="tablealignleft">Beiwert zur Berücksichtigung der Zementart  </text:p>
          </table:table-cell>
        </table:table-row>
        <table:table-row>
          <table:table-cell office:value-type="string" table:style-name="tablecell">
            <text:p text:style-name="tablealignleft">= 3 für Zemente der Klasse S  </text:p>
          </table:table-cell>
        </table:table-row>
        <table:table-row>
          <table:table-cell office:value-type="string" table:style-name="tablecell">
            <text:p text:style-name="tablealignleft">= 4 für Zemente der Klasse N  </text:p>
          </table:table-cell>
        </table:table-row>
        <table:table-row>
          <table:table-cell office:value-type="string" table:style-name="tablecell">
            <text:p text:style-name="tablealignleft">= 6 für Zemente der Klasse R  </text:p>
          </table:table-cell>
        </table:table-row>
        <table:table-row>
          <table:table-cell office:value-type="string" table:style-name="tablecell" table:number-rows-spanned="4">
            <text:p text:style-name="tablealignleft">α<text:span text:style-name="sub">ds2</text:span>  </text:p>
          </table:table-cell>
          <table:table-cell office:value-type="string" table:style-name="tablecell">
            <text:p text:style-name="tablealignleft">Beiwert zur Berücksichtigung der Zementart  </text:p>
          </table:table-cell>
        </table:table-row>
        <table:table-row>
          <table:table-cell office:value-type="string" table:style-name="tablecell">
            <text:p text:style-name="tablealignleft">= 0,13 für Zemente der Klasse S  </text:p>
          </table:table-cell>
        </table:table-row>
        <table:table-row>
          <table:table-cell office:value-type="string" table:style-name="tablecell">
            <text:p text:style-name="tablealignleft">= 0,12 für Zemente der Klasse N  </text:p>
          </table:table-cell>
        </table:table-row>
        <table:table-row>
          <table:table-cell office:value-type="string" table:style-name="tablecell">
            <text:p text:style-name="tablealignleft">= 0,11 für Zemente der Klasse R  </text:p>
          </table:table-cell>
        </table:table-row>
        <table:table-row>
          <table:table-cell office:value-type="string" table:style-name="tablecell">
            <text:p text:style-name="tablealignleft">RH  </text:p>
          </table:table-cell>
          <table:table-cell office:value-type="string" table:style-name="tablecell">
            <text:p text:style-name="tablealignleft">relative Luftfeuchte der Umgebung [%]  </text:p>
          </table:table-cell>
        </table:table-row>
        <table:table-row>
          <table:table-cell office:value-type="string" table:style-name="tablecell">
            <text:p text:style-name="tablealignleft">RH0  </text:p>
          </table:table-cell>
          <table:table-cell office:value-type="string" table:style-name="tablecell">
            <text:p text:style-name="tablealignleft">100% </text:p>
          </table:table-cell>
        </table:table-row>
      </table:table>
      <text:p text:style-name="Text_20_body">
<draw:frame draw:style-name="mediacenter" draw:name="Richtwert für das Trockenschwindmaß Legend" text:anchor-type="paragraph" draw:z-index="0" svg:width="15.875cm"><draw:text-box><text:p text:style-name="legendcenter"><draw:frame draw:style-name="mediacenter" draw:name="Richtwert für das Trockenschwindmaß" text:anchor-type="paragraph" draw:z-index="4" svg:width="15.875cm" svg:height="10.9803173949cm"><draw:image xlink:href="Pictures/7a3bf74c6c875f2fc167ca3573c7283a.png" xlink:type="simple" xlink:show="embed" xlink:actuate="onLoad"/></draw:frame>Richtwert für das Trockenschwindmaß</text:p></draw:text-box></draw:frame>
</text:p>
      <text:p text:style-name="Text_20_body">Abb. 4: Richtwert für das Trockenschwindmaß ε<text:span text:style-name="sub">cd,∞</text:span> von Beton (Innenklima: rel. LF = rund 50%, Außenklima: rel. LF = rund 70%)
</text:p>
      <text:p text:style-name="Text_20_body">Tab. 2: Nennwerte für die unbehinderte Trocknungsschwinddehnung ε<text:span text:style-name="sub">cd,0</text:span> [‰] für Beton mit Zement CEM Klasse N (Tabelle 3.2 aus ÖNORM EN 1992-1-1, S. 32) ÖNORM B 1992-1-1:2015, „Eurocode 2: Bemessung und Konstruktion von Stahlbeton- und Spannbetontragwerken, Teil 1-1: Allgemeine Bemessungsregeln und Regeln für den Hochbau“, Austrian Standards Institute/Österreichisches Normungsinstitut (ON), Wien, 2015</text:p>
      <table:table table:style-name="Table">
        <table:table-column/>
        <table:table-column/>
        <table:table-column/>
        <table:table-column/>
        <table:table-column/>
        <table:table-column/>
        <table:table-column/>
        <table:table-row>
          <table:table-cell office:value-type="string" table:style-name="tableheader" table:number-rows-spanned="2">
            <text:p text:style-name="Table_20_Heading">  f<text:span text:style-name="sub">ck</text:span> / f<text:span text:style-name="sub">ck,cube</text:span><text:line-break/> [N/mm²]  </text:p>
          </table:table-cell>
          <table:table-cell office:value-type="string" table:style-name="tableheader" table:number-columns-spanned="6">
            <text:p text:style-name="Table_20_Heading">  relative Luftfeuchtigkeit (in %)  </text:p>
          </table:table-cell>
          <table:covered-table-cell/>
          <table:covered-table-cell/>
          <table:covered-table-cell/>
          <table:covered-table-cell/>
          <table:covered-table-cell/>
        </table:table-row>
        <table:table-row>
          <table:table-cell office:value-type="string" table:style-name="tableheader">
            <text:p text:style-name="Table_20_Heading">  20  </text:p>
          </table:table-cell>
          <table:table-cell office:value-type="string" table:style-name="tableheader">
            <text:p text:style-name="Table_20_Heading">  40  </text:p>
          </table:table-cell>
          <table:table-cell office:value-type="string" table:style-name="tableheader">
            <text:p text:style-name="Table_20_Heading">  60  </text:p>
          </table:table-cell>
          <table:table-cell office:value-type="string" table:style-name="tableheader">
            <text:p text:style-name="Table_20_Heading">  80  </text:p>
          </table:table-cell>
          <table:table-cell office:value-type="string" table:style-name="tableheader">
            <text:p text:style-name="Table_20_Heading">  90  </text:p>
          </table:table-cell>
          <table:table-cell office:value-type="string" table:style-name="tableheader">
            <text:p text:style-name="Table_20_Heading">  100  </text:p>
          </table:table-cell>
        </table:table-row>
        <table:table-row>
          <table:table-cell office:value-type="string" table:style-name="tableheader">
            <text:p text:style-name="Table_20_Heading">  20/25  </text:p>
          </table:table-cell>
          <table:table-cell office:value-type="string" table:style-name="tablecell">
            <text:p text:style-name="tablealigncenter">  0,62  </text:p>
          </table:table-cell>
          <table:table-cell office:value-type="string" table:style-name="tablecell">
            <text:p text:style-name="tablealigncenter">  0,58  </text:p>
          </table:table-cell>
          <table:table-cell office:value-type="string" table:style-name="tablecell">
            <text:p text:style-name="tablealigncenter">  0,49  </text:p>
          </table:table-cell>
          <table:table-cell office:value-type="string" table:style-name="tablecell">
            <text:p text:style-name="tablealigncenter">  0,30  </text:p>
          </table:table-cell>
          <table:table-cell office:value-type="string" table:style-name="tablecell">
            <text:p text:style-name="tablealigncenter">  0,17  </text:p>
          </table:table-cell>
          <table:table-cell office:value-type="string" table:style-name="tablecell">
            <text:p text:style-name="tablealigncenter">  0  </text:p>
          </table:table-cell>
        </table:table-row>
        <table:table-row>
          <table:table-cell office:value-type="string" table:style-name="tableheader">
            <text:p text:style-name="Table_20_Heading">  40/50  </text:p>
          </table:table-cell>
          <table:table-cell office:value-type="string" table:style-name="tablecell">
            <text:p text:style-name="tablealigncenter">  0,48  </text:p>
          </table:table-cell>
          <table:table-cell office:value-type="string" table:style-name="tablecell">
            <text:p text:style-name="tablealigncenter">  0,46  </text:p>
          </table:table-cell>
          <table:table-cell office:value-type="string" table:style-name="tablecell">
            <text:p text:style-name="tablealigncenter">  0,38  </text:p>
          </table:table-cell>
          <table:table-cell office:value-type="string" table:style-name="tablecell">
            <text:p text:style-name="tablealigncenter">  0,24  </text:p>
          </table:table-cell>
          <table:table-cell office:value-type="string" table:style-name="tablecell">
            <text:p text:style-name="tablealigncenter">  0,13  </text:p>
          </table:table-cell>
          <table:table-cell office:value-type="string" table:style-name="tablecell">
            <text:p text:style-name="tablealigncenter">  0  </text:p>
          </table:table-cell>
        </table:table-row>
        <table:table-row>
          <table:table-cell office:value-type="string" table:style-name="tableheader">
            <text:p text:style-name="Table_20_Heading">  60/75  </text:p>
          </table:table-cell>
          <table:table-cell office:value-type="string" table:style-name="tablecell">
            <text:p text:style-name="tablealigncenter">  0,38  </text:p>
          </table:table-cell>
          <table:table-cell office:value-type="string" table:style-name="tablecell">
            <text:p text:style-name="tablealigncenter">  0,36  </text:p>
          </table:table-cell>
          <table:table-cell office:value-type="string" table:style-name="tablecell">
            <text:p text:style-name="tablealigncenter">  0,30  </text:p>
          </table:table-cell>
          <table:table-cell office:value-type="string" table:style-name="tablecell">
            <text:p text:style-name="tablealigncenter">  0,19  </text:p>
          </table:table-cell>
          <table:table-cell office:value-type="string" table:style-name="tablecell">
            <text:p text:style-name="tablealigncenter">  0,10  </text:p>
          </table:table-cell>
          <table:table-cell office:value-type="string" table:style-name="tablecell">
            <text:p text:style-name="tablealigncenter">  0  </text:p>
          </table:table-cell>
        </table:table-row>
        <table:table-row>
          <table:table-cell office:value-type="string" table:style-name="tableheader">
            <text:p text:style-name="Table_20_Heading">  80/95  </text:p>
          </table:table-cell>
          <table:table-cell office:value-type="string" table:style-name="tablecell">
            <text:p text:style-name="tablealigncenter">  0,30  </text:p>
          </table:table-cell>
          <table:table-cell office:value-type="string" table:style-name="tablecell">
            <text:p text:style-name="tablealigncenter">  0,28  </text:p>
          </table:table-cell>
          <table:table-cell office:value-type="string" table:style-name="tablecell">
            <text:p text:style-name="tablealigncenter">  0,24  </text:p>
          </table:table-cell>
          <table:table-cell office:value-type="string" table:style-name="tablecell">
            <text:p text:style-name="tablealigncenter">  0,15  </text:p>
          </table:table-cell>
          <table:table-cell office:value-type="string" table:style-name="tablecell">
            <text:p text:style-name="tablealigncenter">  0,08  </text:p>
          </table:table-cell>
          <table:table-cell office:value-type="string" table:style-name="tablecell">
            <text:p text:style-name="tablealigncenter">  0  </text:p>
          </table:table-cell>
        </table:table-row>
        <table:table-row>
          <table:table-cell office:value-type="string" table:style-name="tableheader">
            <text:p text:style-name="Table_20_Heading">  90/105  </text:p>
          </table:table-cell>
          <table:table-cell office:value-type="string" table:style-name="tablecell">
            <text:p text:style-name="tablealigncenter">  0,27  </text:p>
          </table:table-cell>
          <table:table-cell office:value-type="string" table:style-name="tablecell">
            <text:p text:style-name="tablealigncenter">  0,25  </text:p>
          </table:table-cell>
          <table:table-cell office:value-type="string" table:style-name="tablecell">
            <text:p text:style-name="tablealigncenter">  0,21  </text:p>
          </table:table-cell>
          <table:table-cell office:value-type="string" table:style-name="tablecell">
            <text:p text:style-name="tablealigncenter">  0,13  </text:p>
          </table:table-cell>
          <table:table-cell office:value-type="string" table:style-name="tablecell">
            <text:p text:style-name="tablealigncenter">  0,07  </text:p>
          </table:table-cell>
          <table:table-cell office:value-type="string" table:style-name="tablecell">
            <text:p text:style-name="tablealigncenter">  0  </text:p>
          </table:table-cell>
        </table:table-row>
      </table:table>
      <text:p text:style-name="Text_20_body">Die zeitliche Entwicklung der Trocknungsschwinddehnung folgt aus</text:p>
      <table:table table:style-name="Table">
        <table:table-column/>
        <table:table-column/>
        <table:table-row>
          <table:table-cell office:value-type="string" table:style-name="tablecell">
            <text:p text:style-name="tablealignleft">t  </text:p>
          </table:table-cell>
          <table:table-cell office:value-type="string" table:style-name="tablecell">
            <text:p text:style-name="tablealignleft">Alter des Betons in Tagen zum betrachten Zeitpunkt  </text:p>
          </table:table-cell>
        </table:table-row>
        <table:table-row>
          <table:table-cell office:value-type="string" table:style-name="tablecell">
            <text:p text:style-name="tablealignleft">t<text:span text:style-name="sub">s</text:span>  </text:p>
          </table:table-cell>
          <table:table-cell office:value-type="string" table:style-name="tablecell">
            <text:p text:style-name="tablealignleft">Alter des Betons in Tagen zu Beginn des Trocknungsschwindens; normalerweise zum Ende der Nachbehandlung  </text:p>
          </table:table-cell>
        </table:table-row>
      </table:table>
      <text:p text:style-name="Text_20_body">
<draw:frame draw:style-name="mediacenter" draw:name=" Beiwert zur Berücksichtigung des Schwindbeginns Legend" text:anchor-type="paragraph" draw:z-index="0" svg:width="15.875cm"><draw:text-box><text:p text:style-name="legendcenter"><draw:frame draw:style-name="mediacenter" draw:name=" Beiwert zur Berücksichtigung des Schwindbeginns" text:anchor-type="paragraph" draw:z-index="5" svg:width="15.875cm" svg:height="10.9348776224cm"><draw:image xlink:href="Pictures/29a0d45cb469cd051f54aa9d954e4a7c.png" xlink:type="simple" xlink:show="embed" xlink:actuate="onLoad"/></draw:frame> Beiwert zur Berücksichtigung des Schwindbeginns</text:p></draw:text-box></draw:frame>
</text:p>
      <text:p text:style-name="Text_20_body">Abb. 5: Beiwert zur Berücksichtigung des Schwindbeginns (bis 30 Jahre)
</text:p>
      <text:p text:style-name="Text_20_body"><text:span text:style-name="Strong_20_Emphasis">Autogene Schwinddehnung</text:span></text:p>
      <table:table table:style-name="Table">
        <table:table-column/>
        <table:table-column/>
        <table:table-row>
          <table:table-cell office:value-type="string" table:style-name="tablecell">
            <text:p text:style-name="tablealignleft">f<text:span text:style-name="sub">ck</text:span>  </text:p>
          </table:table-cell>
          <table:table-cell office:value-type="string" table:style-name="tablecell">
            <text:p text:style-name="tablealignleft">charakteristischer Wert der Würfeldruckfestigkeit [N/mm²]  </text:p>
          </table:table-cell>
        </table:table-row>
        <table:table-row>
          <table:table-cell office:value-type="string" table:style-name="tablecell">
            <text:p text:style-name="tablealignleft">t  </text:p>
          </table:table-cell>
          <table:table-cell office:value-type="string" table:style-name="tablecell">
            <text:p text:style-name="tablealignleft">in Tagen  </text:p>
          </table:table-cell>
        </table:table-row>
      </table:table>
      <text:p text:style-name="Text_20_body">
<draw:frame draw:style-name="mediacenter" draw:name=" autogenes Schwindmaß in Abhängigkeit der Betonfestigkeitsklassen Legend" text:anchor-type="paragraph" draw:z-index="0" svg:width="15.875cm"><draw:text-box><text:p text:style-name="legendcenter"><draw:frame draw:style-name="mediacenter" draw:name=" autogenes Schwindmaß in Abhängigkeit der Betonfestigkeitsklassen" text:anchor-type="paragraph" draw:z-index="6" svg:width="15.875cm" svg:height="10.5781403337cm"><draw:image xlink:href="Pictures/688716d36751e5cbabac1e8642434b03.png" xlink:type="simple" xlink:show="embed" xlink:actuate="onLoad"/></draw:frame> autogenes Schwindmaß in Abhängigkeit der Betonfestigkeitsklassen</text:p></draw:text-box></draw:frame>
</text:p>
      <text:p text:style-name="Text_20_body">Abb. 6: autogenes Schwindmaß in Abhängigkeit der Betonfestigkeitsklass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0T02::14:24</meta:creation-date>
    <dc:creator>Generated</dc:creator>
    <dc:date>2026-09-10T02::14:24</dc:date>
    <dc:language>en-US</dc:language>
    <meta:editing-cycles>1</meta:editing-cycles>
    <meta:editing-duration>PT0S</meta:editing-duration>
    <dc:title>hbv:staedtische_nachverdichtung:schwinden</dc:title>
  </office:meta>
</office:document-meta>
</file>