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188d9273d390729f6e7b7a0e5f2eab.png"/>
  <manifest:file-entry manifest:media-type="image/png" manifest:full-path="Pictures/cf885faaabfc104b666414b7f05e702c.png"/>
  <manifest:file-entry manifest:media-type="image/png" manifest:full-path="Pictures/3a75cac61fd4284b0f6e0045a65648b4.png"/>
  <manifest:file-entry manifest:media-type="image/png" manifest:full-path="Pictures/940976914abbc20389594e634e65bc9b.png"/>
  <manifest:file-entry manifest:media-type="image/png" manifest:full-path="Pictures/8084d70b6470bab446878ca22bf57070.png"/>
  <manifest:file-entry manifest:media-type="image/png" manifest:full-path="Pictures/7ef4bd52b5422449625f0c4f40bf83a1.png"/>
  <manifest:file-entry manifest:media-type="image/png" manifest:full-path="Pictures/4ef59ae8786e700130fae967f8b97b83.png"/>
  <manifest:file-entry manifest:media-type="image/png" manifest:full-path="Pictures/2b1076fb3050f9959d42f8f884ec6f6c.png"/>
  <manifest:file-entry manifest:media-type="image/png" manifest:full-path="Pictures/8f6e9c1ef230030da8c73a8e6ac0c26f.png"/>
  <manifest:file-entry manifest:media-type="image/png" manifest:full-path="Pictures/667198e706cecc8c94f2e71173ea218b.png"/>
  <manifest:file-entry manifest:media-type="image/png" manifest:full-path="Pictures/ee4c04a4d22a98bfa0d07661a3763661.png"/>
  <manifest:file-entry manifest:media-type="image/png" manifest:full-path="Pictures/0d73cabb1155d557ec08f9f730d75bca.png"/>
  <manifest:file-entry manifest:media-type="image/png" manifest:full-path="Pictures/21b4459106acb9b30e98813ec3d3b31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bv:staedtische_nachverdichtung:tcc_ribbed_slab"/><text:bookmark-start text:name="__RefHeading___beispiel_holz-beton-verbund_rippendecke_1"/><text:bookmark-start text:name="beispiel_holz-beton-verbund_rippendecke"/>Beispiel Holz-Beton-Verbund Rippendecke<text:bookmark-end text:name="__RefHeading___beispiel_holz-beton-verbund_rippendecke_1"/><text:bookmark-end text:name="beispiel_holz-beton-verbund_rippendecke"/></text:h>
      <text:h text:style-name="Heading_20_2" text:outline-level="2"><text:bookmark-start text:name="__RefHeading___angabe_2"/><text:bookmark-start text:name="angabe"/>Angabe<text:bookmark-end text:name="__RefHeading___angabe_2"/><text:bookmark-end text:name="angabe"/></text:h>
      <text:p text:style-name="Text_20_body">
<draw:frame draw:style-name="mediacenter" draw:name="Systemskizze Legend" text:anchor-type="paragraph" draw:z-index="0" svg:width="21.1666666667cm" style:rel-width="100%"><draw:text-box><text:p text:style-name="legendcenter"><draw:frame draw:style-name="mediacenter" draw:name="Systemskizze" text:anchor-type="paragraph" draw:z-index="0" svg:width="21.1666666667cm" style:rel-width="100%" svg:height="6.43136058572cm" style:rel-height="scale"><draw:image xlink:href="Pictures/dd188d9273d390729f6e7b7a0e5f2eab.png" xlink:type="simple" xlink:show="embed" xlink:actuate="onLoad"/></draw:frame>Systemskizze</text:p></draw:text-box></draw:frame>
</text:p>
      <text:p text:style-name="Text_20_body">Abb. 1: Systemskizze
</text:p>
      <text:p text:style-name="Text_20_body">
<draw:frame draw:style-name="mediacenter" draw:name="Detail Auflager / Kervenausbildung Legend" text:anchor-type="paragraph" draw:z-index="0" svg:width="15.875cm"><draw:text-box><text:p text:style-name="legendcenter"><draw:frame draw:style-name="mediacenter" draw:name="Detail Auflager / Kervenausbildung" text:anchor-type="paragraph" draw:z-index="1" svg:width="15.875cm" svg:height="4.84275130738cm"><draw:image xlink:href="Pictures/cf885faaabfc104b666414b7f05e702c.png" xlink:type="simple" xlink:show="embed" xlink:actuate="onLoad"/></draw:frame>Detail Auflager / Kervenausbildung</text:p></draw:text-box></draw:frame>
</text:p>
      <text:p text:style-name="Text_20_body">Abb. 2: Detail Auflager / Kervenausbildung
</text:p>
      <table:table table:style-name="Table">
        <table:table-column/>
        <table:table-column/>
        <table:table-column/>
        <table:table-column/>
        <table:table-row>
          <table:table-cell office:value-type="string" table:style-name="tablecell" table:number-rows-spanned="3">
            <text:p text:style-name="tablealignleft"><text:span text:style-name="Strong_20_Emphasis">Einwirkungen</text:span>  </text:p>
          </table:table-cell>
          <table:table-cell office:value-type="string" table:style-name="tablecell" table:number-rows-spanned="2">
            <text:p text:style-name="tablealignleft">charakt. Wert der ständigen Einwirkung  </text:p>
          </table:table-cell>
          <table:table-cell office:value-type="string" table:style-name="tablecell">
            <text:p text:style-name="tablealignleft">Eigengewicht  </text:p>
          </table:table-cell>
          <table:table-cell office:value-type="string" table:style-name="tablecell">
            <text:p text:style-name="tablealignleft">g<text:span text:style-name="sub">1,k</text:span> = 4,80 kN/m<text:span text:style-name="sup">2</text:span>  </text:p>
          </table:table-cell>
        </table:table-row>
        <table:table-row>
          <table:table-cell office:value-type="string" table:style-name="tablecell">
            <text:p text:style-name="tablealignleft">Fußbodenaufbau  </text:p>
          </table:table-cell>
          <table:table-cell office:value-type="string" table:style-name="tablecell">
            <text:p text:style-name="tablealignleft">g<text:span text:style-name="sub">2,k</text:span> = 2,00 kN/m<text:span text:style-name="sup">2</text:span>  </text:p>
          </table:table-cell>
        </table:table-row>
        <table:table-row>
          <table:table-cell office:value-type="string" table:style-name="tablecell">
            <text:p text:style-name="tablealignleft">charakt. Wert der veränderl. Einwirkung  </text:p>
          </table:table-cell>
          <table:table-cell office:value-type="string" table:style-name="tablecell">
            <text:p text:style-name="tablealignleft">Nutzlast (inkl. Trennwandzuschlag)  </text:p>
          </table:table-cell>
          <table:table-cell office:value-type="string" table:style-name="tablecell">
            <text:p text:style-name="tablealignleft">p<text:span text:style-name="sub">k</text:span> = 3,50 kN/m<text:span text:style-name="sup">2</text:span>  </text:p>
          </table:table-cell>
        </table:table-row>
        <table:table-row>
          <table:table-cell office:value-type="string" table:style-name="tablecell" table:number-rows-spanned="4">
            <text:p text:style-name="tablealignleft"><text:span text:style-name="Strong_20_Emphasis">Abmessungen und Aufbau</text:span>  </text:p>
          </table:table-cell>
          <table:table-cell office:value-type="string" table:style-name="tablecell">
            <text:p text:style-name="tablealignleft">Spannweite  </text:p>
          </table:table-cell>
          <table:table-cell office:value-type="string" table:style-name="tablecell">
            <text:p text:style-name="tablealignleft">l = 7,50 m  </text:p>
          </table:table-cell>
          <table:table-cell office:value-type="string" table:style-name="tablecell"/>
        </table:table-row>
        <table:table-row>
          <table:table-cell office:value-type="string" table:style-name="tablecell" table:number-rows-spanned="3">
            <text:p text:style-name="tablealignleft">Aufbau  </text:p>
          </table:table-cell>
          <table:table-cell office:value-type="string" table:style-name="tablecell" table:number-columns-spanned="2">
            <text:p text:style-name="tablealignleft">BSH, h<text:span text:style-name="sub">glt</text:span> = 280 mm (2 x 240/280 mm)  </text:p>
          </table:table-cell>
          <table:covered-table-cell/>
        </table:table-row>
        <table:table-row>
          <table:table-cell office:value-type="string" table:style-name="tablecell" table:number-columns-spanned="2">
            <text:p text:style-name="tablealignleft">Beton h<text:span text:style-name="sub">conc</text:span> = 120,0 mm  </text:p>
          </table:table-cell>
          <table:covered-table-cell/>
        </table:table-row>
        <table:table-row>
          <table:table-cell office:value-type="string" table:style-name="tablecell" table:number-columns-spanned="2">
            <text:p text:style-name="tablealignleft">Bewehrung BST 550 AQ 50 (wird in der Berechnung der wirksamen Steifigkeiten vernachlässigt)  </text:p>
          </table:table-cell>
          <table:covered-table-cell/>
        </table:table-row>
        <table:table-row>
          <table:table-cell office:value-type="string" table:style-name="tablecell" table:number-rows-spanned="3">
            <text:p text:style-name="tablealignleft"><text:span text:style-name="Strong_20_Emphasis">Material</text:span>  </text:p>
          </table:table-cell>
          <table:table-cell office:value-type="string" table:style-name="tablecell">
            <text:p text:style-name="tablealignleft">BSH  </text:p>
          </table:table-cell>
          <table:table-cell office:value-type="string" table:style-name="tablecell">
            <text:p text:style-name="tablealignleft">GL24h lt. EN 14080:2013 EN 14080:2013: Holzbauwerke ― Brettschichtholz und Balkenschichtholz ― Anforderungen. <text:a xlink:type="simple" xlink:href="https://bspwiki.at/lib/exe/fetch.php?media=intranet:ref:standards:on_en_14080_2013_08.pdf" text:style-name="Internet_20_link" text:visited-style-name="Visited_20_Internet_20_Link">PDF</text:a>  </text:p>
          </table:table-cell>
          <table:table-cell office:value-type="string" table:style-name="tablecell">
            <text:p text:style-name="tablealignleft">f<text:span text:style-name="sub">m,g,k</text:span> = 24,0 N/mm<text:span text:style-name="sup">2</text:span><text:line-break/> f<text:span text:style-name="sub">c,0,g,k</text:span> = 24,0 N/mm<text:span text:style-name="sup">2</text:span><text:line-break/> f<text:span text:style-name="sub">t,0,g,k</text:span> = 19,2 N/mm<text:span text:style-name="sup">2</text:span><text:line-break/> f<text:span text:style-name="sub">v,g,k</text:span> = 2,5 N/mm<text:span text:style-name="sup">2</text:span><text:line-break/> E<text:span text:style-name="sub">0,g,mean</text:span> = 11.500 N/mm<text:span text:style-name="sup">2</text:span><text:line-break/> </text:p>
          </table:table-cell>
        </table:table-row>
        <table:table-row>
          <table:table-cell office:value-type="string" table:style-name="tablecell">
            <text:p text:style-name="tablealignleft">Beton  </text:p>
          </table:table-cell>
          <table:table-cell office:value-type="string" table:style-name="tablecell">
            <text:p text:style-name="tablealignleft">C35/45  </text:p>
          </table:table-cell>
          <table:table-cell office:value-type="string" table:style-name="tablecell">
            <text:p text:style-name="tablealignleft">f<text:span text:style-name="sub">ck</text:span> = 35,0 N/mm<text:span text:style-name="sup">2</text:span><text:line-break/> E<text:span text:style-name="sub">cm</text:span> = 34.000 N/mm<text:span text:style-name="sup">2</text:span><text:line-break/> Grundzahl des Kriechens (Endkriechzahl): φ<text:span text:style-name="sub">0</text:span> = 2,50<text:line-break/> Endschwindmaß: ε<text:span text:style-name="sub">cs,t=∞</text:span> = -0,35‰)   </text:p>
          </table:table-cell>
        </table:table-row>
        <table:table-row>
          <table:table-cell office:value-type="string" table:style-name="tablecell">
            <text:p text:style-name="tablealignleft">Kervensteifigkeit lt. TS  </text:p>
          </table:table-cell>
          <table:table-cell office:value-type="string" table:style-name="tablecell">
            <text:p text:style-name="tablealignleft">K<text:span text:style-name="sub">ser</text:span> = 1.500 kN/mm/m  </text:p>
          </table:table-cell>
          <table:table-cell office:value-type="string" table:style-name="tablecell"/>
        </table:table-row>
        <table:table-row>
          <table:table-cell office:value-type="string" table:style-name="tablecell">
            <text:p text:style-name="tablealignleft"><text:span text:style-name="Strong_20_Emphasis">Nutzungsklasse</text:span>  </text:p>
          </table:table-cell>
          <table:table-cell office:value-type="string" table:style-name="tablecell" table:number-columns-spanned="2">
            <text:p text:style-name="tablealignleft">NKL 1</text:p>
          </table:table-cell>
          <table:covered-table-cell/>
          <table:table-cell office:value-type="string" table:style-name="tablecell"/>
        </table:table-row>
        <table:table-row>
          <table:table-cell office:value-type="string" table:style-name="tablecell">
            <text:p text:style-name="tablealignleft"><text:span text:style-name="Strong_20_Emphasis">KLED</text:span>  </text:p>
          </table:table-cell>
          <table:table-cell office:value-type="string" table:style-name="tablecell">
            <text:p text:style-name="tablealignleft">"mittel"  </text:p>
          </table:table-cell>
          <table:table-cell office:value-type="string" table:style-name="tablecell">
            <text:p text:style-name="tablealignleft">k<text:span text:style-name="sub">mod</text:span> = 0,80<text:line-break/> k<text:span text:style-name="sub">def</text:span> = 0,60  </text:p>
          </table:table-cell>
          <table:table-cell office:value-type="string" table:style-name="tablecell"/>
        </table:table-row>
        <table:table-row>
          <table:table-cell office:value-type="string" table:style-name="tablecell" table:number-rows-spanned="3">
            <text:p text:style-name="tablealignleft"><text:span text:style-name="Strong_20_Emphasis">Begrenzung der Durchbiegung</text:span>  </text:p>
          </table:table-cell>
          <table:table-cell office:value-type="string" table:style-name="tablecell">
            <text:p text:style-name="tablealignleft">Anfangsdurchbiegung  </text:p>
          </table:table-cell>
          <table:table-cell office:value-type="string" table:style-name="tablecell">
            <text:p text:style-name="tablealignleft">w<text:span text:style-name="sub">inst,grenz</text:span> = l/300  </text:p>
          </table:table-cell>
          <table:table-cell office:value-type="string" table:style-name="tablecell"/>
        </table:table-row>
        <table:table-row>
          <table:table-cell office:value-type="string" table:style-name="tablecell">
            <text:p text:style-name="tablealignleft">Enddurchbiegung  </text:p>
          </table:table-cell>
          <table:table-cell office:value-type="string" table:style-name="tablecell">
            <text:p text:style-name="tablealignleft">w<text:span text:style-name="sub">net,fin,grenz</text:span> = l/250  </text:p>
          </table:table-cell>
          <table:table-cell office:value-type="string" table:style-name="tablecell"/>
        </table:table-row>
        <table:table-row>
          <table:table-cell office:value-type="string" table:style-name="tablecell">
            <text:p text:style-name="tablealignleft">Überhöhung  </text:p>
          </table:table-cell>
          <table:table-cell office:value-type="string" table:style-name="tablecell">
            <text:p text:style-name="tablealignleft">w<text:span text:style-name="sub">c</text:span> = 0 mm  </text:p>
          </table:table-cell>
          <table:table-cell office:value-type="string" table:style-name="tablecell"/>
        </table:table-row>
        <table:table-row>
          <table:table-cell office:value-type="string" table:style-name="tablecell">
            <text:p text:style-name="tablealignleft"><text:span text:style-name="Strong_20_Emphasis">Feuerwiderstandsdauer</text:span>  </text:p>
          </table:table-cell>
          <table:table-cell office:value-type="string" table:style-name="tablecell" table:number-columns-spanned="2">
            <text:p text:style-name="tablealignleft">R90  </text:p>
          </table:table-cell>
          <table:covered-table-cell/>
          <table:table-cell office:value-type="string" table:style-name="tablecell"/>
        </table:table-row>
      </table:table>
      <text:p text:style-name="Text_20_body"><text:span text:style-name="Strong_20_Emphasis">Berechnungsannahmen:</text:span></text:p>
      <text:p text:style-name="Text_20_body">Berechnung gemäß ONR CEN/TS 19103:2022 ONR CEN/TS 19103: Eurocode 5: Bemessung und Konstruktion von Holzbauten — Berechnung von Holz-Beton-Verbundbauteilen — Allgemeine Regeln und Regeln für den Hochbau, Wien, 2022. <text:a xlink:type="simple" xlink:href="https://bspwiki.at/lib/exe/fetch.php?media=hbv:ref:onr_cen_ts_19103_2022_04_01_de.pdf" text:style-name="Internet_20_link" text:visited-style-name="Visited_20_Internet_20_Link">PDF</text:a> mit dem Stabwerksmodell nach Rautenstrauch K. Rautenstrauch, et al., „Baupraktische Dimensionierung von Holz-Beton-Verbunddecken“, 6. Informationstag des IKI, Bauhaus-Universität Weimar, 2003.. Vernachlässigung des Ausfalls der Koppelstäbe bei Zugbeanspruchung in der Verbundfuge.</text:p>
      <text:p text:style-name="Text_20_body">Verwendung der nationalen Festlegungen für Österreich der Grundlagendokumente für Holz (ÖNORM EN 1995-1-1:2019) ON B 1995-1-1:2019: Eurocode 5: Bemessung und Konstruktion von Holzbauten – Teil 1-1: Allgemeines – Allgemeine Regeln und Regeln für den Hochbau. Nationale Festlegungen, nationale Erläuterungen und nationale Ergänzungen zur ÖNORM EN 1995-1-1. Juni 2019. <text:a xlink:type="simple" xlink:href="https://bspwiki.at/lib/exe/fetch.php?media=intranet:ref:standards:on_b_1995-1-1_2019_06.pdf" text:style-name="Internet_20_link" text:visited-style-name="Visited_20_Internet_20_Link">PDF</text:a> und Beton (ÖNORM EN 1992-1-1:2015) ÖNORM EN 1992-1-1:2015, „Eurocode 2: Bemessung und Konstruktion von Stahlbeton- und Spannbetontragwerken, Teil 1-1: Allgemeine Bemessungsregeln und Regeln für den Hochbau (konsolidierte Fassung)“, Austrian Standards Institute/Österreichisches Normungsinstitut (ON), Wien, 2015 in den Nachweisen im Grenzzustand der Tragfähigkeit und Gebrauchstauglichkeit, sofern nicht anders angegeben.</text:p>
      <text:h text:style-name="Heading_20_2" text:outline-level="2"><text:bookmark-start text:name="__RefHeading___festigkeitskennwerte_3"/><text:bookmark-start text:name="festigkeitskennwerte"/>Festigkeitskennwerte<text:bookmark-end text:name="__RefHeading___festigkeitskennwerte_3"/><text:bookmark-end text:name="festigkeitskennwerte"/></text:h>
      <text:h text:style-name="Heading_20_3" text:outline-level="3"><text:bookmark-start text:name="__RefHeading___brettschichtholz_bsh_4"/><text:bookmark-start text:name="brettschichtholz_bsh"/>Brettschichtholz (BSH)<text:bookmark-end text:name="__RefHeading___brettschichtholz_bsh_4"/><text:bookmark-end text:name="brettschichtholz_bsh"/></text:h>
      <text:h text:style-name="Heading_20_3" text:outline-level="3"><text:bookmark-start text:name="__RefHeading___beton_5"/><text:bookmark-start text:name="beton"/>Beton<text:bookmark-end text:name="__RefHeading___beton_5"/><text:bookmark-end text:name="beton"/></text:h>
      <text:p text:style-name="Text_20_body">Druckfestigkeit C35/45 gemäß ÖNORM EN 1992-1-1:2015 </text:p>
      <text:h text:style-name="Heading_20_3" text:outline-level="3"><text:bookmark-start text:name="__RefHeading___betonstahl_6"/><text:bookmark-start text:name="betonstahl"/>Betonstahl<text:bookmark-end text:name="__RefHeading___betonstahl_6"/><text:bookmark-end text:name="betonstahl"/></text:h>
      <text:p text:style-name="Text_20_body">BST 550</text:p>
      <text:h text:style-name="Heading_20_2" text:outline-level="2"><text:bookmark-start text:name="__RefHeading___einwirkungskombinationen_7"/><text:bookmark-start text:name="einwirkungskombinationen"/>Einwirkungskombinationen<text:bookmark-end text:name="__RefHeading___einwirkungskombinationen_7"/><text:bookmark-end text:name="einwirkungskombinationen"/></text:h>
      <text:h text:style-name="Heading_20_3" text:outline-level="3"><text:bookmark-start text:name="__RefHeading___einwirkungskombinationen_fuer_nachweise_im_grenzzustand_der_tragfaehigkeit_uls_8"/><text:bookmark-start text:name="einwirkungskombinationen_fuer_nachweise_im_grenzzustand_der_tragfaehigkeit_uls"/>Einwirkungskombinationen für Nachweise im Grenzzustand der Tragfähigkeit (ULS)<text:bookmark-end text:name="__RefHeading___einwirkungskombinationen_fuer_nachweise_im_grenzzustand_der_tragfaehigkeit_uls_8"/><text:bookmark-end text:name="einwirkungskombinationen_fuer_nachweise_im_grenzzustand_der_tragfaehigkeit_uls"/></text:h>
      <text:p text:style-name="Text_20_body">Berechnung Eigengewicht</text:p>
      <text:p text:style-name="Text_20_body">Umrechnung der Flächenlasten auf die Trägerbreite b<text:span text:style-name="sub">sys</text:span> = 1,35 m</text:p>
      <text:p text:style-name="Text_20_body">Ausbaulast:</text:p>
      <text:p text:style-name="Text_20_body">Nutzlast:</text:p>
      <text:p text:style-name="Text_20_body">Grundkombination (t = 0) gemäß EN 1990 ÖNORM EN 1990:2013, „Eurocode - Grundlagen der Tragwerksplanung (konsolidierte Fassung)“, Austrian Standards Institute/Österreichisches Normungsinstitut (ON), Wien, 2013.</text:p>
      <text:p text:style-name="Text_20_body">Grundkombination (t = ∞) gemäß ONR CEN/TS 19103:2022-04-01 </text:p>
      <text:p text:style-name="Text_20_body">Aufgrund des unterschiedlichen Kriechverhaltens des Betons, des Holzes und der Verbundmittel (Kerven) werden die Einwirkungen (Lasten) im Grenzzustand der Tragfähigkeit zum Zeitpunkt t = ∞ in „kriechwirksame“ und „nicht kriechwirksame“ unterschieden.
Die resultierenden Spannungen in der BSP-Beton-Verbundkonstruktion ergeben sich gemäß der Technischen Spezifikation  durch Überlagerung der Schnittgrößen aus dem quasi-ständigen Lastanteil (q<text:span text:style-name="sub">perm,d</text:span>) und den Spannungen aus Schwinden, berechnet mit den Querschnittswerten zum Zeitpunkt t = ∞ sowie der Spannungen aus dem kurz wirkenden Lastanteil (nicht kriechwirksam, q<text:span text:style-name="sub">short,d</text:span>) berechnet mit den Querschnittswerten zum Zeitpunkt t = 0.</text:p>
      <text:p text:style-name="Text_20_body">quasi-ständiger Lastanteil</text:p>
      <text:p text:style-name="Text_20_body">kurzzeitiger Lastanteil</text:p>
      <text:h text:style-name="Heading_20_3" text:outline-level="3"><text:bookmark-start text:name="__RefHeading___einwirkungskombinationen_fuer_nachweise_im_grenzzustand_der_gebrauchstauglichkeit_sls_9"/><text:bookmark-start text:name="einwirkungskombinationen_fuer_nachweise_im_grenzzustand_der_gebrauchstauglichkeit_sls"/>Einwirkungskombinationen für Nachweise im Grenzzustand der Gebrauchstauglichkeit (SLS)<text:bookmark-end text:name="__RefHeading___einwirkungskombinationen_fuer_nachweise_im_grenzzustand_der_gebrauchstauglichkeit_sls_9"/><text:bookmark-end text:name="einwirkungskombinationen_fuer_nachweise_im_grenzzustand_der_gebrauchstauglichkeit_sls"/></text:h>
      <text:p text:style-name="Text_20_body">charakteristische Lastkombination</text:p>
      <text:p text:style-name="Text_20_body">quasi-ständige Lastkombination</text:p>
      <text:p text:style-name="Text_20_body">kurzzeitig wirkende Lastanteil</text:p>
      <text:h text:style-name="Heading_20_2" text:outline-level="2"><text:bookmark-start text:name="__RefHeading___baustatische_modellierung_10"/><text:bookmark-start text:name="baustatische_modellierung"/>Baustatische Modellierung<text:bookmark-end text:name="__RefHeading___baustatische_modellierung_10"/><text:bookmark-end text:name="baustatische_modellierung"/></text:h>
      <text:p text:style-name="Text_20_body">
<draw:frame draw:style-name="mediacenter" draw:name="Stabwerkmodell nach Rautenstrauch mit Einwirkung Legend" text:anchor-type="paragraph" draw:z-index="0" svg:width="21.1666666667cm" style:rel-width="100%"><draw:text-box><text:p text:style-name="legendcenter"><draw:frame draw:style-name="mediacenter" draw:name="Stabwerkmodell nach Rautenstrauch mit Einwirkung" text:anchor-type="paragraph" draw:z-index="2" svg:width="21.1666666667cm" style:rel-width="100%" svg:height="6.31668684423cm" style:rel-height="scale"><draw:image xlink:href="Pictures/3a75cac61fd4284b0f6e0045a65648b4.png" xlink:type="simple" xlink:show="embed" xlink:actuate="onLoad"/></draw:frame>Stabwerkmodell nach Rautenstrauch mit Einwirkung</text:p></draw:text-box></draw:frame>
</text:p>
      <text:p text:style-name="Text_20_body">Abb. 3: Stabwerkmodell nach Rautenstrauch mit Einwirkung
</text:p>
      <text:p text:style-name="Text_20_body">
<draw:frame draw:style-name="mediacenter" draw:name="Modellierung Kerve Legend" text:anchor-type="paragraph" draw:z-index="0" svg:width="6.61458333333cm" style:rel-width="100%"><draw:text-box><text:p text:style-name="legendcenter"><draw:frame draw:style-name="mediacenter" draw:name="Modellierung Kerve" text:anchor-type="paragraph" draw:z-index="3" svg:width="6.61458333333cm" style:rel-width="100%" svg:height="6.15603336222cm" style:rel-height="scale"><draw:image xlink:href="Pictures/940976914abbc20389594e634e65bc9b.png" xlink:type="simple" xlink:show="embed" xlink:actuate="onLoad"/></draw:frame>Modellierung Kerve</text:p></draw:text-box></draw:frame>
</text:p>
      <text:p text:style-name="Text_20_body">Abb. 4: Modellierung Kerve
</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Zitat aus: „Zur Bemessung von Holz-Beton-Verbunddecken“, Seite 23- 26 J. Schänzlin, „Zur Bemessung von Holz-Beton-Verbunddecken“, Hochschule Biberach 2019 [Hervorhebung durch die Autoren hinzugefügt]</text:p><text:p text:style-name="Text_20_body">Ziel [der HBV-Bemessung mit Hilfe der mehreren zu Verfügung stehenden Verfahren in ] ist es, die Schnittgrößen in den Teilquerschnitten zu bestimmen. Mit Hilfe dieser Schnittgrößen der Teilquerschnitte können dann die Nachweise geführt werden. Die Technical Specification fordert allerdings beim Nachweis die <text:span text:style-name="underline">Kontrolle der Kompatibilität</text:span> [der Verformungen der Einzelquerschnitte bzw. Krümmungen][…]. Hintergrund für diese Regelung ist, dass bei der Ermittlung der Schnittgrößen immer davon ausgegangen wird, dass die beiden Teilquerschnitte sich <text:span text:style-name="underline">nicht voneinander abheben</text:span>. Damit haben beide Teilquerschnitte die <text:span text:style-name="underline">gleiche Biegelinie</text:span> und damit die <text:span text:style-name="underline">gleiche Krümmung</text:span>. Bei der Bemessung insb. von Stahlbetonbauteilen wird allerdings davon ausgegangen, dass die Bewehrung anfängt zu fließen und die maximale Druckdehnung erreicht wird. Damit wird an der Oberseite des Betonquerschnitts von einer Dehnung von etwa ε<text:span text:style-name="sub">Beton</text:span> = −3,5 ‰ angenommen, während auf der Höhe der Bewehrung von einer Dehnung im Stahl bzw. Beton von ε<text:span text:style-name="sub">Bew</text:span> ≥ 2 ‰ ausgegangen wird. Durch diese beiden, bei der Bemessung des Querschnitts angenommenen Dehnungen ergibt sich die in diesem Fall angenommene Krümmung zu:</text:p><text:p text:style-name="Text_20_body">Da diese Krümmung allerdings aus der Bemessung bestimmt wird, muss sie nicht zwangsläufig der Krümmung aus der Schnittgrößenermittlung übereinstimmen. Hinzu kommt, dass die <text:span text:style-name="underline">maximale Dehnung des Holzes</text:span> begrenzt ist. Wird von einer charakteristischen Festigkeit ausgegangen, ist die maximale Dehnung im Holz</text:p><text:p text:style-name="Text_20_body">Damit liegt die <text:span text:style-name="underline">maximale Dehnung im Holz im Bereich der Fließdehnung des Stahls</text:span>. Da das Holz i.d.R. aber unterhalb der Zugzone des Betons angebracht wird, ist die Dehnung im Holz – je nach Verbundfaktor γ – größer als die Dehnung in der Bewehrung […].</text:p><text:p text:style-name="Text_20_body">
<draw:frame draw:style-name="mediacenter" draw:name="Verlauf der Dehnung im Verbundquerschnitt Legend" text:anchor-type="paragraph" draw:z-index="0" svg:width="10.5833333333cm"><draw:text-box><text:p text:style-name="legendcenter"><draw:frame draw:style-name="mediacenter" draw:name="Verlauf der Dehnung im Verbundquerschnitt" text:anchor-type="paragraph" draw:z-index="4" svg:width="10.5833333333cm" svg:height="6.43504001307cm"><draw:image xlink:href="Pictures/8084d70b6470bab446878ca22bf57070.png" xlink:type="simple" xlink:show="embed" xlink:actuate="onLoad"/></draw:frame>Verlauf der Dehnung im Verbundquerschnitt</text:p></draw:text-box></draw:frame>
</text:p><text:p text:style-name="Text_20_body">Abb. 5: Verlauf der Dehnung im Verbundquerschnitt 
</text:p><text:p text:style-name="Text_20_body">Sollte also zusätzliche Bewehrung als tragendes Bauteil eingebaut werden, stellt sich die Frage, inwieweit diese Bewehrung aktiviert werden kann, ohne dass die maximale Dehnung im Holzquerschnitt überschritten wird, bzw. ob die Kompatibilität der Krümmungen und der Dehnungen im Holz- und Betonquerschnitt auch im Zustand der Bemessung sichergestellt ist. In der Regel führt die Berücksichtigung der Kompatibilität zu einer Bewehrung in einem elastischen Zustand. <text:span text:style-name="underline">Durch die häufig geringen Dehnungen im Bereich der Bewehrung führt dies häufig zu einer recht hohen und damit unwirtschaftlichen Bewehrungsmenge</text:span>, so dass eigentlich <text:span text:style-name="underline">immer eine Rissiteration empfohlen wird</text:span>, so dass der <text:span text:style-name="underline">Beton dann überdrückt ist und keine tragende Bewehrung benötigt</text:span>.</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Nach ONR CEN/TS 19103:2022  Absch. 7.1.1 (7) und (8) dürfen für die Materialen Holz und Beton linear-elastische Spannungs-Dehnungs-Beziehungen angenommen werden. Deshalb kann im vorliegenden Beispiel in der Rissiteration auf die gebräuchlichen Beton-Werkstoffgesetze (Parabel-Rechteck-Diagramm, bilineares Diagramm bzw. Spannungsblock) verzichtet werden.</text:p><text:p text:style-name="Text_20_body">Des Weiteren werden vereinfachend in der Berechnung der Dehn- (EA)<text:span text:style-name="sub">conc</text:span> und Biegesteifigkeiten (EI)<text:span text:style-name="sub">conc</text:span> der Stahlquerschnitt vernachlässigt.</text:p><text:p text:style-name="Text_20_body">
<draw:frame draw:style-name="mediacenter" draw:name="Iteration Legend" text:anchor-type="paragraph" draw:z-index="0" svg:width="21.1666666667cm" style:rel-width="100%"><draw:text-box><text:p text:style-name="legendcenter"><draw:frame draw:style-name="mediacenter" draw:name="Iteration" text:anchor-type="paragraph" draw:z-index="5" svg:width="21.1666666667cm" style:rel-width="100%" svg:height="7.62833128331cm" style:rel-height="scale"><draw:image xlink:href="Pictures/7ef4bd52b5422449625f0c4f40bf83a1.png" xlink:type="simple" xlink:show="embed" xlink:actuate="onLoad"/></draw:frame>Iteration</text:p></draw:text-box></draw:frame>
</text:p><text:p text:style-name="Text_20_body">Abb. 6: Iteration
</text:p></table:table-cell></table:table-row></table:table></draw:text-box></draw:frame></text:p>
      <text:h text:style-name="Heading_20_2" text:outline-level="2"><text:bookmark-start text:name="__RefHeading___nachweise_im_grenzzustand_der_tragfaehigkeit_uls_11"/><text:bookmark-start text:name="nachweise_im_grenzzustand_der_tragfaehigkeit_uls"/>Nachweise im Grenzzustand der Tragfähigkeit (ULS)<text:bookmark-end text:name="__RefHeading___nachweise_im_grenzzustand_der_tragfaehigkeit_uls_11"/><text:bookmark-end text:name="nachweise_im_grenzzustand_der_tragfaehigkeit_uls"/></text:h>
      <text:h text:style-name="Heading_20_3" text:outline-level="3"><text:bookmark-start text:name="__RefHeading___berechnung_mit_den_anfangssteifigkeiten_zum_zeitpunkt_t_0_12"/><text:bookmark-start text:name="berechnung_mit_den_anfangssteifigkeiten_zum_zeitpunkt_t_0"/>Berechnung mit den Anfangssteifigkeiten (zum Zeitpunkt t = 0)<text:bookmark-end text:name="__RefHeading___berechnung_mit_den_anfangssteifigkeiten_zum_zeitpunkt_t_0_12"/><text:bookmark-end text:name="berechnung_mit_den_anfangssteifigkeiten_zum_zeitpunkt_t_0"/></text:h>
      <text:h text:style-name="Heading_20_4" text:outline-level="4"><text:bookmark-start text:name="__RefHeading___querschnittswerte_der_brettschichtholzrippe_13"/><text:bookmark-start text:name="querschnittswerte_der_brettschichtholzrippe"/>Querschnittswerte der Brettschichtholzrippe<text:bookmark-end text:name="__RefHeading___querschnittswerte_der_brettschichtholzrippe_13"/><text:bookmark-end text:name="querschnittswerte_der_brettschichtholzrippe"/></text:h>
      <text:p text:style-name="Text_20_body">Bemessungswert des E-Moduls</text:p>
      <text:p text:style-name="Text_20_body">Querschnittswerte</text:p>
      <text:h text:style-name="Heading_20_4" text:outline-level="4"><text:bookmark-start text:name="__RefHeading___querschnittswerte_des_betonquerschnitts_14"/><text:bookmark-start text:name="querschnittswerte_des_betonquerschnitts"/>Querschnittswerte des Betonquerschnitts<text:bookmark-end text:name="__RefHeading___querschnittswerte_des_betonquerschnitts_14"/><text:bookmark-end text:name="querschnittswerte_des_betonquerschnitts"/></text:h>
      <text:p text:style-name="Text_20_body">Bemessungswert des E-Moduls</text:p>
      <text:p text:style-name="Text_20_body">Querschnittswerte (unter Vernachlässigung der Bewehrung in der Steifigkeitsberechnung)</text:p>
      <text:p text:style-name="Text_20_body"><draw:frame draw:style-name="mediacenter" draw:name="mitwirkenden Plattenbreite für einen Plattenbalken gemäß ÖNORM EN 1992-1-1 Legend" text:anchor-type="paragraph" draw:z-index="0" svg:width="9.26041666667cm" style:rel-width="100%"><draw:text-box><text:p text:style-name="legendcenter"><draw:frame draw:style-name="mediacenter" draw:name="mitwirkenden Plattenbreite für einen Plattenbalken gemäß ÖNORM EN 1992-1-1" text:anchor-type="paragraph" draw:z-index="6" svg:width="9.26041666667cm" style:rel-width="100%" svg:height="4.96050853869cm" style:rel-height="scale"><draw:image xlink:href="Pictures/4ef59ae8786e700130fae967f8b97b83.png" xlink:type="simple" xlink:show="embed" xlink:actuate="onLoad"/></draw:frame>mitwirkenden Plattenbreite für einen Plattenbalken gemäß ÖNORM EN 1992-1-1</text:p></draw:text-box></draw:frame></text:p>
      <text:h text:style-name="Heading_20_4" text:outline-level="4"><text:bookmark-start text:name="__RefHeading___ideelle_biegesteifigkeit_einer_schubkonsole_15"/><text:bookmark-start text:name="ideelle_biegesteifigkeit_einer_schubkonsole"/>ideelle Biegesteifigkeit einer Schubkonsole<text:bookmark-end text:name="__RefHeading___ideelle_biegesteifigkeit_einer_schubkonsole_15"/><text:bookmark-end text:name="ideelle_biegesteifigkeit_einer_schubkonsole"/></text:h>
      <text:p text:style-name="Text_20_body">Berechung der Kervensteifigkeit mit der Kervenbreite b<text:span text:style-name="sub">n</text:span> = 2 · 0,200 = 0,400 m</text:p>
      <text:h text:style-name="Heading_20_3" text:outline-level="3"><text:bookmark-start text:name="__RefHeading___iteration_zur_bestimmung_der_gerissenen_betonhoehe_zur_bestimmung_der_steifigkeiten_des_betons_im_gerissenen_zustand_zustand_ii_16"/><text:bookmark-start text:name="iteration_zur_bestimmung_der_gerissenen_betonhoehe_zur_bestimmung_der_steifigkeiten_des_betons_im_gerissenen_zustand_zustand_ii"/>Iteration zur Bestimmung der gerissenen Betonhöhe zur Bestimmung der Steifigkeiten des Betons im gerissenen Zustand (Zustand II)<text:bookmark-end text:name="__RefHeading___iteration_zur_bestimmung_der_gerissenen_betonhoehe_zur_bestimmung_der_steifigkeiten_des_betons_im_gerissenen_zustand_zustand_ii_16"/><text:bookmark-end text:name="iteration_zur_bestimmung_der_gerissenen_betonhoehe_zur_bestimmung_der_steifigkeiten_des_betons_im_gerissenen_zustand_zustand_ii"/></text:h>
      <text:p text:style-name="Text_20_body">Die Berechnung der Schnittkräfte erfolgte mit Hilfe eines Stabwerksprogrammes mit den zuvor angeführten Querschnitts- und Kervensteifigkeiten (Beton ungerissen - Zustand I) und der charakteristischen (seltenen) Einwirkungskombination q<text:span text:style-name="sub">Ed,rare</text:span>= 12,2 kN/m zur Ermittlung der Risstiefe, um damit die Umlagerung der Schnittkräfte vom Beton- auf den Brettschichtholzquerschnitt zu berücksichtigen.</text:p>
      <text:p text:style-name="Text_20_body"><text:span text:style-name="Strong_20_Emphasis">Berechnung des 1. Iterationsschrittes</text:span> (mit N<text:span text:style-name="sub">conc</text:span> = -272 kN und M<text:span text:style-name="sub">conc</text:span> = 11,0 kNm aus dem Stabwerksprogramm)</text:p>
      <text:p text:style-name="Text_20_body">Vereinfachung: Betonzugfestigkeit f<text:span text:style-name="sub">ctd</text:span> = 0 N/mm<text:span text:style-name="sup">2</text:span></text:p>
      <text:p text:style-name="Text_20_body"><text:span text:style-name="Strong_20_Emphasis">Berechnung der neuen Querschnittswerte der Betonplatte</text:span></text:p>
      <text:p text:style-name="Text_20_body"><text:span text:style-name="Strong_20_Emphasis">ideelle Biegesteifigkeit einer Schubkonsole</text:span></text:p>
      <text:p text:style-name="Text_20_body">Tab. 1: aus den Iterationsschritten resultierende Dehn- und Biegesteifigkeiten sowie Biegesteifigkeit der Schubkonsole mit den zugehörigen Abmessungen</text:p>
      <table:table table:style-name="Table">
        <table:table-column/>
        <table:table-column/>
        <table:table-column/>
        <table:table-column/>
        <table:table-column/>
        <table:table-column/>
        <table:table-column/>
        <table:table-column/>
        <table:table-row>
          <table:table-cell office:value-type="string" table:style-name="tableheader" table:number-rows-spanned="2">
            <text:p text:style-name="Table_20_Heading">  Iteration #  </text:p>
          </table:table-cell>
          <table:table-cell office:value-type="string" table:style-name="tableheader">
            <text:p text:style-name="Table_20_Heading">  h<text:span text:style-name="sub">conc</text:span>  </text:p>
          </table:table-cell>
          <table:table-cell office:value-type="string" table:style-name="tableheader">
            <text:p text:style-name="Table_20_Heading">  (E∙Ι)<text:span text:style-name="sub">conc,d,t=0</text:span>  </text:p>
          </table:table-cell>
          <table:table-cell office:value-type="string" table:style-name="tableheader">
            <text:p text:style-name="Table_20_Heading">  (E∙A)<text:span text:style-name="sub">conc,d,t=0</text:span>  </text:p>
          </table:table-cell>
          <table:table-cell office:value-type="string" table:style-name="tableheader">
            <text:p text:style-name="Table_20_Heading">  z<text:span text:style-name="sub">conc</text:span>  </text:p>
          </table:table-cell>
          <table:table-cell office:value-type="string" table:style-name="tableheader">
            <text:p text:style-name="Table_20_Heading">  z<text:span text:style-name="sub">glt</text:span>  </text:p>
          </table:table-cell>
          <table:table-cell office:value-type="string" table:style-name="tableheader">
            <text:p text:style-name="Table_20_Heading">  z<text:span text:style-name="sub">conc</text:span>+z<text:span text:style-name="sub">glt</text:span>  </text:p>
          </table:table-cell>
          <table:table-cell office:value-type="string" table:style-name="tableheader">
            <text:p text:style-name="Table_20_Heading">  (E∙Ι)<text:span text:style-name="sup">*</text:span>  </text:p>
          </table:table-cell>
        </table:table-row>
        <table:table-row>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  </text:p>
          </table:table-cell>
          <table:table-cell office:value-type="string" table:style-name="tableheader">
            <text:p text:style-name="Table_20_Heading">  [mm]  </text:p>
          </table:table-cell>
          <table:table-cell office:value-type="string" table:style-name="tableheader">
            <text:p text:style-name="Table_20_Heading">  [mm]  </text:p>
          </table:table-cell>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row>
        <table:table-row>
          <table:table-cell office:value-type="string" table:style-name="tableheader">
            <text:p text:style-name="Table_20_Heading">  0  </text:p>
          </table:table-cell>
          <table:table-cell office:value-type="string" table:style-name="tablecell">
            <text:p text:style-name="tablealigncenter">  120,0  </text:p>
          </table:table-cell>
          <table:table-cell office:value-type="string" table:style-name="tablecell">
            <text:p text:style-name="tablealigncenter">  4,41E+12  </text:p>
          </table:table-cell>
          <table:table-cell office:value-type="string" table:style-name="tablecell">
            <text:p text:style-name="tablealigncenter">  3,68E+09  </text:p>
          </table:table-cell>
          <table:table-cell office:value-type="string" table:style-name="tablecell">
            <text:p text:style-name="tablealigncenter">  77,5  </text:p>
          </table:table-cell>
          <table:table-cell office:value-type="string" table:style-name="tablecell" table:number-rows-spanned="4">
            <text:p text:style-name="tablealigncenter">  123  </text:p>
          </table:table-cell>
          <table:table-cell office:value-type="string" table:style-name="tablecell">
            <text:p text:style-name="tablealigncenter">  201  </text:p>
          </table:table-cell>
          <table:table-cell office:value-type="string" table:style-name="tablecell">
            <text:p text:style-name="tablealigncenter">  3,72E+11  </text:p>
          </table:table-cell>
        </table:table-row>
        <table:table-row>
          <table:table-cell office:value-type="string" table:style-name="tableheader">
            <text:p text:style-name="Table_20_Heading">  1  </text:p>
          </table:table-cell>
          <table:table-cell office:value-type="string" table:style-name="tablecell">
            <text:p text:style-name="tablealigncenter">  89,6  </text:p>
          </table:table-cell>
          <table:table-cell office:value-type="string" table:style-name="tablecell">
            <text:p text:style-name="tablealigncenter">  1,84E+12  </text:p>
          </table:table-cell>
          <table:table-cell office:value-type="string" table:style-name="tablecell">
            <text:p text:style-name="tablealigncenter">  2,75E+09  </text:p>
          </table:table-cell>
          <table:table-cell office:value-type="string" table:style-name="tablecell">
            <text:p text:style-name="tablealigncenter">  92,7  </text:p>
          </table:table-cell>
          <table:table-cell office:value-type="string" table:style-name="tablecell">
            <text:p text:style-name="tablealigncenter">  216  </text:p>
          </table:table-cell>
          <table:table-cell office:value-type="string" table:style-name="tablecell">
            <text:p text:style-name="tablealigncenter">  4,25E+11  </text:p>
          </table:table-cell>
        </table:table-row>
        <table:table-row>
          <table:table-cell office:value-type="string" table:style-name="tableheader">
            <text:p text:style-name="Table_20_Heading">  2  </text:p>
          </table:table-cell>
          <table:table-cell office:value-type="string" table:style-name="tablecell">
            <text:p text:style-name="tablealigncenter">  82,4  </text:p>
          </table:table-cell>
          <table:table-cell office:value-type="string" table:style-name="tablecell">
            <text:p text:style-name="tablealigncenter">  1,43E+12  </text:p>
          </table:table-cell>
          <table:table-cell office:value-type="string" table:style-name="tablecell">
            <text:p text:style-name="tablealigncenter">  2,53E+09  </text:p>
          </table:table-cell>
          <table:table-cell office:value-type="string" table:style-name="tablecell">
            <text:p text:style-name="tablealigncenter">  96,3  </text:p>
          </table:table-cell>
          <table:table-cell office:value-type="string" table:style-name="tablecell">
            <text:p text:style-name="tablealigncenter">  219  </text:p>
          </table:table-cell>
          <table:table-cell office:value-type="string" table:style-name="tablecell">
            <text:p text:style-name="tablealigncenter">  4,41E+11  </text:p>
          </table:table-cell>
        </table:table-row>
        <table:table-row>
          <table:table-cell office:value-type="string" table:style-name="tableheader">
            <text:p text:style-name="Table_20_Heading">  3  </text:p>
          </table:table-cell>
          <table:table-cell office:value-type="string" table:style-name="tablecell">
            <text:p text:style-name="tablealigncenter">  81,4  </text:p>
          </table:table-cell>
          <table:table-cell office:value-type="string" table:style-name="tablecell">
            <text:p text:style-name="tablealigncenter">  1,37E+12  </text:p>
          </table:table-cell>
          <table:table-cell office:value-type="string" table:style-name="tablecell">
            <text:p text:style-name="tablealigncenter">  2,49E+09  </text:p>
          </table:table-cell>
          <table:table-cell office:value-type="string" table:style-name="tablecell">
            <text:p text:style-name="tablealigncenter">  96,8  </text:p>
          </table:table-cell>
          <table:table-cell office:value-type="string" table:style-name="tablecell">
            <text:p text:style-name="tablealigncenter">  220  </text:p>
          </table:table-cell>
          <table:table-cell office:value-type="string" table:style-name="tablecell">
            <text:p text:style-name="tablealigncenter">  4,43E+11  </text:p>
          </table:table-cell>
        </table:table-row>
      </table:table>
      <text:p text:style-name="Text_20_body">Tab. 2: Schnittkräfte aus den Iterationsschritten mit der überdrückten Betonhöhe h<text:span text:style-name="sub">conc,red</text:spa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able:number-rows-spanned="2">
            <text:p text:style-name="Table_20_Heading">  Iteration #  </text:p>
          </table:table-cell>
          <table:table-cell office:value-type="string" table:style-name="tableheader" table:number-rows-spanned="2">
            <text:p text:style-name="Table_20_Heading">  Zustand Beton  </text:p>
          </table:table-cell>
          <table:table-cell office:value-type="string" table:style-name="tableheader">
            <text:p text:style-name="Table_20_Heading">  N<text:span text:style-name="sub">conc</text:span>  </text:p>
          </table:table-cell>
          <table:table-cell office:value-type="string" table:style-name="tableheader">
            <text:p text:style-name="Table_20_Heading">  M<text:span text:style-name="sub">conc</text:span>  </text:p>
          </table:table-cell>
          <table:table-cell office:value-type="string" table:style-name="tableheader">
            <text:p text:style-name="Table_20_Heading">  N<text:span text:style-name="sub">glt</text:span>  </text:p>
          </table:table-cell>
          <table:table-cell office:value-type="string" table:style-name="tableheader">
            <text:p text:style-name="Table_20_Heading">  M<text:span text:style-name="sub">glt</text:span>  </text:p>
          </table:table-cell>
          <table:table-cell office:value-type="string" table:style-name="tableheader">
            <text:p text:style-name="Table_20_Heading">  Kerve 1  </text:p>
          </table:table-cell>
          <table:table-cell office:value-type="string" table:style-name="tableheader">
            <text:p text:style-name="Table_20_Heading">  Kerve 2  </text:p>
          </table:table-cell>
          <table:table-cell office:value-type="string" table:style-name="tableheader">
            <text:p text:style-name="Table_20_Heading">  Kerve 3  </text:p>
          </table:table-cell>
          <table:table-cell office:value-type="string" table:style-name="tableheader">
            <text:p text:style-name="Table_20_Heading">  h<text:span text:style-name="sub">conc,red</text:span>  </text:p>
          </table:table-cell>
        </table:table-row>
        <table:table-row>
          <table:table-cell office:value-type="string" table:style-name="tableheader">
            <text:p text:style-name="Table_20_Heading">  [kN]  </text:p>
          </table:table-cell>
          <table:table-cell office:value-type="string" table:style-name="tableheader">
            <text:p text:style-name="Table_20_Heading">  [kNm]  </text:p>
          </table:table-cell>
          <table:table-cell office:value-type="string" table:style-name="tableheader">
            <text:p text:style-name="Table_20_Heading">  [kN]  </text:p>
          </table:table-cell>
          <table:table-cell office:value-type="string" table:style-name="tableheader">
            <text:p text:style-name="Table_20_Heading">  [kNm]  </text:p>
          </table:table-cell>
          <table:table-cell office:value-type="string" table:style-name="tableheader">
            <text:p text:style-name="Table_20_Heading">  [kN]  </text:p>
          </table:table-cell>
          <table:table-cell office:value-type="string" table:style-name="tableheader">
            <text:p text:style-name="Table_20_Heading">  [kN]  </text:p>
          </table:table-cell>
          <table:table-cell office:value-type="string" table:style-name="tableheader">
            <text:p text:style-name="Table_20_Heading">  [kN]  </text:p>
          </table:table-cell>
          <table:table-cell office:value-type="string" table:style-name="tableheader">
            <text:p text:style-name="Table_20_Heading">  [mm]  </text:p>
          </table:table-cell>
        </table:table-row>
        <table:table-row>
          <table:table-cell office:value-type="string" table:style-name="tableheader">
            <text:p text:style-name="Table_20_Heading">  0  </text:p>
          </table:table-cell>
          <table:table-cell office:value-type="string" table:style-name="tablecell">
            <text:p text:style-name="tablealigncenter">  ZΙ  </text:p>
          </table:table-cell>
          <table:table-cell office:value-type="string" table:style-name="tablecell">
            <text:p text:style-name="tablealigncenter">  -273  </text:p>
          </table:table-cell>
          <table:table-cell office:value-type="string" table:style-name="tablecell">
            <text:p text:style-name="tablealigncenter">  11,0  </text:p>
          </table:table-cell>
          <table:table-cell office:value-type="string" table:style-name="tablecell">
            <text:p text:style-name="tablealigncenter">  273  </text:p>
          </table:table-cell>
          <table:table-cell office:value-type="string" table:style-name="tablecell">
            <text:p text:style-name="tablealigncenter">  20,1  </text:p>
          </table:table-cell>
          <table:table-cell office:value-type="string" table:style-name="tablecell">
            <text:p text:style-name="tablealigncenter">  108  </text:p>
          </table:table-cell>
          <table:table-cell office:value-type="string" table:style-name="tablecell">
            <text:p text:style-name="tablealigncenter">  86,4  </text:p>
          </table:table-cell>
          <table:table-cell office:value-type="string" table:style-name="tablecell">
            <text:p text:style-name="tablealigncenter">  77,3  </text:p>
          </table:table-cell>
          <table:table-cell office:value-type="string" table:style-name="tablecell">
            <text:p text:style-name="tablealigncenter">  89,6  </text:p>
          </table:table-cell>
        </table:table-row>
        <table:table-row>
          <table:table-cell office:value-type="string" table:style-name="tableheader">
            <text:p text:style-name="Table_20_Heading">  1  </text:p>
          </table:table-cell>
          <table:table-cell office:value-type="string" table:style-name="tablecell" table:number-rows-spanned="3">
            <text:p text:style-name="tablealigncenter">  ZΙI  </text:p>
          </table:table-cell>
          <table:table-cell office:value-type="string" table:style-name="tablecell">
            <text:p text:style-name="tablealigncenter">  -275  </text:p>
          </table:table-cell>
          <table:table-cell office:value-type="string" table:style-name="tablecell">
            <text:p text:style-name="tablealigncenter">  4,90  </text:p>
          </table:table-cell>
          <table:table-cell office:value-type="string" table:style-name="tablecell">
            <text:p text:style-name="tablealigncenter">  275  </text:p>
          </table:table-cell>
          <table:table-cell office:value-type="string" table:style-name="tablecell">
            <text:p text:style-name="tablealigncenter">  21,5  </text:p>
          </table:table-cell>
          <table:table-cell office:value-type="string" table:style-name="tablecell">
            <text:p text:style-name="tablealigncenter">  110  </text:p>
          </table:table-cell>
          <table:table-cell office:value-type="string" table:style-name="tablecell">
            <text:p text:style-name="tablealigncenter">  85,9  </text:p>
          </table:table-cell>
          <table:table-cell office:value-type="string" table:style-name="tablecell">
            <text:p text:style-name="tablealigncenter">  78,6  </text:p>
          </table:table-cell>
          <table:table-cell office:value-type="string" table:style-name="tablecell">
            <text:p text:style-name="tablealigncenter">  82,4  </text:p>
          </table:table-cell>
        </table:table-row>
        <table:table-row>
          <table:table-cell office:value-type="string" table:style-name="tableheader">
            <text:p text:style-name="Table_20_Heading">  2  </text:p>
          </table:table-cell>
          <table:table-cell office:value-type="string" table:style-name="tablecell">
            <text:p text:style-name="tablealigncenter">  -274  </text:p>
          </table:table-cell>
          <table:table-cell office:value-type="string" table:style-name="tablecell">
            <text:p text:style-name="tablealigncenter">  3,86  </text:p>
          </table:table-cell>
          <table:table-cell office:value-type="string" table:style-name="tablecell">
            <text:p text:style-name="tablealigncenter">  274  </text:p>
          </table:table-cell>
          <table:table-cell office:value-type="string" table:style-name="tablecell">
            <text:p text:style-name="tablealigncenter">  21,9  </text:p>
          </table:table-cell>
          <table:table-cell office:value-type="string" table:style-name="tablecell">
            <text:p text:style-name="tablealigncenter">  110  </text:p>
          </table:table-cell>
          <table:table-cell office:value-type="string" table:style-name="tablecell">
            <text:p text:style-name="tablealigncenter">  85,4  </text:p>
          </table:table-cell>
          <table:table-cell office:value-type="string" table:style-name="tablecell">
            <text:p text:style-name="tablealigncenter">  78,5  </text:p>
          </table:table-cell>
          <table:table-cell office:value-type="string" table:style-name="tablecell">
            <text:p text:style-name="tablealigncenter">  81,3  </text:p>
          </table:table-cell>
        </table:table-row>
        <table:table-row>
          <table:table-cell office:value-type="string" table:style-name="tableheader">
            <text:p text:style-name="Table_20_Heading">  3  </text:p>
          </table:table-cell>
          <table:table-cell office:value-type="string" table:style-name="tablecell">
            <text:p text:style-name="tablealigncenter">  -274  </text:p>
          </table:table-cell>
          <table:table-cell office:value-type="string" table:style-name="tablecell">
            <text:p text:style-name="tablealigncenter">  3,70  </text:p>
          </table:table-cell>
          <table:table-cell office:value-type="string" table:style-name="tablecell">
            <text:p text:style-name="tablealigncenter">  274  </text:p>
          </table:table-cell>
          <table:table-cell office:value-type="string" table:style-name="tablecell">
            <text:p text:style-name="tablealigncenter">  21,9  </text:p>
          </table:table-cell>
          <table:table-cell office:value-type="string" table:style-name="tablecell">
            <text:p text:style-name="tablealigncenter">  110  </text:p>
          </table:table-cell>
          <table:table-cell office:value-type="string" table:style-name="tablecell">
            <text:p text:style-name="tablealigncenter">  85,2  </text:p>
          </table:table-cell>
          <table:table-cell office:value-type="string" table:style-name="tablecell">
            <text:p text:style-name="tablealigncenter">  78,4  </text:p>
          </table:table-cell>
          <table:table-cell office:value-type="string" table:style-name="tablecell">
            <text:p text:style-name="tablealigncenter">  81,4  </text:p>
          </table:table-cell>
        </table:table-row>
      </table:table>
      <text:p text:style-name="Text_20_body"><text:span text:style-name="Strong_20_Emphasis">Kontrolle Dekompression</text:span></text:p>
      <text:p text:style-name="Text_20_body">Aus dem 3. Iterationsschritt ergibt sich eine reduzierte überdrückte Betonhöhe von h<text:span text:style-name="sub">conc,red</text:span> = 81,4 mm. Die Kontrolle der Dekompression wird über die Berechnung der Normalspannungen in der Faser z<text:span text:style-name="sub">i</text:span> = h<text:span text:style-name="sub">conc,red</text:span> / 2 = 81,4 / 2 mm = 40,7 mm geführt.</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6_1"/><table:table-row><table:table-cell office:value-type="string" table:style-name="tablecell"><text:p text:style-name="tablealignleft">Als Vereinfachung im Berechnungsbeispiel wird die iterierte reduzierte Betonhöhe h<text:span text:style-name="sub">conc,red</text:span> über die gesamte Trägerlänge angenommen. Diese wird mit den Bemessungswerten der E-Moduln berechnet und für die Nachweise im Grenzzustand der Tragfähigkeit und Gebrauchstauglichkeit für Zeitpunkte t = 0, t = 3-7 a und t = ∞ verwendet.</text:p><text:p text:style-name="Text_20_body">Es liegt im Ermessen des Nachweisführenden, für die maßgebenden Zeitpunkte und Grenzzustände jeweils eine Rissiteration durchzuführen.</text:p></table:table-cell></table:table-row></table:table></draw:text-box></draw:frame></text:p>
      <text:h text:style-name="Heading_20_3" text:outline-level="3"><text:bookmark-start text:name="__RefHeading___schnittkraftberechnung_17"/><text:bookmark-start text:name="schnittkraftberechnung"/>Schnittkraftberechnung<text:bookmark-end text:name="__RefHeading___schnittkraftberechnung_17"/><text:bookmark-end text:name="schnittkraftberechnung"/></text:h>
      <text:h text:style-name="Heading_20_4" text:outline-level="4"><text:bookmark-start text:name="__RefHeading___ermittlung_der_schnittkraefte_mit_den_querschnittswerten_zum_zeitpunkt_t_0_18"/><text:bookmark-start text:name="ermittlung_der_schnittkraefte_mit_den_querschnittswerten_zum_zeitpunkt_t_0"/>Ermittlung der Schnittkräfte mit den Querschnittswerten zum Zeitpunkt t = 0<text:bookmark-end text:name="__RefHeading___ermittlung_der_schnittkraefte_mit_den_querschnittswerten_zum_zeitpunkt_t_0_18"/><text:bookmark-end text:name="ermittlung_der_schnittkraefte_mit_den_querschnittswerten_zum_zeitpunkt_t_0"/></text:h>
      <text:p text:style-name="Text_20_body"><text:span text:style-name="Strong_20_Emphasis">Schnittkräfte und Spannungen für die Grundkombination mit q<text:span text:style-name="sub">d,t=0</text:span> = 17,2 kN/m (Nachweis ULS t = 0)</text:span></text:p>
      <text:p text:style-name="Text_20_body">Hinweis: Ermittlung der Schnittkräfte aus der Iteration 3 vom charakteristischen (q<text:span text:style-name="sub">Ed,rare</text:span>) Lastniveau auf jenes der Grundkombination (q<text:span text:style-name="sub">d,t=0</text:span>):</text:p>
      <text:p text:style-name="Text_20_body">N<text:span text:style-name="sub">glt,d</text:span> = - N<text:span text:style-name="sub">conc,d</text:span> = N<text:span text:style-name="sub">glt</text:span> ⋅ q<text:span text:style-name="sub">d</text:span> / q<text:span text:style-name="sub">Ed,rare</text:span> = 274 ⋅ 17,2 / 12,2 = 386 kN</text:p>
      <text:p text:style-name="Text_20_body">M<text:span text:style-name="sub">conc,d</text:span> = M<text:span text:style-name="sub">conc</text:span> ⋅ q<text:span text:style-name="sub">d</text:span> / q<text:span text:style-name="sub">Ed,rare</text:span> = 3,70 ⋅ 17,2 / 12,2 = 5,22 kNm</text:p>
      <text:p text:style-name="Text_20_body">M<text:span text:style-name="sub">glt,d</text:span> = M<text:span text:style-name="sub">glt</text:span> ⋅ q<text:span text:style-name="sub">d</text:span> / q<text:span text:style-name="sub">Ed,rare</text:span> = 21,9 ⋅ 17,2 / 12,2 = 30,9 kNm</text:p>
      <text:p text:style-name="Text_20_body">N<text:span text:style-name="sub">Kerve1,d</text:span> = N<text:span text:style-name="sub">Kerve1</text:span> ⋅ q<text:span text:style-name="sub">d</text:span> / q<text:span text:style-name="sub">Ed,rare</text:span> = 110 ⋅ 17,2 / 12,2 = 155 kN</text:p>
      <text:p text:style-name="Text_20_body">N<text:span text:style-name="sub">Kerve2,d</text:span> = N<text:span text:style-name="sub">Kerve2</text:span> ⋅ q<text:span text:style-name="sub">d</text:span> / q<text:span text:style-name="sub">Ed,rare</text:span> = 85,2 ⋅ 17,2 / 12,2 = 120 kN</text:p>
      <text:p text:style-name="Text_20_body">N<text:span text:style-name="sub">Kerve3,d</text:span> = N<text:span text:style-name="sub">Kerve3</text:span> ⋅ q<text:span text:style-name="sub">d</text:span> / q<text:span text:style-name="sub">Ed,rare</text:span> = 78,4 ⋅ 17,2 / 12,2 = 111 k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able:table-cell office:value-type="string" table:style-name="tableheader" table:number-columns-spanned="9">
            <text:p text:style-name="Table_20_Heading">  Grundkombination mit q<text:span text:style-name="sub">d,t=0</text:span> = 17,2 kN/m (Nachweis ULS t = 0)  </text:p>
          </table:table-cell>
          <table:covered-table-cell/>
          <table:covered-table-cell/>
          <table:covered-table-cell/>
          <table:covered-table-cell/>
          <table:covered-table-cell/>
          <table:covered-table-cell/>
          <table:covered-table-cell/>
          <table:covered-table-cell/>
        </table:table-row>
        <table:table-row>
          <table:table-cell office:value-type="string" table:style-name="tableheader">
            <text:p text:style-name="Table_20_Heading">  Faser  </text:p>
          </table:table-cell>
          <table:table-cell office:value-type="string" table:style-name="tableheader">
            <text:p text:style-name="Table_20_Heading">  E  </text:p>
          </table:table-cell>
          <table:table-cell office:value-type="string" table:style-name="tableheader">
            <text:p text:style-name="Table_20_Heading">  N<text:span text:style-name="sub">d</text:span>  </text:p>
          </table:table-cell>
          <table:table-cell office:value-type="string" table:style-name="tableheader">
            <text:p text:style-name="Table_20_Heading">  E⋅A  </text:p>
          </table:table-cell>
          <table:table-cell office:value-type="string" table:style-name="tableheader">
            <text:p text:style-name="Table_20_Heading">  σ<text:span text:style-name="sub">N</text:span>  </text:p>
          </table:table-cell>
          <table:table-cell office:value-type="string" table:style-name="tableheader">
            <text:p text:style-name="Table_20_Heading">  M<text:span text:style-name="sub">d</text:span>  </text:p>
          </table:table-cell>
          <table:table-cell office:value-type="string" table:style-name="tableheader">
            <text:p text:style-name="Table_20_Heading">  E∙Ι  </text:p>
          </table:table-cell>
          <table:table-cell office:value-type="string" table:style-name="tableheader">
            <text:p text:style-name="Table_20_Heading">  z<text:span text:style-name="sub">i</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σ<text:span text:style-name="sub">M</text:span>  </text:p>
          </table:table-cell>
        </table:table-row>
        <table:table-row>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kN]  </text:p>
          </table:table-cell>
          <table:table-cell office:value-type="string" table:style-name="tableheader">
            <text:p text:style-name="Table_20_Heading">  [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kN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row>
        <table:table-row>
          <table:table-cell office:value-type="string" table:style-name="tableheader">
            <text:p text:style-name="Table_20_Heading">  0  </text:p>
          </table:table-cell>
          <table:table-cell office:value-type="string" table:style-name="tablecell">
            <text:p text:style-name="tablealigncenter">  22.700  </text:p>
          </table:table-cell>
          <table:table-cell office:value-type="string" table:style-name="tablecell" table:number-rows-spanned="2">
            <text:p text:style-name="tablealigncenter">  -386  </text:p>
          </table:table-cell>
          <table:table-cell office:value-type="string" table:style-name="tablecell" table:number-rows-spanned="2">
            <text:p text:style-name="tablealigncenter">  2,49E+09  </text:p>
          </table:table-cell>
          <table:table-cell office:value-type="string" table:style-name="tablecell" table:number-rows-spanned="2">
            <text:p text:style-name="tablealigncenter">  -3,52  </text:p>
          </table:table-cell>
          <table:table-cell office:value-type="string" table:style-name="tablecell" table:number-rows-spanned="2">
            <text:p text:style-name="tablealigncenter">  5,22  </text:p>
          </table:table-cell>
          <table:table-cell office:value-type="string" table:style-name="tablecell" table:number-rows-spanned="2">
            <text:p text:style-name="tablealigncenter">  1,37E+12  </text:p>
          </table:table-cell>
          <table:table-cell office:value-type="string" table:style-name="tablecell">
            <text:p text:style-name="tablealigncenter">  -40,7  </text:p>
          </table:table-cell>
          <table:table-cell office:value-type="string" table:style-name="tablecell">
            <text:p text:style-name="tablealigncenter">  -3,52  </text:p>
          </table:table-cell>
          <table:table-cell office:value-type="string" table:style-name="tablecell">
            <text:p text:style-name="tablealigncenter">  -7,04  </text:p>
          </table:table-cell>
        </table:table-row>
        <table:table-row>
          <table:table-cell office:value-type="string" table:style-name="tableheader">
            <text:p text:style-name="Table_20_Heading">  81,4  </text:p>
          </table:table-cell>
          <table:table-cell office:value-type="string" table:style-name="tablecell">
            <text:p text:style-name="tablealigncenter">  22.700  </text:p>
          </table:table-cell>
          <table:table-cell office:value-type="string" table:style-name="tablecell">
            <text:p text:style-name="tablealigncenter">  40,7  </text:p>
          </table:table-cell>
          <table:table-cell office:value-type="string" table:style-name="tablecell">
            <text:p text:style-name="tablealigncenter">  3,52  </text:p>
          </table:table-cell>
          <table:table-cell office:value-type="string" table:style-name="tablecell">
            <text:p text:style-name="tablealigncenter">  0,0  </text:p>
          </table:table-cell>
        </table:table-row>
        <table:table-row>
          <table:table-cell office:value-type="string" table:style-name="tableheader">
            <text:p text:style-name="Table_20_Heading">  120  </text:p>
          </table:table-cell>
          <table:table-cell office:value-type="string" table:style-name="tablecell">
            <text:p text:style-name="tablealigncenter">  9.200  </text:p>
          </table:table-cell>
          <table:table-cell office:value-type="string" table:style-name="tablecell" table:number-rows-spanned="2">
            <text:p text:style-name="tablealigncenter">  386  </text:p>
          </table:table-cell>
          <table:table-cell office:value-type="string" table:style-name="tablecell" table:number-rows-spanned="2">
            <text:p text:style-name="tablealigncenter">  1,24E+09  </text:p>
          </table:table-cell>
          <table:table-cell office:value-type="string" table:style-name="tablecell" table:number-rows-spanned="2">
            <text:p text:style-name="tablealigncenter">  2,86  </text:p>
          </table:table-cell>
          <table:table-cell office:value-type="string" table:style-name="tablecell" table:number-rows-spanned="2">
            <text:p text:style-name="tablealigncenter">  30,9  </text:p>
          </table:table-cell>
          <table:table-cell office:value-type="string" table:style-name="tablecell" table:number-rows-spanned="2">
            <text:p text:style-name="tablealigncenter">  8,08E+12  </text:p>
          </table:table-cell>
          <table:table-cell office:value-type="string" table:style-name="tablecell">
            <text:p text:style-name="tablealigncenter">  -140  </text:p>
          </table:table-cell>
          <table:table-cell office:value-type="string" table:style-name="tablecell">
            <text:p text:style-name="tablealigncenter">  -4,93  </text:p>
          </table:table-cell>
          <table:table-cell office:value-type="string" table:style-name="tablecell">
            <text:p text:style-name="tablealigncenter">  -2,06  </text:p>
          </table:table-cell>
        </table:table-row>
        <table:table-row>
          <table:table-cell office:value-type="string" table:style-name="tableheader">
            <text:p text:style-name="Table_20_Heading">  400  </text:p>
          </table:table-cell>
          <table:table-cell office:value-type="string" table:style-name="tablecell">
            <text:p text:style-name="tablealigncenter">  9.200  </text:p>
          </table:table-cell>
          <table:table-cell office:value-type="string" table:style-name="tablecell">
            <text:p text:style-name="tablealigncenter">  140  </text:p>
          </table:table-cell>
          <table:table-cell office:value-type="string" table:style-name="tablecell">
            <text:p text:style-name="tablealigncenter">  4,93  </text:p>
          </table:table-cell>
          <table:table-cell office:value-type="string" table:style-name="tablecell">
            <text:p text:style-name="tablealigncenter">  7,79  </text:p>
          </table:table-cell>
        </table:table-row>
      </table:table>
      <text:p text:style-name="Text_20_body"><text:span text:style-name="Strong_20_Emphasis">Schnittkräfte und Spannungen für die quasi-ständige Kombination q<text:span text:style-name="sub">qu-st,d</text:span> = 12,3 kN/m und kurzzeitigen Lastanteil q<text:span text:style-name="sub">short,d</text:span> = 4,97 kN/m</text:span></text:p>
      <text:p text:style-name="Text_20_body">Ermittlung der Spannungen von der Grundkombination auf die quasi-ständige Kombination q<text:span text:style-name="sub">perm,d</text:span> = 12,3 kN/m und kurzzeitigen Lastanteil q<text:span text:style-name="sub">short,d</text:span> = 4,97 kN/m mit den Querschnittswerten zum Zeitpunkt t = 0:</text:p>
      <table:table table:style-name="Table">
        <table:table-column/>
        <table:table-column/>
        <table:table-column/>
        <table:table-column/>
        <table:table-column/>
        <table:table-column/>
        <table:table-column/>
        <table:table-row>
          <table:table-cell office:value-type="string" table:style-name="tableheader"/>
          <table:table-cell office:value-type="string" table:style-name="tableheader" table:number-columns-spanned="3">
            <text:p text:style-name="Table_20_Heading">  quasi-ständige Komination q<text:span text:style-name="sub">perm,d</text:span> = 12,3 kN/m (Nachweis ULS t = 3-7 a)  </text:p>
          </table:table-cell>
          <table:covered-table-cell/>
          <table:covered-table-cell/>
          <table:table-cell office:value-type="string" table:style-name="tableheader" table:number-columns-spanned="3">
            <text:p text:style-name="Table_20_Heading">  kurzzeitigen Lastanteil q<text:span text:style-name="sub">short,d</text:span> = 4,97 kN/m (Nachweis ULS t = ∞)  </text:p>
          </table:table-cell>
          <table:covered-table-cell/>
          <table:covered-table-cell/>
        </table:table-row>
        <table:table-row>
          <table:table-cell office:value-type="string" table:style-name="tableheader">
            <text:p text:style-name="Table_20_Heading">  Faser  </text:p>
          </table:table-cell>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σ<text:span text:style-name="sub">M</text:span>  </text:p>
          </table:table-cell>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σ<text:span text:style-name="sub">M</text:span>  </text:p>
          </table:table-cell>
        </table:table-row>
        <table:table-row>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row>
        <table:table-row>
          <table:table-cell office:value-type="string" table:style-name="tableheader">
            <text:p text:style-name="Table_20_Heading">  0  </text:p>
          </table:table-cell>
          <table:table-cell office:value-type="string" table:style-name="tablecell" table:number-rows-spanned="2">
            <text:p text:style-name="tablealigncenter">  -2,52  </text:p>
          </table:table-cell>
          <table:table-cell office:value-type="string" table:style-name="tablecell">
            <text:p text:style-name="tablealigncenter">  -2,52  </text:p>
          </table:table-cell>
          <table:table-cell office:value-type="string" table:style-name="tablecell">
            <text:p text:style-name="tablealigncenter">  -5,04  </text:p>
          </table:table-cell>
          <table:table-cell office:value-type="string" table:style-name="tablecell" table:number-rows-spanned="2">
            <text:p text:style-name="tablealigncenter">  -1,02  </text:p>
          </table:table-cell>
          <table:table-cell office:value-type="string" table:style-name="tablecell">
            <text:p text:style-name="tablealigncenter">  -1,02  </text:p>
          </table:table-cell>
          <table:table-cell office:value-type="string" table:style-name="tablecell">
            <text:p text:style-name="tablealigncenter">  -2,04  </text:p>
          </table:table-cell>
        </table:table-row>
        <table:table-row>
          <table:table-cell office:value-type="string" table:style-name="tableheader">
            <text:p text:style-name="Table_20_Heading">  81,4  </text:p>
          </table:table-cell>
          <table:table-cell office:value-type="string" table:style-name="tablecell">
            <text:p text:style-name="tablealigncenter">  2,52  </text:p>
          </table:table-cell>
          <table:table-cell office:value-type="string" table:style-name="tablecell">
            <text:p text:style-name="tablealigncenter">  0,0  </text:p>
          </table:table-cell>
          <table:table-cell office:value-type="string" table:style-name="tablecell">
            <text:p text:style-name="tablealigncenter">  1,02  </text:p>
          </table:table-cell>
          <table:table-cell office:value-type="string" table:style-name="tablecell">
            <text:p text:style-name="tablealigncenter">  0,0  </text:p>
          </table:table-cell>
        </table:table-row>
        <table:table-row>
          <table:table-cell office:value-type="string" table:style-name="tableheader">
            <text:p text:style-name="Table_20_Heading">  120  </text:p>
          </table:table-cell>
          <table:table-cell office:value-type="string" table:style-name="tablecell" table:number-rows-spanned="2">
            <text:p text:style-name="tablealigncenter">  2,05  </text:p>
          </table:table-cell>
          <table:table-cell office:value-type="string" table:style-name="tablecell">
            <text:p text:style-name="tablealigncenter">  -3,52  </text:p>
          </table:table-cell>
          <table:table-cell office:value-type="string" table:style-name="tablecell">
            <text:p text:style-name="tablealigncenter">  -1,47  </text:p>
          </table:table-cell>
          <table:table-cell office:value-type="string" table:style-name="tablecell" table:number-rows-spanned="2">
            <text:p text:style-name="tablealigncenter">  0,831  </text:p>
          </table:table-cell>
          <table:table-cell office:value-type="string" table:style-name="tablecell">
            <text:p text:style-name="tablealigncenter">  -1,42  </text:p>
          </table:table-cell>
          <table:table-cell office:value-type="string" table:style-name="tablecell">
            <text:p text:style-name="tablealigncenter">  -0,589  </text:p>
          </table:table-cell>
        </table:table-row>
        <table:table-row>
          <table:table-cell office:value-type="string" table:style-name="tableheader">
            <text:p text:style-name="Table_20_Heading">  400  </text:p>
          </table:table-cell>
          <table:table-cell office:value-type="string" table:style-name="tablecell">
            <text:p text:style-name="tablealigncenter">  3,52  </text:p>
          </table:table-cell>
          <table:table-cell office:value-type="string" table:style-name="tablecell">
            <text:p text:style-name="tablealigncenter">  5,57  </text:p>
          </table:table-cell>
          <table:table-cell office:value-type="string" table:style-name="tablecell">
            <text:p text:style-name="tablealigncenter">  1,42  </text:p>
          </table:table-cell>
          <table:table-cell office:value-type="string" table:style-name="tablecell">
            <text:p text:style-name="tablealigncenter">  2,25  </text:p>
          </table:table-cell>
        </table:table-row>
      </table:table>
      <text:p text:style-name="Text_20_body"><text:span text:style-name="Strong_20_Emphasis">Ermittlung der Kervenkräfte für den kurzzeitigen Lastanteil q<text:span text:style-name="sub">short,d</text:span> = 4,97 kN/m (Nachweis Kerve ULS t = ∞)</text:span></text:p>
      <text:p text:style-name="Text_20_body">N<text:span text:style-name="sub">Kerve1,d</text:span> = N<text:span text:style-name="sub">Kerve1</text:span> ⋅ q<text:span text:style-name="sub">short,d</text:span> / q<text:span text:style-name="sub">Ed,rare</text:span> = 155 ⋅ 4,97 / 17,2 = 44,8 kN</text:p>
      <text:p text:style-name="Text_20_body">N<text:span text:style-name="sub">Kerve2,d</text:span> = N<text:span text:style-name="sub">Kerve2</text:span> ⋅ q<text:span text:style-name="sub">short,d</text:span> / q<text:span text:style-name="sub">Ed,rare</text:span> = 120 ⋅ 4,97 / 17,2 = 34,7 kN</text:p>
      <text:p text:style-name="Text_20_body">N<text:span text:style-name="sub">Kerve3,d</text:span> = N<text:span text:style-name="sub">Kerve3</text:span> ⋅ q<text:span text:style-name="sub">short,d</text:span> / q<text:span text:style-name="sub">Ed,rare</text:span> = 111 ⋅ 4,97 / 17,2 = 32,1 kN</text:p>
      <text:h text:style-name="Heading_20_4" text:outline-level="4"><text:bookmark-start text:name="__RefHeading___schnittkraefte_mit_querschnittswerten_zum_zeitpunkt_t_19"/><text:bookmark-start text:name="schnittkraefte_mit_querschnittswerten_zum_zeitpunkt_t"/>Schnittkräfte mit Querschnittswerten zum Zeitpunkt t = ∞<text:bookmark-end text:name="__RefHeading___schnittkraefte_mit_querschnittswerten_zum_zeitpunkt_t_19"/><text:bookmark-end text:name="schnittkraefte_mit_querschnittswerten_zum_zeitpunkt_t"/></text:h>
      <text:h text:style-name="Heading_20_5" text:outline-level="5"><text:bookmark-start text:name="__RefHeading___ermittlung_des_beiwertes_zur_beruecksichtigung_des_systemkriechverhaltens_siehe_onr_cen_ts_191032022_20"/><text:bookmark-start text:name="ermittlung_des_beiwertes_zur_beruecksichtigung_des_systemkriechverhaltens_siehe_onr_cen_ts_191032022"/>Ermittlung des Beiwertes zur Berücksichtigung des Systemkriechverhaltens (siehe ONR CEN/TS 19103:2022)<text:bookmark-end text:name="__RefHeading___ermittlung_des_beiwertes_zur_beruecksichtigung_des_systemkriechverhaltens_siehe_onr_cen_ts_191032022_20"/><text:bookmark-end text:name="ermittlung_des_beiwertes_zur_beruecksichtigung_des_systemkriechverhaltens_siehe_onr_cen_ts_191032022"/></text:h>
      <text:p text:style-name="Text_20_body">Koeffizient zur Berücksichtigung der Auswirkungen der Verbundwirkungen auf die Kriechzahl des Betonquerschnitts aus Tab. 7.1 ONR CEN/TS 19103:2022 </text:p>
      <text:p text:style-name="Text_20_body">für φ<text:span text:style-name="sub">0</text:span> = 2,50 und k<text:span text:style-name="sub">def</text:span> = 0,60</text:p>
      <text:p text:style-name="Text_20_body">Tab. 3:  Steifigkeiten und Verschiebungsmodul zum Zeitpunkt t = ∞ </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BSH  </text:p>
          </table:table-cell>
          <table:table-cell office:value-type="string" table:style-name="tableheader">
            <text:p text:style-name="Table_20_Heading">  Beton  </text:p>
          </table:table-cell>
          <table:table-cell office:value-type="string" table:style-name="tableheader">
            <text:p text:style-name="Table_20_Heading">  Kerve  </text:p>
          </table:table-cell>
        </table:table-row>
        <table:table-row>
          <table:table-cell office:value-type="string" table:style-name="tablecell">
            <text:p text:style-name="tablealigncenter">  t=0  </text:p>
          </table:table-cell>
          <table:table-cell office:value-type="string" table:style-name="tablecell">
            <text:p text:style-name="tablealigncenter">  E<text:span text:style-name="sub">glt,0,mean,d,t=0</text:span> = 9.200 N/mm<text:span text:style-name="sup">2</text:span>  </text:p>
          </table:table-cell>
          <table:table-cell office:value-type="string" table:style-name="tablecell">
            <text:p text:style-name="tablealigncenter">  E<text:span text:style-name="sub">cm,d,t=0</text:span> = 22.700 N/mm<text:span text:style-name="sup">2</text:span>  </text:p>
          </table:table-cell>
          <table:table-cell office:value-type="string" table:style-name="tablecell">
            <text:p text:style-name="tablealigncenter">  K<text:span text:style-name="sub">u,d,t=0</text:span> = K<text:span text:style-name="sub">ser,d,t=0</text:span> = 480 kN/mm/m  </text:p>
          </table:table-cell>
        </table:table-row>
        <table:table-row>
          <table:table-cell office:value-type="string" table:style-name="tablecell">
            <text:p text:style-name="tablealigncenter">  Beiwerte  </text:p>
          </table:table-cell>
          <table:table-cell office:value-type="string" table:style-name="tablecell">
            <text:p text:style-name="tablealigncenter">  ψ<text:span text:style-name="sub">clt</text:span> = 1,00  </text:p>
          </table:table-cell>
          <table:table-cell office:value-type="string" table:style-name="tablecell">
            <text:p text:style-name="tablealigncenter">  ψ<text:span text:style-name="sub">conc</text:span> = 1,95  </text:p>
          </table:table-cell>
          <table:table-cell office:value-type="string" table:style-name="tablecell">
            <text:p text:style-name="tablealigncenter">  ψ<text:span text:style-name="sub">conn</text:span> = 1,00  </text:p>
          </table:table-cell>
        </table:table-row>
        <table:table-row>
          <table:table-cell office:value-type="string" table:style-name="tablecell">
            <text:p text:style-name="tablealigncenter">  Langzeit  </text:p>
          </table:table-cell>
          <table:table-cell office:value-type="string" table:style-name="tablecell">
            <text:p text:style-name="tablealigncenter">  k<text:span text:style-name="sub">def</text:span> = 0,60  </text:p>
          </table:table-cell>
          <table:table-cell office:value-type="string" table:style-name="tablecell">
            <text:p text:style-name="tablealigncenter">  φ<text:span text:style-name="sub">0</text:span> = 2,50  </text:p>
          </table:table-cell>
          <table:table-cell office:value-type="string" table:style-name="tablecell">
            <text:p text:style-name="tablealigncenter">  k<text:span text:style-name="sub">def</text:span>‘ = 2⋅k<text:span text:style-name="sub">def</text:span> = 2⋅0,60 = 1,20  </text:p>
          </table:table-cell>
        </table:table-row>
        <table:table-row>
          <table:table-cell office:value-type="string" table:style-name="tablecell">
            <text:p text:style-name="tablealigncenter">  t=∞  </text:p>
          </table:table-cell>
          <table:table-cell office:value-type="string" table:style-name="tablecell">
            <text:p text:style-name="tablealigncenter">  <text:line-break/>   </text:p>
          </table:table-cell>
          <table:table-cell office:value-type="string" table:style-name="tablecell">
            <text:p text:style-name="tablealigncenter">  <text:line-break/>   </text:p>
          </table:table-cell>
          <table:table-cell office:value-type="string" table:style-name="tablecell">
            <text:p text:style-name="tablealigncenter">  <text:line-break/>   </text:p>
          </table:table-cell>
        </table:table-row>
      </table:table>
      <text:h text:style-name="Heading_20_5" text:outline-level="5"><text:bookmark-start text:name="__RefHeading___ermittlung_der_schnittkraefte_mit_den_querschnittswerten_zum_zeitpunkt_t_21"/><text:bookmark-start text:name="ermittlung_der_schnittkraefte_mit_den_querschnittswerten_zum_zeitpunkt_t"/>Ermittlung der Schnittkräfte mit den Querschnittswerten zum Zeitpunkt t = ∞<text:bookmark-end text:name="__RefHeading___ermittlung_der_schnittkraefte_mit_den_querschnittswerten_zum_zeitpunkt_t_21"/><text:bookmark-end text:name="ermittlung_der_schnittkraefte_mit_den_querschnittswerten_zum_zeitpunkt_t"/></text:h>
      <text:p text:style-name="Text_20_body"><text:span text:style-name="Strong_20_Emphasis">Querschnittswerte der Brettschichtholzrippe</text:span></text:p>
      <text:p text:style-name="Text_20_body"><text:span text:style-name="Strong_20_Emphasis">Querschnittswerte des Betonquerschnitts</text:span> (im Zustand II) zum Zeitpunkt t = ∞ mit h<text:span text:style-name="sub">conc,red,t=0</text:span> = 81,4 mm unter Vernachlässigung der Bewehrung</text:p>
      <text:p text:style-name="Text_20_body"><text:span text:style-name="Strong_20_Emphasis">Ermittlung der ideellen Biegesteifigkeit einer Schubkonsole</text:span></text:p>
      <text:h text:style-name="Heading_20_5" text:outline-level="5"><text:bookmark-start text:name="__RefHeading___ermittlung_der_schnittkraefte_fuer_den_quasi-staendig_lastanteil_zur_berechnung_der_kriechwirksamen_spannungen_im_uls_zum_zeitpunkt_t_22"/><text:bookmark-start text:name="ermittlung_der_schnittkraefte_fuer_den_quasi-staendig_lastanteil_zur_berechnung_der_kriechwirksamen_spannungen_im_uls_zum_zeitpunkt_t"/>Ermittlung der Schnittkräfte für den quasi-ständig Lastanteil zur Berechnung der kriechwirksamen Spannungen im ULS zum Zeitpunkt t = ∞<text:bookmark-end text:name="__RefHeading___ermittlung_der_schnittkraefte_fuer_den_quasi-staendig_lastanteil_zur_berechnung_der_kriechwirksamen_spannungen_im_uls_zum_zeitpunkt_t_22"/><text:bookmark-end text:name="ermittlung_der_schnittkraefte_fuer_den_quasi-staendig_lastanteil_zur_berechnung_der_kriechwirksamen_spannungen_im_uls_zum_zeitpunkt_t"/></text:h>
      <text:p text:style-name="Text_20_body"><draw:frame draw:style-name="PluginODTAutoStyle_Frame_13_text_frame" draw:name="Frame4" text:anchor-type="paragraph" svg:width="481.89pt" draw:z-index="0" svg:min-height="1cm"><draw:text-box><table:table table:style-name="Table"><table:table-column table:style-name="odt_auto_style_table_column_10_1"/><table:table-row><table:table-cell office:value-type="string" table:style-name="tablecell"><text:p text:style-name="tablealignleft">falsche Schnittgrößen!</text:p></table:table-cell></table:table-row></table:table></draw:text-box></draw:frame></text:p>
      <text:p text:style-name="Text_20_body">Schnittkräfte berechnet mit Hilfe eines Stabwerksprogrammes (q<text:span text:style-name="sub">perm,d</text:span> = 12,2 kN/m)</text:p>
      <text:p text:style-name="Text_20_body">N<text:span text:style-name="sub">glt,d</text:span> = - N<text:span text:style-name="sub">conc,d</text:span> = 240 kN</text:p>
      <text:p text:style-name="Text_20_body">M<text:span text:style-name="sub">conc,d</text:span> = 1,25 kNm</text:p>
      <text:p text:style-name="Text_20_body">M<text:span text:style-name="sub">glt,d</text:span> = 31,8 kNm</text:p>
      <text:p text:style-name="Text_20_body">N<text:span text:style-name="sub">Kerve1,d</text:span> = 95,7 kN</text:p>
      <text:p text:style-name="Text_20_body">N<text:span text:style-name="sub">Kerve2,d</text:span> = 75,5 kN</text:p>
      <text:p text:style-name="Text_20_body">N<text:span text:style-name="sub">Kerve3,d</text:span> = 68,3 k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Faser  </text:p>
          </table:table-cell>
          <table:table-cell office:value-type="string" table:style-name="tableheader">
            <text:p text:style-name="Table_20_Heading">  E<text:span text:style-name="sub">i</text:span>  </text:p>
          </table:table-cell>
          <table:table-cell office:value-type="string" table:style-name="tableheader">
            <text:p text:style-name="Table_20_Heading">  N<text:span text:style-name="sub">d</text:span>  </text:p>
          </table:table-cell>
          <table:table-cell office:value-type="string" table:style-name="tableheader">
            <text:p text:style-name="Table_20_Heading">  E∙A  </text:p>
          </table:table-cell>
          <table:table-cell office:value-type="string" table:style-name="tableheader">
            <text:p text:style-name="Table_20_Heading">  σ<text:span text:style-name="sub">N</text:span>  </text:p>
          </table:table-cell>
          <table:table-cell office:value-type="string" table:style-name="tableheader">
            <text:p text:style-name="Table_20_Heading">  M<text:span text:style-name="sub">d</text:span>  </text:p>
          </table:table-cell>
          <table:table-cell office:value-type="string" table:style-name="tableheader">
            <text:p text:style-name="Table_20_Heading">  E∙Ι  </text:p>
          </table:table-cell>
          <table:table-cell office:value-type="string" table:style-name="tableheader">
            <text:p text:style-name="Table_20_Heading">  z<text:span text:style-name="sub">i</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σ<text:span text:style-name="sub">M</text:span>  </text:p>
          </table:table-cell>
        </table:table-row>
        <table:table-row>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kN]  </text:p>
          </table:table-cell>
          <table:table-cell office:value-type="string" table:style-name="tableheader">
            <text:p text:style-name="Table_20_Heading">  [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kN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row>
        <table:table-row>
          <table:table-cell office:value-type="string" table:style-name="tableheader">
            <text:p text:style-name="Table_20_Heading">  0  </text:p>
          </table:table-cell>
          <table:table-cell office:value-type="string" table:style-name="tablecell">
            <text:p text:style-name="tablealigncenter">  3.860  </text:p>
          </table:table-cell>
          <table:table-cell office:value-type="string" table:style-name="tablecell" table:number-rows-spanned="2">
            <text:p text:style-name="tablealigncenter">  -240  </text:p>
          </table:table-cell>
          <table:table-cell office:value-type="string" table:style-name="tablecell" table:number-rows-spanned="2">
            <text:p text:style-name="tablealigncenter">  4,24E+08  </text:p>
          </table:table-cell>
          <table:table-cell office:value-type="string" table:style-name="tablecell" table:number-rows-spanned="2">
            <text:p text:style-name="tablealigncenter">  -2,18  </text:p>
          </table:table-cell>
          <table:table-cell office:value-type="string" table:style-name="tablecell" table:number-rows-spanned="2">
            <text:p text:style-name="tablealigncenter">  1,25  </text:p>
          </table:table-cell>
          <table:table-cell office:value-type="string" table:style-name="tablecell" table:number-rows-spanned="2">
            <text:p text:style-name="tablealigncenter">  2,34E+11  </text:p>
          </table:table-cell>
          <table:table-cell office:value-type="string" table:style-name="tablecell">
            <text:p text:style-name="tablealigncenter">  -40,7  </text:p>
          </table:table-cell>
          <table:table-cell office:value-type="string" table:style-name="tablecell">
            <text:p text:style-name="tablealigncenter">  -0,839  </text:p>
          </table:table-cell>
          <table:table-cell office:value-type="string" table:style-name="tablecell">
            <text:p text:style-name="tablealigncenter">  -3,02  </text:p>
          </table:table-cell>
        </table:table-row>
        <table:table-row>
          <table:table-cell office:value-type="string" table:style-name="tableheader">
            <text:p text:style-name="Table_20_Heading">  81,4  </text:p>
          </table:table-cell>
          <table:table-cell office:value-type="string" table:style-name="tablecell">
            <text:p text:style-name="tablealigncenter">  3.860  </text:p>
          </table:table-cell>
          <table:table-cell office:value-type="string" table:style-name="tablecell">
            <text:p text:style-name="tablealigncenter">  40,7  </text:p>
          </table:table-cell>
          <table:table-cell office:value-type="string" table:style-name="tablecell">
            <text:p text:style-name="tablealigncenter">  0,839  </text:p>
          </table:table-cell>
          <table:table-cell office:value-type="string" table:style-name="tablecell">
            <text:p text:style-name="tablealigncenter">  -1,34  </text:p>
          </table:table-cell>
        </table:table-row>
        <table:table-row>
          <table:table-cell office:value-type="string" table:style-name="tableheader">
            <text:p text:style-name="Table_20_Heading">  120  </text:p>
          </table:table-cell>
          <table:table-cell office:value-type="string" table:style-name="tablecell">
            <text:p text:style-name="tablealigncenter">  6.000  </text:p>
          </table:table-cell>
          <table:table-cell office:value-type="string" table:style-name="tablecell" table:number-rows-spanned="2">
            <text:p text:style-name="tablealigncenter">  240  </text:p>
          </table:table-cell>
          <table:table-cell office:value-type="string" table:style-name="tablecell" table:number-rows-spanned="2">
            <text:p text:style-name="tablealigncenter">  7,73E+08  </text:p>
          </table:table-cell>
          <table:table-cell office:value-type="string" table:style-name="tablecell" table:number-rows-spanned="2">
            <text:p text:style-name="tablealigncenter">  1,79  </text:p>
          </table:table-cell>
          <table:table-cell office:value-type="string" table:style-name="tablecell" table:number-rows-spanned="2">
            <text:p text:style-name="tablealigncenter">  31,8  </text:p>
          </table:table-cell>
          <table:table-cell office:value-type="string" table:style-name="tablecell" table:number-rows-spanned="2">
            <text:p text:style-name="tablealigncenter">  5,05E+12  </text:p>
          </table:table-cell>
          <table:table-cell office:value-type="string" table:style-name="tablecell">
            <text:p text:style-name="tablealigncenter">  -140  </text:p>
          </table:table-cell>
          <table:table-cell office:value-type="string" table:style-name="tablecell">
            <text:p text:style-name="tablealigncenter">  -5,07  </text:p>
          </table:table-cell>
          <table:table-cell office:value-type="string" table:style-name="tablecell">
            <text:p text:style-name="tablealigncenter">  -3,28  </text:p>
          </table:table-cell>
        </table:table-row>
        <table:table-row>
          <table:table-cell office:value-type="string" table:style-name="tableheader">
            <text:p text:style-name="Table_20_Heading">  400  </text:p>
          </table:table-cell>
          <table:table-cell office:value-type="string" table:style-name="tablecell">
            <text:p text:style-name="tablealigncenter">  6.000  </text:p>
          </table:table-cell>
          <table:table-cell office:value-type="string" table:style-name="tablecell">
            <text:p text:style-name="tablealigncenter">  140  </text:p>
          </table:table-cell>
          <table:table-cell office:value-type="string" table:style-name="tablecell">
            <text:p text:style-name="tablealigncenter">  5,07  </text:p>
          </table:table-cell>
          <table:table-cell office:value-type="string" table:style-name="tablecell">
            <text:p text:style-name="tablealigncenter">  6,86  </text:p>
          </table:table-cell>
        </table:table-row>
      </table:table>
      <text:h text:style-name="Heading_20_5" text:outline-level="5"><text:bookmark-start text:name="__RefHeading___ermittlung_der_schnittkraefte_und_spannungen_infolge_der_unelastischen_verzerrungen_des_betons_schwinden_im_uls_t_23"/><text:bookmark-start text:name="ermittlung_der_schnittkraefte_und_spannungen_infolge_der_unelastischen_verzerrungen_des_betons_schwinden_im_uls_t"/>Ermittlung der Schnittkräfte und Spannungen infolge der unelastischen Verzerrungen des Betons (Schwinden) im ULS, t = ∞<text:bookmark-end text:name="__RefHeading___ermittlung_der_schnittkraefte_und_spannungen_infolge_der_unelastischen_verzerrungen_des_betons_schwinden_im_uls_t_23"/><text:bookmark-end text:name="ermittlung_der_schnittkraefte_und_spannungen_infolge_der_unelastischen_verzerrungen_des_betons_schwinden_im_uls_t"/></text:h>
      <text:p text:style-name="Text_20_body">Bemessungswert der effektiven Schwinddehnung</text:p>
      <text:p text:style-name="Text_20_body">Schnittkräfte berechnet mit Hilfe eines Stabwerkprogrammes</text:p>
      <text:p text:style-name="Text_20_body">N<text:span text:style-name="sub">glt,d</text:span> = - N<text:span text:style-name="sub">conc,d</text:span> = -32,5 kN</text:p>
      <text:p text:style-name="Text_20_body">M<text:span text:style-name="sub">conc,d</text:span> = 0,270 kNm</text:p>
      <text:p text:style-name="Text_20_body">M<text:span text:style-name="sub">glt,d</text:span> = 6,88 kNm</text:p>
      <text:p text:style-name="Text_20_body">N<text:span text:style-name="sub">Kerve1,d</text:span> = -22,9 kN</text:p>
      <text:p text:style-name="Text_20_body">N<text:span text:style-name="sub">Kerve2,d</text:span> = -7,11 kN</text:p>
      <text:p text:style-name="Text_20_body">N<text:span text:style-name="sub">Kerve3,d</text:span> = -2,45 kN</text:p>
      <table:table table:style-name="Table">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Faser  </text:p>
          </table:table-cell>
          <table:table-cell office:value-type="string" table:style-name="tableheader">
            <text:p text:style-name="Table_20_Heading">  E<text:span text:style-name="sub">i</text:span>  </text:p>
          </table:table-cell>
          <table:table-cell office:value-type="string" table:style-name="tableheader">
            <text:p text:style-name="Table_20_Heading">  N<text:span text:style-name="sub">d</text:span>  </text:p>
          </table:table-cell>
          <table:table-cell office:value-type="string" table:style-name="tableheader">
            <text:p text:style-name="Table_20_Heading">  E∙A  </text:p>
          </table:table-cell>
          <table:table-cell office:value-type="string" table:style-name="tableheader">
            <text:p text:style-name="Table_20_Heading">  σ<text:span text:style-name="sub">N</text:span>  </text:p>
          </table:table-cell>
          <table:table-cell office:value-type="string" table:style-name="tableheader">
            <text:p text:style-name="Table_20_Heading">  M<text:span text:style-name="sub">d</text:span>  </text:p>
          </table:table-cell>
          <table:table-cell office:value-type="string" table:style-name="tableheader">
            <text:p text:style-name="Table_20_Heading">  E∙Ι  </text:p>
          </table:table-cell>
          <table:table-cell office:value-type="string" table:style-name="tableheader">
            <text:p text:style-name="Table_20_Heading">  z<text:span text:style-name="sub">i</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σ<text:span text:style-name="sub">M</text:span>  </text:p>
          </table:table-cell>
        </table:table-row>
        <table:table-row>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kN]  </text:p>
          </table:table-cell>
          <table:table-cell office:value-type="string" table:style-name="tableheader">
            <text:p text:style-name="Table_20_Heading">  [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kN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row>
        <table:table-row>
          <table:table-cell office:value-type="string" table:style-name="tableheader">
            <text:p text:style-name="Table_20_Heading">  0  </text:p>
          </table:table-cell>
          <table:table-cell office:value-type="string" table:style-name="tablecell">
            <text:p text:style-name="tablealigncenter">  3.860  </text:p>
          </table:table-cell>
          <table:table-cell office:value-type="string" table:style-name="tablecell" table:number-rows-spanned="2">
            <text:p text:style-name="tablealigncenter">  32,5  </text:p>
          </table:table-cell>
          <table:table-cell office:value-type="string" table:style-name="tablecell" table:number-rows-spanned="2">
            <text:p text:style-name="tablealigncenter">  4,24E+08  </text:p>
          </table:table-cell>
          <table:table-cell office:value-type="string" table:style-name="tablecell" table:number-rows-spanned="2">
            <text:p text:style-name="tablealigncenter">  0,296  </text:p>
          </table:table-cell>
          <table:table-cell office:value-type="string" table:style-name="tablecell" table:number-rows-spanned="2">
            <text:p text:style-name="tablealigncenter">  0,270  </text:p>
          </table:table-cell>
          <table:table-cell office:value-type="string" table:style-name="tablecell" table:number-rows-spanned="2">
            <text:p text:style-name="tablealigncenter">  2,34E+11  </text:p>
          </table:table-cell>
          <table:table-cell office:value-type="string" table:style-name="tablecell">
            <text:p text:style-name="tablealigncenter">  -40,7  </text:p>
          </table:table-cell>
          <table:table-cell office:value-type="string" table:style-name="tablecell">
            <text:p text:style-name="tablealigncenter">  -0,181  </text:p>
          </table:table-cell>
          <table:table-cell office:value-type="string" table:style-name="tablecell">
            <text:p text:style-name="tablealigncenter">  0,115  </text:p>
          </table:table-cell>
        </table:table-row>
        <table:table-row>
          <table:table-cell office:value-type="string" table:style-name="tableheader">
            <text:p text:style-name="Table_20_Heading">  81,4  </text:p>
          </table:table-cell>
          <table:table-cell office:value-type="string" table:style-name="tablecell">
            <text:p text:style-name="tablealigncenter">  3.860  </text:p>
          </table:table-cell>
          <table:table-cell office:value-type="string" table:style-name="tablecell">
            <text:p text:style-name="tablealigncenter">  40,7  </text:p>
          </table:table-cell>
          <table:table-cell office:value-type="string" table:style-name="tablecell">
            <text:p text:style-name="tablealigncenter">  0,181  </text:p>
          </table:table-cell>
          <table:table-cell office:value-type="string" table:style-name="tablecell">
            <text:p text:style-name="tablealigncenter">  0,477  </text:p>
          </table:table-cell>
        </table:table-row>
        <table:table-row>
          <table:table-cell office:value-type="string" table:style-name="tableheader">
            <text:p text:style-name="Table_20_Heading">  120  </text:p>
          </table:table-cell>
          <table:table-cell office:value-type="string" table:style-name="tablecell">
            <text:p text:style-name="tablealigncenter">  5.750  </text:p>
          </table:table-cell>
          <table:table-cell office:value-type="string" table:style-name="tablecell" table:number-rows-spanned="2">
            <text:p text:style-name="tablealigncenter">  -32,5  </text:p>
          </table:table-cell>
          <table:table-cell office:value-type="string" table:style-name="tablecell" table:number-rows-spanned="2">
            <text:p text:style-name="tablealigncenter">  7,73E+08  </text:p>
          </table:table-cell>
          <table:table-cell office:value-type="string" table:style-name="tablecell" table:number-rows-spanned="2">
            <text:p text:style-name="tablealigncenter">  -0,242  </text:p>
          </table:table-cell>
          <table:table-cell office:value-type="string" table:style-name="tablecell" table:number-rows-spanned="2">
            <text:p text:style-name="tablealigncenter">  6,88  </text:p>
          </table:table-cell>
          <table:table-cell office:value-type="string" table:style-name="tablecell" table:number-rows-spanned="2">
            <text:p text:style-name="tablealigncenter">  5,05E+12  </text:p>
          </table:table-cell>
          <table:table-cell office:value-type="string" table:style-name="tablecell">
            <text:p text:style-name="tablealigncenter">  -140  </text:p>
          </table:table-cell>
          <table:table-cell office:value-type="string" table:style-name="tablecell">
            <text:p text:style-name="tablealigncenter">  -1,10  </text:p>
          </table:table-cell>
          <table:table-cell office:value-type="string" table:style-name="tablecell">
            <text:p text:style-name="tablealigncenter">  -1,34  </text:p>
          </table:table-cell>
        </table:table-row>
        <table:table-row>
          <table:table-cell office:value-type="string" table:style-name="tableheader">
            <text:p text:style-name="Table_20_Heading">  400  </text:p>
          </table:table-cell>
          <table:table-cell office:value-type="string" table:style-name="tablecell">
            <text:p text:style-name="tablealigncenter">  5.750  </text:p>
          </table:table-cell>
          <table:table-cell office:value-type="string" table:style-name="tablecell">
            <text:p text:style-name="tablealigncenter">  140  </text:p>
          </table:table-cell>
          <table:table-cell office:value-type="string" table:style-name="tablecell">
            <text:p text:style-name="tablealigncenter">  1,10  </text:p>
          </table:table-cell>
          <table:table-cell office:value-type="string" table:style-name="tablecell">
            <text:p text:style-name="tablealigncenter">  0,858  </text:p>
          </table:table-cell>
        </table:table-row>
      </table:table>
      <text:h text:style-name="Heading_20_4" text:outline-level="4"><text:bookmark-start text:name="__RefHeading___kraefte_und_spannungen_nach_3_bis_7_jahren_24"/><text:bookmark-start text:name="kraefte_und_spannungen_nach_3_bis_7_jahren"/>Kräfte und Spannungen nach 3 bis 7 Jahren<text:bookmark-end text:name="__RefHeading___kraefte_und_spannungen_nach_3_bis_7_jahren_24"/><text:bookmark-end text:name="kraefte_und_spannungen_nach_3_bis_7_jahren"/></text:h>
      <text:p text:style-name="Text_20_body"><draw:frame draw:style-name="PluginODTAutoStyle_Frame_17_text_frame" draw:name="Frame5" text:anchor-type="paragraph" svg:width="481.89pt" draw:z-index="0" svg:min-height="1cm"><draw:text-box><table:table table:style-name="Table"><table:table-column table:style-name="odt_auto_style_table_column_13_1"/><table:table-row><table:table-cell office:value-type="string" table:style-name="tablecell"><text:p text:style-name="tablealignleft">Die Baustoffe Holz und Beton weisen, sowohl was die Quantität, als auch den zeitlichen Verlauf betrifft, unterschiedliches Kriechverhalten auf. Auf das Verbundverhalten der Konstruktion bezogen liegen komplexe Verhältnisse vor, die von mehreren Parametern beeinflusst werden. Neben dem zeitlichen Verhalten des Holzes (Schwinden, Kriechen) und der Verbindung betrifft dies vor allem das Verhalten des Betons, auf welches nachfolgend eingegangen wird.</text:p><text:p text:style-name="Text_20_body">Der Beton härtet mit der Zeit nach, weiters nehmen die Kriechverformungen bei einem späteren Belastungsbeginn ab. Der Beton entwickelt die Kriechverformungen dabei deutlich rascher (mit einem Maximum nach 3 bis 7 Jahren) als das Holz, sodass kritische bzw. bemessungsrelevante Zwischenzustände in der HBV-Konstruktion entstehen können. Im Bereich des Zeitraumes zwischen 3 und 7 Jahren kriecht der Beton in Relation zum Holz rascher und „entzieht“ sich damit der Belastung. Im Zuge dessen kommt es zu einer Umlagerung der Beanspruchung bzw. der Spannungen auf das Holz, welches damit stärker beansprucht wird. Gleichzeitig tritt mit der Abnahme der Steifigkeit des Betonquerschnitts eine Verringerung von dessen Beanspruchung auf, welche sowohl in einer Reduktion der auftretenden (Verbund-) Normalkraft, als auch der Biegebeanspruchung des Betons resultiert. Über die Verbundmittel (Kerven) sind die Normalkräfte der beiden Verbundpartner gekoppelt, sodass auch die Normalkraft im Holzbauteil abnimmt. Die angesprochene Spannungsumlagerung findet daher vorwiegend über die Biegebeanspruchungszunahme des Holzbauteiles statt. Alle weiteren Schnittgrößen sowie die Kraft in den Kerven weisen <text:span text:style-name="underline">im Allgemeinen</text:span> dann ihr Maximum auf, wenn die Steifigkeiten am Höchsten sind, d. h. im Allgemeinen zum Zeitpunkt t = 0.</text:p><text:p text:style-name="Text_20_body">Um mögliche ungünstige Beanspruchungen nach einer Zeitdauer von 3 bis 7 Jahren in der Nachweisführung zu berücksichtigen, sind diese, neben jenen zum Zeitpunkt t = 0 und t = ∞, nachzuweisen. Nach ONR CEN/TS 19103:2022 , Abschnitt 7.1.2 darf ein detaillierter Nachweis der Spannungen nach 3 bis 7 Jahren entfallen, wenn die Spannungen im Holz zu den Zeitpunkten t = 0 und t = ∞ infolge der quasi-ständigen Einwirkungskombinationen um 25% erhöht werden und der Grenzzustand der Tragfähigkeit im Holzquerschnitt unter den erhöhten Spannungen weiterhin eingehalten ist.</text:p></table:table-cell></table:table-row></table:table></draw:text-box></draw:frame></text:p>
      <text:p text:style-name="Text_20_body">Überprüfung, ob die Kräfte und Spannungen nach 3 bis 7 Jahren nachzuweisen sind:</text:p>
      <text:p text:style-name="Text_20_body">zum Zeitpunkt t = 0</text:p>
      <text:p text:style-name="Text_20_body">- für die quasi-ständige Einwirkungskombination</text:p>
      <text:p text:style-name="Text_20_body">- für den kurzzeitig wirkenden Anteil der Einwirkungskombination</text:p>
      <text:p text:style-name="Text_20_body">zum Zeitpunkt t = ∞</text:p>
      <text:p text:style-name="Text_20_body">- für die quasi-ständige Einwirkungskombination</text:p>
      <text:p text:style-name="Text_20_body">→ ist der Spannungsnachweis für das BSH bei Erhöhung der Spannungen für die quasi-ständige Einwirkungskombination um 25% weiterhin erfüllt, erübrigt sich der Nachweis zum Zeitpunkt t = 3 und 7 Jahre</text:p>
      <text:p text:style-name="Text_20_body">t=0 </text:p>
      <text:p text:style-name="Text_20_body">t=∞</text:p>
      <text:p text:style-name="Text_20_body">→ d. h. es sind keine zusätzlichen Zeitpunkte zu betrachten.</text:p>
      <text:h text:style-name="Heading_20_4" text:outline-level="4"><text:bookmark-start text:name="__RefHeading___zusammenfassung_der_spannungen_und_kervenkraefte_25"/><text:bookmark-start text:name="zusammenfassung_der_spannungen_und_kervenkraefte"/>Zusammenfassung der Spannungen und Kervenkräfte<text:bookmark-end text:name="__RefHeading___zusammenfassung_der_spannungen_und_kervenkraefte_25"/><text:bookmark-end text:name="zusammenfassung_der_spannungen_und_kervenkraefte"/></text:h>
      <text:p text:style-name="Text_20_body">Tab. 4: Zusammenfassung der Spannungen zu den Zeitpunkten t = 0 und t = ∞</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number-rows-spanned="3">
            <text:p text:style-name="Table_20_Heading">  Spg.  </text:p>
          </table:table-cell>
          <table:table-cell office:value-type="string" table:style-name="tableheader" table:number-rows-spanned="3">
            <text:p text:style-name="Table_20_Heading">  Faser  </text:p>
          </table:table-cell>
          <table:table-cell office:value-type="string" table:style-name="tableheader" table:number-columns-spanned="3">
            <text:p text:style-name="Table_20_Heading">  zum Zeitpunkt t = 0  </text:p>
          </table:table-cell>
          <table:covered-table-cell/>
          <table:covered-table-cell/>
          <table:table-cell office:value-type="string" table:style-name="tableheader" table:number-columns-spanned="9">
            <text:p text:style-name="Table_20_Heading">  Endwert der Spannungsverteilung gemäß TS/CEN 19103, Absch. 4.2   </text:p>
          </table:table-cell>
          <table:covered-table-cell/>
          <table:covered-table-cell/>
          <table:covered-table-cell/>
          <table:covered-table-cell/>
          <table:covered-table-cell/>
          <table:covered-table-cell/>
          <table:covered-table-cell/>
          <table:covered-table-cell/>
        </table:table-row>
        <table:table-row>
          <table:table-cell office:value-type="string" table:style-name="tableheader" table:number-columns-spanned="2">
            <text:p text:style-name="Table_20_Heading">  aus q<text:span text:style-name="sub">d,t=0</text:span>  </text:p>
          </table:table-cell>
          <table:covered-table-cell/>
          <table:table-cell office:value-type="string" table:style-name="tableheader" table:number-rows-spanned="2">
            <text:p text:style-name="Table_20_Heading">  Summe σ<text:span text:style-name="sub">N</text:span>+σ<text:span text:style-name="sub">M</text:span>  </text:p>
          </table:table-cell>
          <table:table-cell office:value-type="string" table:style-name="tableheader" table:number-columns-spanned="2">
            <text:p text:style-name="Table_20_Heading">  aus q<text:span text:style-name="sub">short,d,t=0</text:span>  </text:p>
          </table:table-cell>
          <table:covered-table-cell/>
          <table:table-cell office:value-type="string" table:style-name="tableheader" table:number-columns-spanned="2">
            <text:p text:style-name="Table_20_Heading">  aus q<text:span text:style-name="sub">perm,d,t=∞</text:span>  </text:p>
          </table:table-cell>
          <table:covered-table-cell/>
          <table:table-cell office:value-type="string" table:style-name="tableheader" table:number-columns-spanned="2">
            <text:p text:style-name="Table_20_Heading">  aus ε<text:span text:style-name="sub">ef,conc,d,t=∞</text:span>  </text:p>
          </table:table-cell>
          <table:covered-table-cell/>
          <table:table-cell office:value-type="string" table:style-name="tableheader" table:number-columns-spanned="2">
            <text:p text:style-name="Table_20_Heading">  Summe  </text:p>
          </table:table-cell>
          <table:covered-table-cell/>
          <table:table-cell office:value-type="string" table:style-name="tableheader" table:number-rows-spanned="2">
            <text:p text:style-name="Table_20_Heading">  Summe σ<text:span text:style-name="sub">N</text:span>+σ<text:span text:style-name="sub">M</text:span>  </text:p>
          </table:table-cell>
        </table:table-row>
        <table:table-row>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cell office:value-type="string" table:style-name="tableheader">
            <text:p text:style-name="Table_20_Heading">  σ<text:span text:style-name="sub">N</text:span>  </text:p>
          </table:table-cell>
          <table:table-cell office:value-type="string" table:style-name="tableheader">
            <text:p text:style-name="Table_20_Heading">  σ<text:span text:style-name="sub">M</text:span>  </text:p>
          </table:table-cell>
        </table:table-row>
        <table:table-row>
          <table:table-cell office:value-type="string" table:style-name="tableheader">
            <text:p text:style-name="Table_20_Heading">  [-]  </text:p>
          </table:table-cell>
          <table:table-cell office:value-type="string" table:style-name="tableheader">
            <text:p text:style-name="Table_20_Heading">  [mm]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cell office:value-type="string" table:style-name="tableheader">
            <text:p text:style-name="Table_20_Heading">  [N/mm<text:span text:style-name="sup">2</text:span>]  </text:p>
          </table:table-cell>
        </table:table-row>
        <table:table-row>
          <table:table-cell office:value-type="string" table:style-name="tablecell">
            <text:p text:style-name="tablealigncenter">  σ<text:span text:style-name="sub">conc,o,d</text:span>  </text:p>
          </table:table-cell>
          <table:table-cell office:value-type="string" table:style-name="tablecell">
            <text:p text:style-name="tablealigncenter">  0  </text:p>
          </table:table-cell>
          <table:table-cell office:value-type="string" table:style-name="tablecell" table:number-rows-spanned="2">
            <text:p text:style-name="tablealigncenter">  -3,52  </text:p>
          </table:table-cell>
          <table:table-cell office:value-type="string" table:style-name="tablecell">
            <text:p text:style-name="tablealigncenter">  -3,52  </text:p>
          </table:table-cell>
          <table:table-cell office:value-type="string" table:style-name="tablecell">
            <text:p text:style-name="tablealigncenter">  <text:span text:style-name="Strong_20_Emphasis"><text:span text:style-name="">-7,04</text:span></text:span>  </text:p>
          </table:table-cell>
          <table:table-cell office:value-type="string" table:style-name="tablecell" table:number-rows-spanned="2">
            <text:p text:style-name="tablealigncenter">  -1,02  </text:p>
          </table:table-cell>
          <table:table-cell office:value-type="string" table:style-name="tablecell">
            <text:p text:style-name="tablealigncenter">  -1,02  </text:p>
          </table:table-cell>
          <table:table-cell office:value-type="string" table:style-name="tablecell" table:number-rows-spanned="2">
            <text:p text:style-name="tablealigncenter">  -2,18  </text:p>
          </table:table-cell>
          <table:table-cell office:value-type="string" table:style-name="tablecell">
            <text:p text:style-name="tablealigncenter">  -0,839  </text:p>
          </table:table-cell>
          <table:table-cell office:value-type="string" table:style-name="tablecell" table:number-rows-spanned="2">
            <text:p text:style-name="tablealigncenter">  0,296  </text:p>
          </table:table-cell>
          <table:table-cell office:value-type="string" table:style-name="tablecell">
            <text:p text:style-name="tablealigncenter">  -0,181  </text:p>
          </table:table-cell>
          <table:table-cell office:value-type="string" table:style-name="tablecell" table:number-rows-spanned="2">
            <text:p text:style-name="tablealigncenter">  -2,90  </text:p>
          </table:table-cell>
          <table:table-cell office:value-type="string" table:style-name="tablecell">
            <text:p text:style-name="tablealigncenter">  -2,04  </text:p>
          </table:table-cell>
          <table:table-cell office:value-type="string" table:style-name="tablecell">
            <text:p text:style-name="tablealigncenter">  <text:span text:style-name="Strong_20_Emphasis">-4,94</text:span>  </text:p>
          </table:table-cell>
        </table:table-row>
        <table:table-row>
          <table:table-cell office:value-type="string" table:style-name="tablecell">
            <text:p text:style-name="tablealigncenter">  σ<text:span text:style-name="sub">conc,u,d</text:span>  </text:p>
          </table:table-cell>
          <table:table-cell office:value-type="string" table:style-name="tablecell">
            <text:p text:style-name="tablealigncenter">  81,4  </text:p>
          </table:table-cell>
          <table:table-cell office:value-type="string" table:style-name="tablecell">
            <text:p text:style-name="tablealigncenter">  3,52  </text:p>
          </table:table-cell>
          <table:table-cell office:value-type="string" table:style-name="tablecell">
            <text:p text:style-name="tablealigncenter">  <text:span text:style-name="Strong_20_Emphasis">0,00</text:span>  </text:p>
          </table:table-cell>
          <table:table-cell office:value-type="string" table:style-name="tablecell">
            <text:p text:style-name="tablealigncenter">  1,02  </text:p>
          </table:table-cell>
          <table:table-cell office:value-type="string" table:style-name="tablecell">
            <text:p text:style-name="tablealigncenter">  0,839  </text:p>
          </table:table-cell>
          <table:table-cell office:value-type="string" table:style-name="tablecell">
            <text:p text:style-name="tablealigncenter">  0,181  </text:p>
          </table:table-cell>
          <table:table-cell office:value-type="string" table:style-name="tablecell">
            <text:p text:style-name="tablealigncenter">  2,04  </text:p>
          </table:table-cell>
          <table:table-cell office:value-type="string" table:style-name="tablecell">
            <text:p text:style-name="tablealigncenter">  <text:span text:style-name="Strong_20_Emphasis">-0,864</text:span>  </text:p>
          </table:table-cell>
        </table:table-row>
        <table:table-row>
          <table:table-cell office:value-type="string" table:style-name="tablecell">
            <text:p text:style-name="tablealigncenter">  σ<text:span text:style-name="sub">glt,o,d</text:span>  </text:p>
          </table:table-cell>
          <table:table-cell office:value-type="string" table:style-name="tablecell">
            <text:p text:style-name="tablealigncenter">  120  </text:p>
          </table:table-cell>
          <table:table-cell office:value-type="string" table:style-name="tablecell" table:number-rows-spanned="2">
            <text:p text:style-name="tablealigncenter">  2,86  </text:p>
          </table:table-cell>
          <table:table-cell office:value-type="string" table:style-name="tablecell">
            <text:p text:style-name="tablealigncenter">  -4,93  </text:p>
          </table:table-cell>
          <table:table-cell office:value-type="string" table:style-name="tablecell">
            <text:p text:style-name="tablealigncenter">  <text:span text:style-name="Strong_20_Emphasis">-2,06</text:span>  </text:p>
          </table:table-cell>
          <table:table-cell office:value-type="string" table:style-name="tablecell" table:number-rows-spanned="2">
            <text:p text:style-name="tablealigncenter">  0,831  </text:p>
          </table:table-cell>
          <table:table-cell office:value-type="string" table:style-name="tablecell">
            <text:p text:style-name="tablealigncenter">  -1,42  </text:p>
          </table:table-cell>
          <table:table-cell office:value-type="string" table:style-name="tablecell" table:number-rows-spanned="2">
            <text:p text:style-name="tablealigncenter">  1,79  </text:p>
          </table:table-cell>
          <table:table-cell office:value-type="string" table:style-name="tablecell">
            <text:p text:style-name="tablealigncenter">  -5,07  </text:p>
          </table:table-cell>
          <table:table-cell office:value-type="string" table:style-name="tablecell" table:number-rows-spanned="2">
            <text:p text:style-name="tablealigncenter">  -0,242  </text:p>
          </table:table-cell>
          <table:table-cell office:value-type="string" table:style-name="tablecell">
            <text:p text:style-name="tablealigncenter">  -1,10  </text:p>
          </table:table-cell>
          <table:table-cell office:value-type="string" table:style-name="tablecell" table:number-rows-spanned="2">
            <text:p text:style-name="tablealigncenter">  <text:span text:style-name="Strong_20_Emphasis"><text:span text:style-name="">2,38</text:span></text:span>  </text:p>
          </table:table-cell>
          <table:table-cell office:value-type="string" table:style-name="tablecell">
            <text:p text:style-name="tablealigncenter">  -7,59  </text:p>
          </table:table-cell>
          <table:table-cell office:value-type="string" table:style-name="tablecell">
            <text:p text:style-name="tablealigncenter">  <text:span text:style-name="Strong_20_Emphasis">-5,21</text:span>  </text:p>
          </table:table-cell>
        </table:table-row>
        <table:table-row>
          <table:table-cell office:value-type="string" table:style-name="tablecell">
            <text:p text:style-name="tablealigncenter">  σ<text:span text:style-name="sub">glt,u,d</text:span>  </text:p>
          </table:table-cell>
          <table:table-cell office:value-type="string" table:style-name="tablecell">
            <text:p text:style-name="tablealigncenter">  400  </text:p>
          </table:table-cell>
          <table:table-cell office:value-type="string" table:style-name="tablecell">
            <text:p text:style-name="tablealigncenter">  4,93  </text:p>
          </table:table-cell>
          <table:table-cell office:value-type="string" table:style-name="tablecell">
            <text:p text:style-name="tablealigncenter">  <text:span text:style-name="Strong_20_Emphasis">7,79</text:span>  </text:p>
          </table:table-cell>
          <table:table-cell office:value-type="string" table:style-name="tablecell">
            <text:p text:style-name="tablealigncenter">  1,42  </text:p>
          </table:table-cell>
          <table:table-cell office:value-type="string" table:style-name="tablecell">
            <text:p text:style-name="tablealigncenter">  5,07  </text:p>
          </table:table-cell>
          <table:table-cell office:value-type="string" table:style-name="tablecell">
            <text:p text:style-name="tablealigncenter">  1,10  </text:p>
          </table:table-cell>
          <table:table-cell office:value-type="string" table:style-name="tablecell">
            <text:p text:style-name="tablealigncenter">  <text:span text:style-name="Strong_20_Emphasis"><text:span text:style-name="">7,59</text:span></text:span>  </text:p>
          </table:table-cell>
          <table:table-cell office:value-type="string" table:style-name="tablecell">
            <text:p text:style-name="tablealigncenter">  <text:span text:style-name="Strong_20_Emphasis">9,97</text:span>  </text:p>
          </table:table-cell>
        </table:table-row>
      </table:table>
      <text:p text:style-name="Text_20_body">Tab. 5: Kräfte in den Kerven</text:p>
      <table:table table:style-name="Table">
        <table:table-column/>
        <table:table-column/>
        <table:table-column/>
        <table:table-column/>
        <table:table-column/>
        <table:table-column/>
        <table:table-row>
          <table:table-cell office:value-type="string" table:style-name="tableheader" table:number-rows-spanned="3">
            <text:p text:style-name="Table_20_Heading">  Kerve  </text:p>
          </table:table-cell>
          <table:table-cell office:value-type="string" table:style-name="tableheader">
            <text:p text:style-name="Table_20_Heading">  zum Zeitpunkt t = 0  </text:p>
          </table:table-cell>
          <table:table-cell office:value-type="string" table:style-name="tableheader" table:number-columns-spanned="4">
            <text:p text:style-name="Table_20_Heading">  Endwert der Kervenkräfte nach TS/CEN 19103, Absch. 4.2   </text:p>
          </table:table-cell>
          <table:covered-table-cell/>
          <table:covered-table-cell/>
          <table:covered-table-cell/>
        </table:table-row>
        <table:table-row>
          <table:table-cell office:value-type="string" table:style-name="tableheader">
            <text:p text:style-name="Table_20_Heading">  aus q<text:span text:style-name="sub">d,t=0</text:span>  </text:p>
          </table:table-cell>
          <table:table-cell office:value-type="string" table:style-name="tableheader">
            <text:p text:style-name="Table_20_Heading">  aus q<text:span text:style-name="sub">short,d,t=0</text:span>  </text:p>
          </table:table-cell>
          <table:table-cell office:value-type="string" table:style-name="tableheader">
            <text:p text:style-name="Table_20_Heading">  aus q<text:span text:style-name="sub">perm,d,t=∞</text:span>  </text:p>
          </table:table-cell>
          <table:table-cell office:value-type="string" table:style-name="tableheader">
            <text:p text:style-name="Table_20_Heading">  aus ε<text:span text:style-name="sub">ef,conc,d,t=∞</text:span>  </text:p>
          </table:table-cell>
          <table:table-cell office:value-type="string" table:style-name="tableheader">
            <text:p text:style-name="Table_20_Heading">  Summe  </text:p>
          </table:table-cell>
        </table:table-row>
        <table:table-row>
          <table:table-cell office:value-type="string" table:style-name="tableheader">
            <text:p text:style-name="Table_20_Heading">  [kN]  </text:p>
          </table:table-cell>
          <table:table-cell office:value-type="string" table:style-name="tableheader">
            <text:p text:style-name="Table_20_Heading">  [kN]  </text:p>
          </table:table-cell>
          <table:table-cell office:value-type="string" table:style-name="tableheader">
            <text:p text:style-name="Table_20_Heading">  [kN]  </text:p>
          </table:table-cell>
          <table:table-cell office:value-type="string" table:style-name="tableheader">
            <text:p text:style-name="Table_20_Heading">  [kN]  </text:p>
          </table:table-cell>
          <table:table-cell office:value-type="string" table:style-name="tableheader">
            <text:p text:style-name="Table_20_Heading">  [kN]  </text:p>
          </table:table-cell>
        </table:table-row>
        <table:table-row>
          <table:table-cell office:value-type="string" table:style-name="tablecell">
            <text:p text:style-name="tablealigncenter">  N<text:span text:style-name="sub">Kerve,1</text:span>  </text:p>
          </table:table-cell>
          <table:table-cell office:value-type="string" table:style-name="tablecell">
            <text:p text:style-name="tablealigncenter">  <text:span text:style-name="Strong_20_Emphasis"><text:span text:style-name="">155</text:span></text:span>  </text:p>
          </table:table-cell>
          <table:table-cell office:value-type="string" table:style-name="tablecell">
            <text:p text:style-name="tablealigncenter">  44,8  </text:p>
          </table:table-cell>
          <table:table-cell office:value-type="string" table:style-name="tablecell">
            <text:p text:style-name="tablealigncenter">  95,7  </text:p>
          </table:table-cell>
          <table:table-cell office:value-type="string" table:style-name="tablecell">
            <text:p text:style-name="tablealigncenter">  -22,9  </text:p>
          </table:table-cell>
          <table:table-cell office:value-type="string" table:style-name="tablecell">
            <text:p text:style-name="tablealigncenter">  <text:span text:style-name="Strong_20_Emphasis">118</text:span>  </text:p>
          </table:table-cell>
        </table:table-row>
        <table:table-row>
          <table:table-cell office:value-type="string" table:style-name="tablecell">
            <text:p text:style-name="tablealigncenter">  N<text:span text:style-name="sub">Kerve,2</text:span>  </text:p>
          </table:table-cell>
          <table:table-cell office:value-type="string" table:style-name="tablecell">
            <text:p text:style-name="tablealigncenter">  <text:span text:style-name="Strong_20_Emphasis">120</text:span>  </text:p>
          </table:table-cell>
          <table:table-cell office:value-type="string" table:style-name="tablecell">
            <text:p text:style-name="tablealigncenter">  34,7  </text:p>
          </table:table-cell>
          <table:table-cell office:value-type="string" table:style-name="tablecell">
            <text:p text:style-name="tablealigncenter">  75,5  </text:p>
          </table:table-cell>
          <table:table-cell office:value-type="string" table:style-name="tablecell">
            <text:p text:style-name="tablealigncenter">  -7,11  </text:p>
          </table:table-cell>
          <table:table-cell office:value-type="string" table:style-name="tablecell">
            <text:p text:style-name="tablealigncenter">  <text:span text:style-name="Strong_20_Emphasis">103</text:span>  </text:p>
          </table:table-cell>
        </table:table-row>
        <table:table-row>
          <table:table-cell office:value-type="string" table:style-name="tablecell">
            <text:p text:style-name="tablealigncenter">  N<text:span text:style-name="sub">Kerve,3</text:span>  </text:p>
          </table:table-cell>
          <table:table-cell office:value-type="string" table:style-name="tablecell">
            <text:p text:style-name="tablealigncenter">  <text:span text:style-name="Strong_20_Emphasis">111</text:span>  </text:p>
          </table:table-cell>
          <table:table-cell office:value-type="string" table:style-name="tablecell">
            <text:p text:style-name="tablealigncenter">  32,1  </text:p>
          </table:table-cell>
          <table:table-cell office:value-type="string" table:style-name="tablecell">
            <text:p text:style-name="tablealigncenter">  68,3  </text:p>
          </table:table-cell>
          <table:table-cell office:value-type="string" table:style-name="tablecell">
            <text:p text:style-name="tablealigncenter">  -2,45  </text:p>
          </table:table-cell>
          <table:table-cell office:value-type="string" table:style-name="tablecell">
            <text:p text:style-name="tablealigncenter">  <text:span text:style-name="Strong_20_Emphasis">98,0</text:span>  </text:p>
          </table:table-cell>
        </table:table-row>
      </table:table>
      <text:h text:style-name="Heading_20_4" text:outline-level="4"><text:bookmark-start text:name="__RefHeading___nachweisfuehrungen_im_grenzzustand_der_tragfaehigkeit_uls_26"/><text:bookmark-start text:name="nachweisfuehrungen_im_grenzzustand_der_tragfaehigkeit_uls"/>Nachweisführungen im Grenzzustand der Tragfähigkeit (ULS)<text:bookmark-end text:name="__RefHeading___nachweisfuehrungen_im_grenzzustand_der_tragfaehigkeit_uls_26"/><text:bookmark-end text:name="nachweisfuehrungen_im_grenzzustand_der_tragfaehigkeit_uls"/></text:h>
      <text:p text:style-name="Text_20_body"><draw:frame draw:style-name="PluginODTAutoStyle_Frame_25_text_frame" draw:name="Frame6" text:anchor-type="paragraph" svg:width="481.89pt" draw:z-index="0" svg:min-height="1cm"><draw:text-box><table:table table:style-name="Table"><table:table-column table:style-name="odt_auto_style_table_column_16_1"/><table:table-row><table:table-cell office:value-type="string" table:style-name="tablecell"><text:p text:style-name="tablealignleft">In diesem Beispiel sind die Querschnittsnachweise für Brettschichtholz und Beton in Feldmitte angeführt. Zusätzlich können die Nachweise in den Bereichen der Kerven bemessungsrelevant werden. Diese werden aus Gründen der Übersichtlichkeit im Folgenden nicht dargestellt.</text:p></table:table-cell></table:table-row></table:table></draw:text-box></draw:frame></text:p>
      <text:h text:style-name="Heading_20_5" text:outline-level="5"><text:bookmark-start text:name="__RefHeading___nachweise_brettschichtholz_27"/><text:bookmark-start text:name="nachweise_brettschichtholz"/>Nachweise Brettschichtholz<text:bookmark-end text:name="__RefHeading___nachweise_brettschichtholz_27"/><text:bookmark-end text:name="nachweise_brettschichtholz"/></text:h>
      <text:p text:style-name="Text_20_body"><text:span text:style-name="Strong_20_Emphasis">Normalspannungsnachweis</text:span></text:p>
      <text:p text:style-name="Text_20_body">maßgebender Nachweis: Zeitpunkt t = ∞</text:p>
      <text:p text:style-name="Text_20_body"><text:span text:style-name="Strong_20_Emphasis">Schubspannungsnachweise</text:span></text:p>
      <text:p text:style-name="Text_20_body"><draw:frame draw:style-name="PluginODTAutoStyle_Frame_29_text_frame" draw:name="Frame7" text:anchor-type="paragraph" svg:width="481.89pt" draw:z-index="0" svg:min-height="1cm"><draw:text-box><table:table table:style-name="Table"><table:table-column table:style-name="odt_auto_style_table_column_17_1"/><table:table-row><table:table-cell office:value-type="string" table:style-name="tablecell"><text:p text:style-name="tablealignleft">Das verwendete Stabwerksmodell ist in der angewandten Form nicht in der Lage, die in der Verbundkonstruktion, insbesondere im Bereich des Betonbauteils vor der 1. Kerve, auftretende Querkraft zuverlässig abzubilden. Die Ergebnisse hängen vom gewählten Abstand der starren Koppelstäben ab. Auf der konservativen Seite liegend wird die Querkrafttragfähigkeit der Holz-Beton-Verbund Deckenkonstruktion so nachgewiesen, dass die gesamte Querkraft am Auflager von der BSH-Rippe abgetragen wird.</text:p></table:table-cell></table:table-row></table:table></draw:text-box></draw:frame></text:p>
      <text:p text:style-name="Text_20_body">Bemessungswert der Einwirkung</text:p>
      <text:p text:style-name="Text_20_body">Schubspannungen</text:p>
      <text:p text:style-name="Text_20_body">Nachweis</text:p>
      <text:h text:style-name="Heading_20_5" text:outline-level="5"><text:bookmark-start text:name="__RefHeading___nachweis_beton_28"/><text:bookmark-start text:name="nachweis_beton"/>Nachweis Beton<text:bookmark-end text:name="__RefHeading___nachweis_beton_28"/><text:bookmark-end text:name="nachweis_beton"/></text:h>
      <text:p text:style-name="Text_20_body">Nachweis der Betondruckspannung in Feldmitte</text:p>
      <text:p text:style-name="Text_20_body">maßgebender Nachweis: Zeitpunkt t = 0</text:p>
      <text:p text:style-name="Text_20_body">Nachweis Druckgurtanschluss (Typ 1) nach ÖNORM EN 1992-1-1:2015 </text:p>
      <text:p text:style-name="Text_20_body">maßgebender Nachweis: Kerve 1 zum Zeitpunkt t = 0</text:p>
      <text:p text:style-name="Text_20_body"><draw:frame draw:style-name="mediacenter" draw:name="Druckgurtanschluss Legend" text:anchor-type="paragraph" draw:z-index="0" svg:width="21.1666666667cm" style:rel-width="100%"><draw:text-box><text:p text:style-name="legendcenter"><draw:frame draw:style-name="mediacenter" draw:name="Druckgurtanschluss" text:anchor-type="paragraph" draw:z-index="7" svg:width="21.1666666667cm" style:rel-width="100%" svg:height="14.0426105717cm" style:rel-height="scale"><draw:image xlink:href="Pictures/2b1076fb3050f9959d42f8f884ec6f6c.png" xlink:type="simple" xlink:show="embed" xlink:actuate="onLoad"/></draw:frame>Druckgurtanschluss</text:p></draw:text-box></draw:frame></text:p>
      <text:p text:style-name="Text_20_body">Berechnung Druckstrebenwinkel Kerve 1</text:p>
      <text:p text:style-name="Text_20_body">Grenzen Druckstrebenwinkel</text:p>
      <text:p text:style-name="Text_20_body">Versagen der Druckstreben</text:p>
      <text:p text:style-name="Text_20_body">Hydrostatischer Spannungszustand (Druckknoten Typ 1)</text:p>
      <text:p text:style-name="Text_20_body">Annahme: Höhe der Druckstrebe bleibt ungerissen und entspicht der Höhe des Betonquerschnittes h<text:span text:style-name="sub">conc</text:span> = 120 mm</text:p>
      <text:p text:style-name="Text_20_body">Bemessungswert der Festigkeit von Betonstreben mit Querzug (vgl. ÖNORM EN 1992-1-1:2015 Gl. (6.56)  &amp; ÖNORM B 1992-1-1:2011 Abschnitt 9.5.2 ÖNORM B 1992-1-1:2011, „Eurocode 2: Bemessung und Konstruktion von Stahlbeton- und Spannbetontragwerken, Teil 1-1: Allgemeine Bemessungsregeln und Regeln für den Hochbau“, Austrian Standards Institute/Österreichisches Normungsinstitut (ON), Wien, 2011)</text:p>
      <text:p text:style-name="Text_20_body">Nachweis</text:p>
      <text:p text:style-name="Text_20_body">Versagen der Zugstrebe (Querbewehrung)</text:p>
      <table:table table:style-name="Table">
        <table:table-column table:style-name="odt_auto_style_table_column_18_1"/>
        <table:table-column table:style-name="odt_auto_style_table_column_18_2"/>
        <table:table-row>
          <table:table-cell office:value-type="string" table:style-name="tablecell"/>
          <table:table-cell office:value-type="string" table:style-name="tablecell">
            <text:p text:style-name="tablealignleft"><draw:frame draw:style-name="media" draw:name="8" text:anchor-type="as-char" draw:z-index="8" svg:width="3.96875cm" style:rel-width="100%" svg:height="2.82521186441cm" style:rel-height="scale"><draw:image xlink:href="Pictures/8f6e9c1ef230030da8c73a8e6ac0c26f.png" xlink:type="simple" xlink:show="embed" xlink:actuate="onLoad"/></draw:frame></text:p>
          </table:table-cell>
        </table:table-row>
      </table:table>
      <text:h text:style-name="Heading_20_5" text:outline-level="5"><text:bookmark-start text:name="__RefHeading___nachweis_verbindung_kerve_29"/><text:bookmark-start text:name="nachweis_verbindung_kerve"/>Nachweis Verbindung (Kerve)<text:bookmark-end text:name="__RefHeading___nachweis_verbindung_kerve_29"/><text:bookmark-end text:name="nachweis_verbindung_kerve"/></text:h>
      <text:p text:style-name="Text_20_body">Bemessungswert der Einwirkung</text:p>
      <text:p text:style-name="Text_20_body">Berechnung der minimalen und maximalen Druckstrebenneigung</text:p>
      <text:p text:style-name="Text_20_body">Bestimmung der Druckstrebenneigung bis zur Abhebesicherung (mit x<text:span text:style-name="sub">screw</text:span> = 240 mm)</text:p>
      <text:p text:style-name="Text_20_body">gewählt: Θ = 10,0°</text:p>
      <text:p text:style-name="Text_20_body">Versagensmodi der Kerve</text:p>
      <text:p text:style-name="Text_20_body">a) Schubversagen Beton</text:p>
      <text:p text:style-name="Text_20_body">b) Druckversagen Beton</text:p>
      <text:p text:style-name="Text_20_body">c) Schubversagen BSH</text:p>
      <text:p text:style-name="Text_20_body">d) Druckversagen BSH</text:p>
      <text:p text:style-name="Text_20_body">Zusammenfassung der Tragfähigkeiten für die jeweiligen Versagensmodi</text:p>
      <text:p text:style-name="Text_20_body">Nachweis der Tragfähigkeit der Kerve</text:p>
      <text:p text:style-name="Text_20_body"><text:span text:style-name="Strong_20_Emphasis">Nachweis der Abhebesicherung</text:span></text:p>
      <text:p text:style-name="Text_20_body">gewählt: Tellerkopfschraube Ø 8 | 260 mm, l<text:span text:style-name="sub">g</text:span> = l<text:span text:style-name="sub">ef</text:span> = 100 mm</text:p>
      <text:p text:style-name="Text_20_body">Tragfähigkeit einer Schraube auf Herausziehen</text:p>
      <text:p text:style-name="Text_20_body">Berechnung der Schraubenanzahl</text:p>
      <text:p text:style-name="Text_20_body">gewählt: 6 x Tellerkopfschraube Ø 8 | 260, l<text:span text:style-name="sub">g</text:span> = 100 mm</text:p>
      <text:p text:style-name="Text_20_body">Festlegung und Überprüfung der Randabstände:</text:p>
      <text:p text:style-name="Text_20_body">Mindest-Schraubenabstand rechtwinklig zu einer parallel zur Faserrichtung und Schraubenachse liegenden Ebene:</text:p>
      <text:p text:style-name="Text_20_body">a<text:span text:style-name="sub">2,req</text:span> = 5·d = 5⋅8 = 40,0 mm &lt; a<text:span text:style-name="sub">2,prov</text:span> = 50,0 mm</text:p>
      <text:p text:style-name="Text_20_body">Mindestrandabstand des Schwerpunkts des Schraubengewindes im Bauteil:</text:p>
      <text:p text:style-name="Text_20_body">a<text:span text:style-name="sub">2,CG,req</text:span> = 4·d = 4 ⋅8 = 32,0 mm &lt; a<text:span text:style-name="sub">2,CG,prov</text:span> = 70,0 mm</text:p>
      <text:p text:style-name="Text_20_body">Überprüfung der erforderlichen Rippenbreite</text:p>
      <text:p text:style-name="Text_20_body">b<text:span text:style-name="sub">Rippe,req</text:span> = 2⋅a<text:span text:style-name="sub">2,CG</text:span> + (n − 1)⋅a<text:span text:style-name="sub">2</text:span> = 2⋅4·d + (n − 1)⋅5·d = 2⋅4⋅8,00 + (3 − 1)⋅5⋅8,00 = 144 mm</text:p>
      <text:p text:style-name="Text_20_body">b<text:span text:style-name="sub">Rippe,prov</text:span> = 2⋅a<text:span text:style-name="sub">2,CG,prov</text:span> + (n− 1)⋅a<text:span text:style-name="sub">2,prov</text:span> = 2⋅70,0 + (3 − 1)⋅50,0 = 240 mm</text:p>
      <text:p text:style-name="Text_20_body">b<text:span text:style-name="sub">Rippe,req</text:span> = 144 mm &lt; b<text:span text:style-name="sub">Rippe,prov</text:span> = 240 mm</text:p>
      <text:p text:style-name="Text_20_body"><draw:frame draw:style-name="mediacenter" draw:name="Anordnung der Schrauben Legend" text:anchor-type="paragraph" draw:z-index="0" svg:width="9.26041666667cm" style:rel-width="100%"><draw:text-box><text:p text:style-name="legendcenter"><draw:frame draw:style-name="mediacenter" draw:name="Anordnung der Schrauben" text:anchor-type="paragraph" draw:z-index="9" svg:width="9.26041666667cm" style:rel-width="100%" svg:height="8.92870024876cm" style:rel-height="scale"><draw:image xlink:href="Pictures/667198e706cecc8c94f2e71173ea218b.png" xlink:type="simple" xlink:show="embed" xlink:actuate="onLoad"/></draw:frame>Anordnung der Schrauben</text:p></draw:text-box></draw:frame></text:p>
      <text:h text:style-name="Heading_20_2" text:outline-level="2"><text:bookmark-start text:name="__RefHeading___nachweise_im_grenzzustand_der_gebrauchstauglichkeit_sls_30"/><text:bookmark-start text:name="nachweise_im_grenzzustand_der_gebrauchstauglichkeit_sls"/>Nachweise im Grenzzustand der Gebrauchstauglichkeit (SLS)<text:bookmark-end text:name="__RefHeading___nachweise_im_grenzzustand_der_gebrauchstauglichkeit_sls_30"/><text:bookmark-end text:name="nachweise_im_grenzzustand_der_gebrauchstauglichkeit_sls"/></text:h>
      <text:h text:style-name="Heading_20_3" text:outline-level="3"><text:bookmark-start text:name="__RefHeading___nachweis_der_begrenzung_der_anfangsdurchbiegung_t_0_31"/><text:bookmark-start text:name="nachweis_der_begrenzung_der_anfangsdurchbiegung_t_0"/>Nachweis der Begrenzung der Anfangsdurchbiegung (t = 0)<text:bookmark-end text:name="__RefHeading___nachweis_der_begrenzung_der_anfangsdurchbiegung_t_0_31"/><text:bookmark-end text:name="nachweis_der_begrenzung_der_anfangsdurchbiegung_t_0"/></text:h>
      <text:h text:style-name="Heading_20_4" text:outline-level="4"><text:bookmark-start text:name="__RefHeading___querschnittswerte_sls_zum_zeitpunkt_t_0_32"/><text:bookmark-start text:name="querschnittswerte_sls_zum_zeitpunkt_t_0"/>Querschnittswerte – SLS zum Zeitpunkt t = 0<text:bookmark-end text:name="__RefHeading___querschnittswerte_sls_zum_zeitpunkt_t_0_32"/><text:bookmark-end text:name="querschnittswerte_sls_zum_zeitpunkt_t_0"/></text:h>
      <text:p text:style-name="Text_20_body"><text:span text:style-name="Strong_20_Emphasis">Querschnittswerte der Brettschichtholzrippe</text:span></text:p>
      <text:p text:style-name="Text_20_body"><text:span text:style-name="Strong_20_Emphasis">Querschnittswerte des gerissenen Betonquerschnittes</text:span></text:p>
      <text:p text:style-name="Text_20_body"><text:span text:style-name="Strong_20_Emphasis">ideelle Biegesteifigkeit einer Schubkonsole</text:span></text:p>
      <text:h text:style-name="Heading_20_4" text:outline-level="4"><text:bookmark-start text:name="__RefHeading___berechnung_und_nachweis_der_vertikalen_anfangsdurchbiegung_33"/><text:bookmark-start text:name="berechnung_und_nachweis_der_vertikalen_anfangsdurchbiegung"/>Berechnung und Nachweis der vertikalen Anfangsdurchbiegung<text:bookmark-end text:name="__RefHeading___berechnung_und_nachweis_der_vertikalen_anfangsdurchbiegung_33"/><text:bookmark-end text:name="berechnung_und_nachweis_der_vertikalen_anfangsdurchbiegung"/></text:h>
      <text:p text:style-name="Text_20_body">Anfangsdurchbiegung für die seltene (charakteristische) Einwirkungskombination q<text:span text:style-name="sub">Ed,rare</text:span> = 12,2 kN/m</text:p>
      <text:p text:style-name="Text_20_body">Durchbiegung berechnet mit Hilfe eines Stabwerksprogrammes</text:p>
      <text:p text:style-name="Text_20_body">w<text:span text:style-name="sub">inst</text:span> = 10,0 mm</text:p>
      <text:p text:style-name="Text_20_body">Grenzwert der Anfangsdurchbiegung</text:p>
      <text:p text:style-name="Text_20_body">Nachweis</text:p>
      <text:p text:style-name="Text_20_body">Schnittgrößen berechnet mit Hilfe eines Stabwerksprogrammes für die Berechnung der nachfolgend berechneten Koeffizienten γ<text:span text:style-name="sub">1</text:span> und ψ<text:span text:style-name="sub">conc</text:span>:</text:p>
      <text:p text:style-name="Text_20_body">N<text:span text:style-name="sub">glt,Ed,rare,inst</text:span> = 275 kN<text:line-break/> M<text:span text:style-name="sub">glt,Ed,rare,inst</text:span> = 21,1 kNm</text:p>
      <text:h text:style-name="Heading_20_3" text:outline-level="3"><text:bookmark-start text:name="__RefHeading___nachweis_der_begrenzung_des_maximalbetrags_der_enddurchbiegung_t_34"/><text:bookmark-start text:name="nachweis_der_begrenzung_des_maximalbetrags_der_enddurchbiegung_t"/>Nachweis der Begrenzung des Maximalbetrags der Enddurchbiegung (t = ∞)<text:bookmark-end text:name="__RefHeading___nachweis_der_begrenzung_des_maximalbetrags_der_enddurchbiegung_t_34"/><text:bookmark-end text:name="nachweis_der_begrenzung_des_maximalbetrags_der_enddurchbiegung_t"/></text:h>
      <text:h text:style-name="Heading_20_4" text:outline-level="4"><text:bookmark-start text:name="__RefHeading___ermittlung_des_beiwertes_zur_beruecksichtigung_des_systemkriechbeiwertes_35"/><text:bookmark-start text:name="ermittlung_des_beiwertes_zur_beruecksichtigung_des_systemkriechbeiwertes"/>Ermittlung des Beiwertes zur Berücksichtigung des Systemkriechbeiwertes<text:bookmark-end text:name="__RefHeading___ermittlung_des_beiwertes_zur_beruecksichtigung_des_systemkriechbeiwertes_35"/><text:bookmark-end text:name="ermittlung_des_beiwertes_zur_beruecksichtigung_des_systemkriechbeiwertes"/></text:h>
      <text:p text:style-name="Text_20_body">Schnittgrößen des BSP aufgrund des quasi-ständigen Lastanteiles und SLS-Querschnittswerten (Zustand II) zum Zeitpunkt t = 0</text:p>
      <text:p text:style-name="Text_20_body">q<text:span text:style-name="sub">Ed,perm</text:span> = 8,92 kN/m</text:p>
      <text:p text:style-name="Text_20_body">N<text:span text:style-name="sub">glt,Ed,perm,inst</text:span> = N<text:span text:style-name="sub">glt,Ed,rare,inst</text:span> · q<text:span text:style-name="sub">Ed,perm</text:span> / q<text:span text:style-name="sub">Ed,rare</text:span> = 275 · 8,92 / 12,2 = 201 kN</text:p>
      <text:p text:style-name="Text_20_body">M<text:span text:style-name="sub">glt,Ed,perm,inst</text:span> = M<text:span text:style-name="sub">glt,Ed,rare,inst</text:span> · q<text:span text:style-name="sub">Ed,perm</text:span> / q<text:span text:style-name="sub">Ed,rare</text:span> = 21,1 · 8,92 / 12,2 = 15,4 kNm</text:p>
      <text:p text:style-name="Text_20_body">Koeffizient zur Berücksichtigung der Auswirkungen der Verbundwirkungen auf die Kriechzahl des Betonquerschnitts aus (siehe TS, Absch. 7.1.2 )</text:p>
      <text:p text:style-name="Text_20_body">Tab. 6: Steifigkeiten und Verschiebungsmodul zum Zeitpunkt t = ∞</text:p>
      <table:table table:style-name="Table">
        <table:table-column/>
        <table:table-column/>
        <table:table-column/>
        <table:table-column/>
        <table:table-row>
          <table:table-cell office:value-type="string" table:style-name="tableheader"/>
          <table:table-cell office:value-type="string" table:style-name="tableheader">
            <text:p text:style-name="Table_20_Heading">  BSH  </text:p>
          </table:table-cell>
          <table:table-cell office:value-type="string" table:style-name="tableheader">
            <text:p text:style-name="Table_20_Heading">  Beton  </text:p>
          </table:table-cell>
          <table:table-cell office:value-type="string" table:style-name="tableheader">
            <text:p text:style-name="Table_20_Heading">  Kerve  </text:p>
          </table:table-cell>
        </table:table-row>
        <table:table-row>
          <table:table-cell office:value-type="string" table:style-name="tablecell">
            <text:p text:style-name="tablealigncenter">  t=0  </text:p>
          </table:table-cell>
          <table:table-cell office:value-type="string" table:style-name="tablecell">
            <text:p text:style-name="tablealigncenter">  E<text:span text:style-name="sub">clt,0,mean,t=0</text:span> = 11.500 N/mm<text:span text:style-name="sup">2</text:span>  </text:p>
          </table:table-cell>
          <table:table-cell office:value-type="string" table:style-name="tablecell">
            <text:p text:style-name="tablealigncenter">  E<text:span text:style-name="sub">conc,t=0</text:span> = 34.000 N/mm<text:span text:style-name="sup">2</text:span>  </text:p>
          </table:table-cell>
          <table:table-cell office:value-type="string" table:style-name="tablecell">
            <text:p text:style-name="tablealigncenter">  K<text:span text:style-name="sub">u,t=0</text:span> = K<text:span text:style-name="sub">ser,t=0</text:span> = 600 kN/mm/m  </text:p>
          </table:table-cell>
        </table:table-row>
        <table:table-row>
          <table:table-cell office:value-type="string" table:style-name="tablecell">
            <text:p text:style-name="tablealigncenter">  Beiwerte  </text:p>
          </table:table-cell>
          <table:table-cell office:value-type="string" table:style-name="tablecell">
            <text:p text:style-name="tablealigncenter">  ψ<text:span text:style-name="sub">glt</text:span> = 1,00  </text:p>
          </table:table-cell>
          <table:table-cell office:value-type="string" table:style-name="tablecell">
            <text:p text:style-name="tablealigncenter">  ψ<text:span text:style-name="sub">conc</text:span> = 1,96  </text:p>
          </table:table-cell>
          <table:table-cell office:value-type="string" table:style-name="tablecell">
            <text:p text:style-name="tablealigncenter">  ψ<text:span text:style-name="sub">conn</text:span> = 1,00  </text:p>
          </table:table-cell>
        </table:table-row>
        <table:table-row>
          <table:table-cell office:value-type="string" table:style-name="tablecell">
            <text:p text:style-name="tablealigncenter">  Langzeit  </text:p>
          </table:table-cell>
          <table:table-cell office:value-type="string" table:style-name="tablecell">
            <text:p text:style-name="tablealigncenter">  k<text:span text:style-name="sub">def</text:span> = 0,60  </text:p>
          </table:table-cell>
          <table:table-cell office:value-type="string" table:style-name="tablecell">
            <text:p text:style-name="tablealigncenter">  φ<text:span text:style-name="sub">0</text:span> = 2,50  </text:p>
          </table:table-cell>
          <table:table-cell office:value-type="string" table:style-name="tablecell">
            <text:p text:style-name="tablealigncenter">  k<text:span text:style-name="sub">def</text:span>‘ = 2 · k<text:span text:style-name="sub">def</text:span> = 2 · 0,60 = 1,20  </text:p>
          </table:table-cell>
        </table:table-row>
        <table:table-row>
          <table:table-cell office:value-type="string" table:style-name="tablecell">
            <text:p text:style-name="tablealigncenter">  t=∞  </text:p>
          </table:table-cell>
          <table:table-cell office:value-type="string" table:style-name="tablecell">
            <text:p text:style-name="tablealigncenter">  <text:line-break/>   </text:p>
          </table:table-cell>
          <table:table-cell office:value-type="string" table:style-name="tablecell">
            <text:p text:style-name="tablealigncenter">  <text:line-break/>   </text:p>
          </table:table-cell>
          <table:table-cell office:value-type="string" table:style-name="tablecell">
            <text:p text:style-name="tablealigncenter">  <text:line-break/>   </text:p>
          </table:table-cell>
        </table:table-row>
      </table:table>
      <text:h text:style-name="Heading_20_4" text:outline-level="4"><text:bookmark-start text:name="__RefHeading___querschnittswerte_sls_zum_zeitpunkt_t_36"/><text:bookmark-start text:name="querschnittswerte_sls_zum_zeitpunkt_t"/>Querschnittswerte – SLS zum Zeitpunkt t =∞<text:bookmark-end text:name="__RefHeading___querschnittswerte_sls_zum_zeitpunkt_t_36"/><text:bookmark-end text:name="querschnittswerte_sls_zum_zeitpunkt_t"/></text:h>
      <text:p text:style-name="Text_20_body"><text:span text:style-name="Strong_20_Emphasis">Querschnittswerte der Brettschichtholzrippe</text:span></text:p>
      <text:p text:style-name="Text_20_body"><text:span text:style-name="Strong_20_Emphasis">Querschnittswerte des gerissenen Betonquerschnittes</text:span></text:p>
      <text:p text:style-name="Text_20_body"><text:span text:style-name="Strong_20_Emphasis">Ermittlung der ideellen Biegesteifigkeit einer Schubkonsole</text:span></text:p>
      <text:h text:style-name="Heading_20_3" text:outline-level="3"><text:bookmark-start text:name="__RefHeading___berechnung_und_nachweis_der_gesamten_enddurchbiegung_37"/><text:bookmark-start text:name="berechnung_und_nachweis_der_gesamten_enddurchbiegung"/>Berechnung und Nachweis der gesamten Enddurchbiegung<text:bookmark-end text:name="__RefHeading___berechnung_und_nachweis_der_gesamten_enddurchbiegung_37"/><text:bookmark-end text:name="berechnung_und_nachweis_der_gesamten_enddurchbiegung"/></text:h>
      <text:p text:style-name="Text_20_body">Durchbiegung aufgrund des quasi-ständigen Einwirkungsanteils (q<text:span text:style-name="sub">Ed,perm</text:span> = 8,92 kN/m)</text:p>
      <text:p text:style-name="Text_20_body">w<text:span text:style-name="sub">perm,fin</text:span> = 17,7 mm</text:p>
      <text:p text:style-name="Text_20_body">Durchbiegung aufgrund des Betonschwindens (zum Zeitpunkt t = ∞)</text:p>
      <text:p text:style-name="Text_20_body">Berechnung der gesamten Enddurchbiegung</text:p>
      <text:p text:style-name="Text_20_body">Grenzwert der Enddurchbiegung</text:p>
      <text:p text:style-name="Text_20_body">Nachweis</text:p>
      <text:h text:style-name="Heading_20_3" text:outline-level="3"><text:bookmark-start text:name="__RefHeading___schwingungsnachweis_38"/><text:bookmark-start text:name="schwingungsnachweis"/>Schwingungsnachweis<text:bookmark-end text:name="__RefHeading___schwingungsnachweis_38"/><text:bookmark-end text:name="schwingungsnachweis"/></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20_1"/><table:table-row><table:table-cell office:value-type="string" table:style-name="tablecell"><text:p text:style-name="tablealignleft">Der Schwingungsnachweis wurde als ingenieurmäßige Beurteilung in Anlehnung an die Festlegungen der ÖNORM B 1995-1-1:2019 geführt. Die Regelungen in diesem Nationalen Anhang - insbesondere die festgelegten Grenzwerte - gelten nicht explizit für HBV-Decken, sondern wurden für Holzdecken entwickelt und kalibriert. Vorliegende Daten ausgeführter Holz-Beton-Verbund Decken wiesen grundsätzlich ein vergleichsweises gutes Schwingungsverhalten auf (siehe Hamm et al. Hamm et al., „Schwingungstechnische Optimierung von Holz- und Holz-Beton-Verbunddecken“, 2010). Bei HBV-Decken mit besonderen Anforderungen an das Schwingverhalten sollten gegebenenfalls besondere Untersuchungen durchgeführt werden.</text:p></table:table-cell></table:table-row></table:table></draw:text-box></draw:frame></text:p>
      <text:p text:style-name="Text_20_body">- in Längsrichtung</text:p>
      <text:p text:style-name="Text_20_body">Rückrechnung der effektiven Steifigkeit in Deckenlängsrichtung aus der Durchbiegungsberechnung zum Zeitpunkt t = 0</text:p>
      <text:p text:style-name="Text_20_body">mit </text:p>
      <text:p text:style-name="Text_20_body">mit w<text:span text:style-name="sub">inst</text:span> = 10,0 mm und q<text:span text:style-name="sub">Ed,rare</text:span> = 12,2 kN/m aus dem Nachweis der vertikalen Anfangsdurchbiegung (für b<text:span text:style-name="sub">sys</text:span> = b<text:span text:style-name="sub">eff</text:span> = 1,35 m)</text:p>
      <text:p text:style-name="Text_20_body">Rückrechnung auf einen Deckenstreifen mit der Breite 1,00 m</text:p>
      <text:p text:style-name="Text_20_body">Estrich (Annahme h<text:span text:style-name="sub">screed</text:span> = 65,0 mm | E<text:span text:style-name="sub">screed</text:span> = 25.000 N/mm<text:span text:style-name="sup">2</text:span>)</text:p>
      <text:p text:style-name="Text_20_body">Summe der Steifigkeiten in Längsrichtung für einen Deckenstreifen mit der Breite b = 1,00 m</text:p>
      <text:p text:style-name="Text_20_body">- in Querrichtung (b<text:span text:style-name="sub">y</text:span> = 1,00 m)</text:p>
      <text:p text:style-name="Text_20_body">Berechnung der Biegesteifigleit des Beton in der Querrichtung (Annahme: in Querrichtung bleibt der Beton in Zustand I)</text:p>
      <text:p text:style-name="Text_20_body"><text:span text:style-name="Strong_20_Emphasis">Berechnung der 1. Eigenfrequenz</text:span></text:p>
      <text:p text:style-name="Text_20_body">angenommene Breite des Deckenfeldes: b = 10,0 m</text:p>
      <text:p text:style-name="Text_20_body">Überprüfung, ob eine Querverteilungswirkung gegeben ist:</text:p>
      <text:p text:style-name="Text_20_body">→ gemäß ÖNORM B 1995-1-1:2019  kann die Querverteilungswirkung berücksichtigt werden.</text:p>
      <text:p text:style-name="Text_20_body">Verschmieren des Eigengewichtes auf Deckenstreifen mit der Breite b = 1,00 m</text:p>
      <text:p text:style-name="Text_20_body">→ es sind das „Steifigkeitskriterium“ und die „Schwingbeschleunigung“ nachzuweisen</text:p>
      <text:p text:style-name="Text_20_body"><text:span text:style-name="Strong_20_Emphasis">Nachweis des Steifigkeitskriteriums</text:span></text:p>
      <text:p text:style-name="Text_20_body">→ das Steifigkeitskriterium ist erfüllt</text:p>
      <text:p text:style-name="Text_20_body"><text:span text:style-name="Strong_20_Emphasis">Nachweis der Schwingbeschleunigung</text:span></text:p>
      <text:p text:style-name="Text_20_body">mit dem angenommenen Dämpfungsgrad ξ = 0,035</text:p>
      <text:p text:style-name="Text_20_body">→ das Beschleunigungkriterium ist erfüllt.</text:p>
      <text:p text:style-name="Text_20_body"><text:span text:style-name="Strong_20_Emphasis">Zusammenfassung</text:span></text:p>
      <text:p text:style-name="Text_20_body">Die HBV-Decke erfüllt hinsichtlich des Schwingungsverhaltens die Anforderungen an die Deckenklasse I gemäß ÖNORM B 1995-1-1:2019 .</text:p>
      <text:h text:style-name="Heading_20_3" text:outline-level="3"><text:bookmark-start text:name="__RefHeading___begrenzung_der_rissbreite_im_beton_39"/><text:bookmark-start text:name="begrenzung_der_rissbreite_im_beton"/>Begrenzung der Rissbreite im Beton<text:bookmark-end text:name="__RefHeading___begrenzung_der_rissbreite_im_beton_39"/><text:bookmark-end text:name="begrenzung_der_rissbreite_im_beton"/></text:h>
      <text:p text:style-name="Text_20_body">Der Nachweis der Rissbreitenbeschränkung erfolgt vereinfacht (ohne Berechnung der Rissbreite) unter Anwendung von Tabelle 9.1 aus ONR CEN/TS 19103:2022  (Auszug aus Tabelle 9.1 aus ).</text:p>
      <text:p text:style-name="Text_20_body"><draw:frame draw:style-name="media" draw:name="10" text:anchor-type="as-char" draw:z-index="10" svg:width="99.1658333333cm" style:rel-width="100%" svg:height="29.2629166667cm" style:rel-height="scale"><draw:image xlink:href="Pictures/ee4c04a4d22a98bfa0d07661a3763661.png" xlink:type="simple" xlink:show="embed" xlink:actuate="onLoad"/></draw:frame></text:p>
      <text:p text:style-name="Text_20_body">vorhandene Bewehrung: AQ 50: A<text:span text:style-name="sub">s,prov</text:span> = A<text:span text:style-name="sub">s,längs</text:span> = A<text:span text:style-name="sub">s,quer</text:span> = 1,96 cm<text:span text:style-name="sup">2</text:span>/m (Ø5/100)</text:p>
      <text:p text:style-name="Text_20_body">Nachweis der Mindestbewehrung</text:p>
      <text:p text:style-name="Text_20_body">Nachweis Grenzdurchmesser und Höchstwerte der Stababstände</text:p>
      <text:p text:style-name="Text_20_body">Grenzduchmesser: d<text:span text:style-name="sub">prov</text:span> = 5,00 mm &lt; d<text:span text:style-name="sub">req</text:span> = 6,00 mm</text:p>
      <text:p text:style-name="Text_20_body">Achsabstand: a<text:span text:style-name="sub">prov</text:span> = 100 mm &lt; a<text:span text:style-name="sub">req</text:span> = 150 mm</text:p>
      <text:h text:style-name="Heading_20_2" text:outline-level="2"><text:bookmark-start text:name="__RefHeading___nachweis_fuer_eine_feuerwiderstandsdauer_r_90_40"/><text:bookmark-start text:name="nachweis_fuer_eine_feuerwiderstandsdauer_r_90"/>Nachweis für eine Feuerwiderstandsdauer R 90<text:bookmark-end text:name="__RefHeading___nachweis_fuer_eine_feuerwiderstandsdauer_r_90_40"/><text:bookmark-end text:name="nachweis_fuer_eine_feuerwiderstandsdauer_r_90"/></text:h>
      <text:p text:style-name="Text_20_body"><draw:frame draw:style-name="PluginODTAutoStyle_Frame_43_text_frame" draw:name="Frame9" text:anchor-type="paragraph" svg:width="481.89pt" draw:z-index="0" svg:min-height="1cm"><draw:text-box><table:table table:style-name="Table"><table:table-column table:style-name="odt_auto_style_table_column_21_1"/><table:table-row><table:table-cell office:value-type="string" table:style-name="tablecell"><text:p text:style-name="tablealignleft">Für die Nachweisführung von HBV-Bauteilen im Brandfall sind derzeit keine normativen Vorgaben festgelegt, auch sind nur vereinzelt Publikationen mit Ergebnissen von Brandprüfungen an HBV-Konstruktionen verfügbar. Dies gilt auch für öffentlich verfügbare und nachvollziehbare Daten von durchgeführten Brandversuchen, insbesondere sind keine geprüften Konfigurationen bekannt, bei denen die Betonoberfläche direkt beflammt wurde. Im Folgenden wird daher eine auf der konservativen Seite liegende ingenieurmäßige Abschätzung des Brandverhaltens der vorliegenden HBV-Rippen-Konstruktionen vorgenommen.</text:p><text:p text:style-name="Text_20_body">Aus den Ergebnissen einer Vorberechnung kann begründet davon ausgegangen werden, dass die Tragfähigkeit der vorhandenen Kerven im Brandfall für eine Feuerwiderstandsdauer R90 nicht ausreicht, um das Verbundbauteilverhalten aufrecht zu erhalten (rechnerisches Versagen der Kerven). Für die direkt beflammte Betondecke kann aufgrund der über den Querschnitt auftretenden Temperatur und der damit verbundenen Abnahme der Biegesteifigkeit nicht davon ausgegangen werden, dass signifikante Beiträge zur Lastabtragung in Spannweitenrichtung aktivierbar sind. In der nachfolgend dargestellten ingenieurmäßigen Abschätzung wird daher davon ausgegangen, dass die im Brandfall auf das Bauteil wirkenden Lasten über den wirksamen Querschnitt des Holzbauteils abgetragen werden, während die verbleibende Tragfähigkeit der Betonbauteile ausreicht, die Lasten in Querrichtung zu verteilen. Dies entspricht nach Einschätzung der Autoren einem „worst-case“-Szenario.</text:p><text:p text:style-name="Text_20_body">Bis zum Vorliegen weiterer Erkenntnisse bzw. normativer Vorgaben liegt es im Ermessen des jeweiligen Projektingenieurs, sich der vorliegenden Vorgehensweise anzuschließen oder ein eigenes Nachweiskonzept zu verfolgen. Für verbindliche Festlegungen wird die Durchführung experimenteller Prüfungen empfohlen.</text:p></table:table-cell></table:table-row></table:table></draw:text-box></draw:frame></text:p>
      <text:p text:style-name="Text_20_body"><text:span text:style-name="Strong_20_Emphasis">außergewöhnliche Lastfallkombination im Brandfall</text:span></text:p>
      <text:h text:style-name="Heading_20_3" text:outline-level="3"><text:bookmark-start text:name="__RefHeading___festigkeitskennwerte_im_brandfall_41"/><text:bookmark-start text:name="festigkeitskennwerte_im_brandfall"/>Festigkeitskennwerte im Brandfall<text:bookmark-end text:name="__RefHeading___festigkeitskennwerte_im_brandfall_41"/><text:bookmark-end text:name="festigkeitskennwerte_im_brandfall"/></text:h>
      <text:p text:style-name="Text_20_body"><text:span text:style-name="Strong_20_Emphasis">Brettschichtholz (BSH)</text:span></text:p>
      <text:p text:style-name="Text_20_body">Festigkeitskennwerte GL 24h gemäß EN 14080:2013 EN 14080:2013: Holzbauwerke ― Brettschichtholz und Balkenschichtholz ― Anforderungen. <text:a xlink:type="simple" xlink:href="https://bspwiki.at/lib/exe/fetch.php?media=intranet:ref:standards:on_en_14080_2013_08.pdf" text:style-name="Internet_20_link" text:visited-style-name="Visited_20_Internet_20_Link">PDF</text:a> bzw. Nationale Festlegung zu ÖNORM EN 1995-1-1:2019 ON EN 1995-1-1:2019-06-01: Eurocode 5: Bemessung und Konstruktion von Holzbauten – Teil 1-1: Allgemeines – Allgemeine Regeln und Regeln für den Hochbau; Deutsche Fassung., Abschnitt 6.1.7 (2) und  EN 1995-1-2:2011 EN 1995-1-2 (Eurocode 5): Entwurf, Berechnung und Bemessung von Holzbauten-Teil 1-2: Allgemeine Regeln – Bemessung für den Brandfall, Schlussentwurf, CEN, Brüssel, 2011. <text:a xlink:type="simple" xlink:href="https://bspwiki.at/lib/exe/fetch.php?media=intranet:ref:standards:on_en_1995-1-2_2011.pdf" text:style-name="Internet_20_link" text:visited-style-name="Visited_20_Internet_20_Link">PDF</text:a></text:p>
      <text:p text:style-name="Text_20_body"><text:span text:style-name="Strong_20_Emphasis">Beton</text:span></text:p>
      <text:p text:style-name="Text_20_body">gemäß EN 1992-1-2 ÖNORM EN 1992-1-2:2019, „Eurocode 2: Bemessung und Konstruktion von Stahlbeton- und Spannbetontragwerken, Teil 1-2: Allgemeine Regeln - Tragwerksbemessung für den Brandfall“, Austrian Standards Institute/Österreichisches Normungsinstitut (ON), Wien, 2019</text:p>
      <text:p text:style-name="Text_20_body"><text:span text:style-name="Strong_20_Emphasis">Betonstahl</text:span></text:p>
      <text:p text:style-name="Text_20_body">konservative Annahme:</text:p>
      <text:p text:style-name="Text_20_body">Stahltemperatur θ = 500°C: f<text:span text:style-name="sub">sy,θ</text:span> / f<text:span text:style-name="sub">yk</text:span> = 0,68 für kaltverformten Betonstahl (Matten meist aus kaltverformten Stahl); (0,78 für warm gewalzten Betonstahl - Betonstahl wird meist warmverformt hergestellt) aus Tabelle 3.2a </text:p>
      <text:h text:style-name="Heading_20_3" text:outline-level="3"><text:bookmark-start text:name="__RefHeading___abschaetzung_der_tragfaehigkeit_im_brandfall_42"/><text:bookmark-start text:name="abschaetzung_der_tragfaehigkeit_im_brandfall"/>Abschätzung der Tragfähigkeit im Brandfall<text:bookmark-end text:name="__RefHeading___abschaetzung_der_tragfaehigkeit_im_brandfall_42"/><text:bookmark-end text:name="abschaetzung_der_tragfaehigkeit_im_brandfall"/></text:h>
      <text:h text:style-name="Heading_20_4" text:outline-level="4"><text:bookmark-start text:name="__RefHeading___abschaetzung_der_tragfaehigkeit_in_haupttragrichtung_43"/><text:bookmark-start text:name="abschaetzung_der_tragfaehigkeit_in_haupttragrichtung"/>Abschätzung der Tragfähigkeit in Haupttragrichtung<text:bookmark-end text:name="__RefHeading___abschaetzung_der_tragfaehigkeit_in_haupttragrichtung_43"/><text:bookmark-end text:name="abschaetzung_der_tragfaehigkeit_in_haupttragrichtung"/></text:h>
      <text:p text:style-name="Text_20_body"><text:span text:style-name="Strong_20_Emphasis">Berechnung der Einwirkung im Brandfall</text:span></text:p>
      <text:p text:style-name="Text_20_body"><text:span text:style-name="Strong_20_Emphasis">Berechnung der Abbrandtiefen</text:span></text:p>
      <text:p text:style-name="Text_20_body"><text:span text:style-name="Strong_20_Emphasis">Berechnung der effektiven Querschnittsabmessungen und -werte</text:span></text:p>
      <text:p text:style-name="Text_20_body"><text:span text:style-name="Strong_20_Emphasis">Biegespannung</text:span></text:p>
      <text:p text:style-name="Text_20_body"><text:span text:style-name="Strong_20_Emphasis">Nachweis</text:span></text:p>
      <text:h text:style-name="Heading_20_4" text:outline-level="4"><text:bookmark-start text:name="__RefHeading___abschaetzung_der_tragfaehigkeit_in_querrichtung_44"/><text:bookmark-start text:name="abschaetzung_der_tragfaehigkeit_in_querrichtung"/>Abschätzung der Tragfähigkeit in Querrichtung<text:bookmark-end text:name="__RefHeading___abschaetzung_der_tragfaehigkeit_in_querrichtung_44"/><text:bookmark-end text:name="abschaetzung_der_tragfaehigkeit_in_querrichtung"/></text:h>
      <text:p text:style-name="Text_20_body"><draw:frame draw:style-name="mediacenter" draw:name="Ersatzsystem Legend" text:anchor-type="paragraph" draw:z-index="0" svg:width="11.90625cm"><draw:text-box><text:p text:style-name="legendcenter"><draw:frame draw:style-name="mediacenter" draw:name="Ersatzsystem" text:anchor-type="paragraph" draw:z-index="11" svg:width="11.90625cm" svg:height="5.77016843972cm"><draw:image xlink:href="Pictures/0d73cabb1155d557ec08f9f730d75bca.png" xlink:type="simple" xlink:show="embed" xlink:actuate="onLoad"/></draw:frame>Ersatzsystem</text:p></draw:text-box></draw:frame></text:p>
      <text:p text:style-name="Text_20_body"><text:span text:style-name="Strong_20_Emphasis">außergewöhnliche Lastfallkombination im Brandfall</text:span></text:p>
      <text:p text:style-name="Text_20_body"><text:span text:style-name="Strong_20_Emphasis">Berechnung der Einwirkung im Brandfall</text:span></text:p>
      <text:p text:style-name="Text_20_body"><text:span text:style-name="Strong_20_Emphasis">Berechnung des Widerstandmomentes des Beton in Querrichtung</text:span></text:p>
      <text:p text:style-name="Text_20_body"><draw:frame draw:style-name="mediacenter" draw:name="Restquerschnitt Legend" text:anchor-type="paragraph" draw:z-index="0" svg:width="13.2291666667cm"><draw:text-box><text:p text:style-name="legendcenter"><draw:frame draw:style-name="mediacenter" draw:name="Restquerschnitt" text:anchor-type="paragraph" draw:z-index="12" svg:width="13.2291666667cm" svg:height="4.8828125cm"><draw:image xlink:href="Pictures/21b4459106acb9b30e98813ec3d3b311.png" xlink:type="simple" xlink:show="embed" xlink:actuate="onLoad"/></draw:frame>Restquerschnitt</text:p></draw:text-box></draw:frame></text:p>
      <text:p text:style-name="Text_20_body">Annahmen:</text:p>
      <text:list text:style-name="List_20_1" text:continue-numbering="false">
        <text:list-item>
          <text:p text:style-name="List_20_1_Content_First"> Beton bleibt in Querrichtung im Zustand I (Z I)</text:p>
        </text:list-item>
        <text:list-item>
          <text:p text:style-name="List_20_1_Content_Last"> über 500°C - Isotherme → „Kalt-Querschnittseigenschaften“</text:p>
        </text:list-item>
      </text:list>
      <text:p text:style-name="Text_20_body"><text:span text:style-name="Strong_20_Emphasis">Zugfestigkeit Beton</text:span> (für C35/45 → f<text:span text:style-name="sub">ctk,0,05</text:span> = 2,20 N/mm<text:span text:style-name="sup">2</text:span> aus ÖNORM EN 1992-1-1:2015 ÖNORM EN 1992-1-1:2015, „Eurocode 2: Bemessung und Konstruktion von Stahlbeton- und Spannbetontragwerken, Teil 1-1: Allgemeine Bemessungsregeln und Regeln für den Hochbau (konsolidierte Fassung)“, Austrian Standards Institute/Österreichisches Normungsinstitut (ON), Wien, 2015 Tabelle 3.1)</text:p>
      <text:p text:style-name="Text_20_body"><text:span text:style-name="Strong_20_Emphasis">Biegespannung</text:span></text:p>
      <text:p text:style-name="Text_20_body"><text:span text:style-name="Strong_20_Emphasis">Nachwei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name="PluginODTAutoStyle_Frame_2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0::15:17</meta:creation-date>
    <dc:creator>Generated</dc:creator>
    <dc:date>2026-09-10T00::15:17</dc:date>
    <dc:language>en-US</dc:language>
    <meta:editing-cycles>1</meta:editing-cycles>
    <meta:editing-duration>PT0S</meta:editing-duration>
    <dc:title>hbv:staedtische_nachverdichtung:tcc_ribbed_slab</dc:title>
  </office:meta>
</office:document-meta>
</file>