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589e7de2f9ce42600b80fda8d6cf39.png"/>
  <manifest:file-entry manifest:media-type="image/png" manifest:full-path="Pictures/89c8549b20fd47f125c64923f89970a7.png"/>
  <manifest:file-entry manifest:media-type="image/png" manifest:full-path="Pictures/c9a8a10ba02a0a15589006d20c61570c.png"/>
  <manifest:file-entry manifest:media-type="image/png" manifest:full-path="Pictures/3e69b92c33a23fa13276bf42e10eade8.png"/>
  <manifest:file-entry manifest:media-type="image/png" manifest:full-path="Pictures/182e30c0fed520a0abbd8d9f962cb7c6.png"/>
  <manifest:file-entry manifest:media-type="image/png" manifest:full-path="Pictures/516872a908585d89d47904041490d0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bv:staedtische_nachverdichtung"/><text:bookmark-start text:name="__RefHeading___staedtische_nachverdichtung_unter_einsatz_modularer_holz-beton-verbund_hbv_-systeme_1"/><text:bookmark-start text:name="staedtische_nachverdichtung_unter_einsatz_modularer_holz-beton-verbund_hbv_-systeme"/>Städtische Nachverdichtung unter Einsatz modularer Holz-Beton-Verbund (HBV)-Systeme<text:bookmark-end text:name="__RefHeading___staedtische_nachverdichtung_unter_einsatz_modularer_holz-beton-verbund_hbv_-systeme_1"/><text:bookmark-end text:name="staedtische_nachverdichtung_unter_einsatz_modularer_holz-beton-verbund_hbv_-systeme"/></text:h>
      <text:h text:style-name="Heading_20_2" text:outline-level="2"><text:bookmark-start text:name="__RefHeading___kurzzusammenfassung_2"/><text:bookmark-start text:name="kurzzusammenfassung"/>Kurzzusammenfassung<text:bookmark-end text:name="__RefHeading___kurzzusammenfassung_2"/><text:bookmark-end text:name="kurzzusammenfassung"/></text:h>
      <text:p text:style-name="Text_20_body"><text:span text:style-name="Strong_20_Emphasis">Projektlaufzeit: 12/2022 - 03/2025</text:span></text:p>
      <text:h text:style-name="Heading_20_2" text:outline-level="2"><text:bookmark-start text:name="__RefHeading___projektpartner_3"/><text:bookmark-start text:name="projektpartner"/>Projektpartner<text:bookmark-end text:name="__RefHeading___projektpartner_3"/><text:bookmark-end text:name="projektpartner"/></text:h>
      <text:h text:style-name="Heading_20_4" text:outline-level="4"><text:bookmark-start text:name="__RefHeading___wissenschaftspartner_4"/><text:bookmark-start text:name="wissenschaftspartner"/>Wissenschaftspartner<text:bookmark-end text:name="__RefHeading___wissenschaftspartner_4"/><text:bookmark-end text:name="wissenschaftspartner"/></text:h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Kompetenzzentrum<text:line-break/> holz.bau forschungs gmbh</text:span></text:p><text:p text:style-name="Text_20_body"><draw:a xlink:type="simple" xlink:href="http://www.holzbauforschung.at"><draw:frame draw:style-name="media" draw:name="0" text:anchor-type="as-char" draw:z-index="0" svg:width="7.14375cm" style:rel-width="100%" svg:height="1.38140350877cm" style:rel-height="scale"><draw:image xlink:href="Pictures/94589e7de2f9ce42600b80fda8d6cf39.png" xlink:type="simple" xlink:show="embed" xlink:actuate="onLoad"/></draw:frame></draw:a></text:p></table:table-cell></table:table-row></table:table></draw:text-box></draw:frame></text:p>
      <text:h text:style-name="Heading_20_4" text:outline-level="4"><text:bookmark-start text:name="__RefHeading___unternehmenspartner_5"/><text:bookmark-start text:name="unternehmenspartner"/>Unternehmenspartner<text:bookmark-end text:name="__RefHeading___unternehmenspartner_5"/><text:bookmark-end text:name="unternehmenspartner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able:table table:style-name="Table"><table:table-column table:style-name="odt_auto_style_table_column_3_1"/><table:table-column table:style-name="odt_auto_style_table_column_3_2"/><table:table-row><table:table-cell office:value-type="string" table:style-name="tablecell"><text:p text:style-name="tablealignleft"><draw:frame draw:style-name="PluginODTAutoStyle_Frame_13_text_frame" draw:name="Frame3" text:anchor-type="as-char" svg:width="0pt" draw:z-index="1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Strong_20_Emphasis">Hasslacher Holding GmbH</text:span></text:p><text:p text:style-name="Text_20_body"><draw:a xlink:type="simple" xlink:href="https://www.hasslacher.com/"><draw:frame draw:style-name="mediacenter" draw:name="1" text:anchor-type="paragraph" draw:z-index="1" svg:width="3.78354166667cm" style:rel-width="100%" svg:height="1.59100148675cm" style:rel-height="scale"><draw:image xlink:href="Pictures/89c8549b20fd47f125c64923f89970a7.png" xlink:type="simple" xlink:show="embed" xlink:actuate="onLoad"/></draw:frame></draw:a></text:p></table:table-cell></table:table-row></table:table></draw:text-box></draw:frame></text:p></table:table-cell><table:table-cell office:value-type="string" table:style-name="tablecell"><text:p text:style-name="tablealignleft"><draw:frame draw:style-name="PluginODTAutoStyle_Frame_19_text_frame" draw:name="Frame4" text:anchor-type="as-char" svg:width="0pt" draw:z-index="1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span text:style-name="Strong_20_Emphasis">KLH Massivholz GmbH</text:span></text:p><text:p text:style-name="Text_20_body"><draw:a xlink:type="simple" xlink:href="http://www.klh.at/"><draw:frame draw:style-name="mediacenter" draw:name="2" text:anchor-type="paragraph" draw:z-index="2" svg:width="1.13770833333cm" svg:height="1.31044938918cm"><draw:image xlink:href="Pictures/c9a8a10ba02a0a15589006d20c61570c.png" xlink:type="simple" xlink:show="embed" xlink:actuate="onLoad"/></draw:frame></draw:a></text:p></table:table-cell></table:table-row></table:table></draw:text-box></draw:frame></text:p></table:table-cell></table:table-row></table:table><table:table table:style-name="Table"><table:table-column table:style-name="odt_auto_style_table_column_6_1"/><table:table-column table:style-name="odt_auto_style_table_column_6_2"/><table:table-row><table:table-cell office:value-type="string" table:style-name="tablecell"><text:p text:style-name="tablealignleft"><draw:frame draw:style-name="PluginODTAutoStyle_Frame_27_text_frame" draw:name="Frame5" text:anchor-type="as-char" svg:width="0pt" draw:z-index="1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text:span text:style-name="Strong_20_Emphasis">Mayr-Melnhof Holz Holding AG</text:span></text:p><text:p text:style-name="Text_20_body"><draw:a xlink:type="simple" xlink:href="http://www.mm-holz.com/"><draw:frame draw:style-name="mediacenter" draw:name="3" text:anchor-type="paragraph" draw:z-index="3" svg:width="3.96875cm" style:rel-width="100%" svg:height="1.54080882353cm" style:rel-height="scale"><draw:image xlink:href="Pictures/3e69b92c33a23fa13276bf42e10eade8.png" xlink:type="simple" xlink:show="embed" xlink:actuate="onLoad"/></draw:frame></draw:a></text:p></table:table-cell></table:table-row></table:table></draw:text-box></draw:frame></text:p></table:table-cell><table:table-cell office:value-type="string" table:style-name="tablecell"><text:p text:style-name="tablealignleft"><draw:frame draw:style-name="PluginODTAutoStyle_Frame_33_text_frame" draw:name="Frame6" text:anchor-type="as-char" svg:width="0pt" draw:z-index="1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text:span text:style-name="Strong_20_Emphasis">W. u. J. Derix GmbH &amp; Co.</text:span></text:p><text:p text:style-name="Text_20_body"><draw:a xlink:type="simple" xlink:href="https://www.derix.de/"><draw:frame draw:style-name="mediacenter" draw:name="4" text:anchor-type="paragraph" draw:z-index="4" svg:width="5.29166666667cm" style:rel-width="100%" svg:height="1.05833333333cm" style:rel-height="scale"><draw:image xlink:href="Pictures/182e30c0fed520a0abbd8d9f962cb7c6.png" xlink:type="simple" xlink:show="embed" xlink:actuate="onLoad"/></draw:frame></draw:a></text:p></table:table-cell></table:table-row></table:table></draw:text-box></draw:frame></text:p></table:table-cell></table:table-row></table:table></table:table-cell></table:table-row></table:table></draw:text-box></draw:frame></text:p>
      <text:h text:style-name="Heading_20_4" text:outline-level="4"><text:bookmark-start text:name="__RefHeading___foerdergeber_6"/><text:bookmark-start text:name="foerdergeber"/>Fördergeber<text:bookmark-end text:name="__RefHeading___foerdergeber_6"/><text:bookmark-end text:name="foerdergeber"/></text:h>
      <text:p text:style-name="Text_20_body"><draw:frame draw:style-name="PluginODTAutoStyle_Frame_37_text_frame" draw:name="Frame7" text:anchor-type="paragraph" svg:width="481.89pt" draw:z-index="0" svg:x="100cm" svg:y="0cm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text:span text:style-name="Strong_20_Emphasis">Das Land Steiermark - Abteilung 15 Energie, Wohnbau, Technik - Fachabteilung Energie und Wohnbau</text:span></text:p><text:p text:style-name="Text_20_body"><draw:a xlink:type="simple" xlink:href="https://www.verwaltung.steiermark.at/cms/ziel/74967208/DE/"><draw:frame draw:style-name="mediacenter" draw:name="5" text:anchor-type="paragraph" draw:z-index="5" svg:width="3.96875cm" style:rel-width="100%" svg:height="2.24210657371cm" style:rel-height="scale"><draw:image xlink:href="Pictures/516872a908585d89d47904041490d05e.png" xlink:type="simple" xlink:show="embed" xlink:actuate="onLoad"/></draw:frame></draw:a></text:p></table:table-cell></table:table-row></table:table></draw:text-box></draw:frame></text:p>
      <text:h text:style-name="Heading_20_2" text:outline-level="2"><text:bookmark-start text:name="__RefHeading___projektergebnisse_7"/><text:bookmark-start text:name="projektergebnisse"/>Projektergebnisse<text:bookmark-end text:name="__RefHeading___projektergebnisse_7"/><text:bookmark-end text:name="projektergebnisse"/></text:h>
      <text:p text:style-name="Text_20_body">Im Rahmen des Projektes wurden folgende Projektergebnisse erarbeitet:</text:p>
      <text:list text:style-name="List_20_1" text:continue-numbering="false">
        <text:list-item>
          <text:p text:style-name="LastListParagraph_List_20_1_Content_First"> <text:a xlink:type="simple" xlink:href="https://bspwiki.at/doku.php?id=hbv:staedtische_nachverdichtung:downloads" text:style-name="Internet_20_link" text:visited-style-name="Visited_20_Internet_20_Link">Download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3::48:50</meta:creation-date>
    <dc:creator>Generated</dc:creator>
    <dc:date>2026-09-10T03::48:50</dc:date>
    <dc:language>en-US</dc:language>
    <meta:editing-cycles>1</meta:editing-cycles>
    <meta:editing-duration>PT0S</meta:editing-duration>
    <dc:title>hbv:staedtische_nachverdichtung</dc:title>
  </office:meta>
</office:document-meta>
</file>